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Roboto Mono" svg:font-family="'Roboto Mono'" style:font-family-generic="roman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Standard" style:list-style-name="">
      <style:paragraph-properties fo:margin-left="0cm" fo:margin-right="0cm" fo:margin-top="0.706cm" fo:margin-bottom="0.212cm" style:contextual-spacing="false" fo:line-height="100%" fo:text-indent="1.27cm" style:auto-text-indent="false"/>
    </style:style>
    <style:style style:name="P2" style:family="paragraph" style:parent-style-name="Standard" style:list-style-name="WWNum1">
      <style:paragraph-properties fo:margin-top="0cm" fo:margin-bottom="0cm" style:contextual-spacing="false" fo:line-height="100%" style:vertical-align="baseline"/>
    </style:style>
    <style:style style:name="P3" style:family="paragraph" style:parent-style-name="Standard" style:list-style-name="WWNum1">
      <style:paragraph-properties fo:margin-top="0cm" fo:margin-bottom="0.423cm" style:contextual-spacing="false" fo:line-height="100%" style:vertical-align="baseline"/>
    </style:style>
    <style:style style:name="P4" style:family="paragraph" style:parent-style-name="Standard"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P5" style:family="paragraph" style:parent-style-name="Standard">
      <style:paragraph-properties fo:margin-left="2.54cm" fo:margin-right="0cm" fo:margin-top="0cm" fo:margin-bottom="0cm" style:contextual-spacing="false" fo:line-height="100%" fo:text-indent="0cm" style:auto-text-indent="false" fo:break-before="page" style:vertical-align="baseline"/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T1" style:family="text">
      <style:text-properties fo:color="#000000" loext:opacity="100%" style:font-name="Arial" fo:font-size="20pt" fo:font-weight="bold" style:letter-kerning="true" style:font-name-asian="Times New Roman1" style:font-size-asian="20pt" style:language-asian="cs" style:country-asian="CZ" style:font-weight-asian="bold" style:font-name-complex="Arial1" style:font-size-complex="20pt" style:font-weight-complex="bold"/>
    </style:style>
    <style:style style:name="T2" style:family="text">
      <style:text-properties fo:color="#000000" loext:opacity="100%" style:font-name="Arial" fo:font-size="12pt" fo:font-weight="bold" style:letter-kerning="false" style:font-name-asian="Times New Roman1" style:font-size-asian="12pt" style:language-asian="cs" style:country-asian="CZ" style:font-weight-asian="bold" style:font-name-complex="Arial1" style:font-size-complex="12pt" style:font-weight-complex="bold"/>
    </style:style>
    <style:style style:name="T3" style:family="text"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T4" style:family="text">
      <style:text-properties fo:color="#000000" loext:opacity="100%" style:font-name="Arial" fo:font-size="12pt" fo:font-style="italic" fo:font-weight="bold" style:letter-kerning="false" style:font-name-asian="Times New Roman1" style:font-size-asian="12pt" style:language-asian="cs" style:country-asian="CZ" style:font-style-asian="italic" style:font-weight-asian="bold" style:font-name-complex="Arial1" style:font-size-complex="12pt" style:font-style-complex="italic" style:font-weight-complex="bold"/>
    </style:style>
    <style:style style:name="T5" style:family="text">
      <style:text-properties fo:color="#000000" loext:opacity="100%" style:font-name="Segoe UI Emoji" fo:font-size="12pt" style:letter-kerning="false" style:font-name-asian="Times New Roman1" style:font-size-asian="12pt" style:language-asian="cs" style:country-asian="CZ" style:font-name-complex="Segoe UI Emoji1" style:font-size-complex="12pt"/>
    </style:style>
    <style:style style:name="T6" style:family="text">
      <style:text-properties style:font-name="Times New Roman" fo:font-size="24pt" fo:font-weight="bold" style:letter-kerning="true" style:font-name-asian="Times New Roman1" style:font-size-asian="24pt" style:language-asian="cs" style:country-asian="CZ" style:font-weight-asian="bold" style:font-name-complex="Times New Roman1" style:font-size-complex="24pt" style:font-weight-complex="bold"/>
    </style:style>
    <style:style style:name="T7" style:family="text">
      <style:text-properties fo:color="#188038" loext:opacity="100%" style:font-name="Roboto Mono" fo:font-size="12pt" style:letter-kerning="false" style:font-name-asian="Times New Roman1" style:font-size-asian="12pt" style:language-asian="cs" style:country-asian="CZ" style:font-name-complex="Arial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23. Konfigurace zabezpečení switche - zmírnění útoků na VLAN, ARP, DHCP, STP</text:span><text:span text:style-name="T6"/></text:h>
      <text:list xml:id="list3643055273" text:style-name="WWNum1">
        <text:list-item>
          <text:p text:style-name="P2"><text:span text:style-name="T2">Bezpečnost VLAN</text:span><text:span text:style-name="T2"/></text:p>
          <text:list>
            <text:list-item>
              <text:p text:style-name="P2"><text:span text:style-name="T3">Síť si rozdělujeme podle oprávnění. Z některých sítí můžeme konfigurovat switch pomocí SSH nebo TELNETU, z některých ne.</text:span><text:span text:style-name="T3"/></text:p>
            </text:list-item>
            <text:list-item>
              <text:p text:style-name="P2"><text:span text:style-name="T3">Pouze administrátor by měl mít přístup do tzv. management VLANy, ostatní uživatelé nikoliv</text:span><text:span text:style-name="T3"/></text:p>
            </text:list-item>
            <text:list-item>
              <text:p text:style-name="P2"><text:span text:style-name="T3">Porty, které nikdo nevyužívá, můžeme dát do tzv. prázdné VLANy, tedy VLANy, která nemá nakonfigurovanou žádnou síť a nikam nevede, běžně se však vypínají (viz dole </text:span><text:span text:style-name="T5">👇</text:span><text:span text:style-name="T3">)</text:span><text:span text:style-name="T3"/></text:p>
            </text:list-item>
          </text:list>
        </text:list-item>
        <text:list-item>
          <text:p text:style-name="P2"><text:span text:style-name="T2">Zabezpečení portů</text:span><text:span text:style-name="T2"/></text:p>
          <text:list>
            <text:list-item>
              <text:p text:style-name="P2"><text:span text:style-name="T3">Nevyužívané porty na switchi můžeme vypnout (shutdown)</text:span><text:span text:style-name="T3"/></text:p>
            </text:list-item>
            <text:list-item>
              <text:p text:style-name="P2"><text:span text:style-name="T3">Můžeme nastavit sticky MAC adresu (SWITCH(config-if)#</text:span><text:span text:style-name="T2">switchport port-security mac-address sticky</text:span><text:span text:style-name="T3">)</text:span><text:span text:style-name="T3"/></text:p>
            </text:list-item>
            <text:list-item>
              <text:p text:style-name="P2"><text:span text:style-name="T3">A v případě, že se objeví jiné zařízení s neznámou MAC adresou, můžeme port vypnout: (SWITCH(config-if)#</text:span><text:span text:style-name="T2">switchport port-security violation shutdown</text:span><text:span text:style-name="T3">)</text:span><text:span text:style-name="T3"/></text:p>
            </text:list-item>
            <text:list-item>
              <text:p text:style-name="P2"><text:span text:style-name="T3">Logování</text:span><text:span text:style-name="T3"/></text:p>
              <text:list>
                <text:list-item>
                  <text:p text:style-name="P2"><text:span text:style-name="T3">Patrně nás ale také bude zajímat, že k takové situaci došlo. Proto je dobré si posílat logy na Syslog server (jde o jednu z možností) a určité zprávy zpracovávat. Potřebujeme tedy vědět, co se v jaké situaci loguje, a případně logování zapnout</text:span><text:span text:style-name="T3"/></text:p>
                </text:list-item>
                <text:list-item>
                  <text:p text:style-name="P2"><text:span text:style-name="T3">U </text:span><text:span text:style-name="T2">Port Security</text:span><text:span text:style-name="T3">, pokud máme nastaveno </text:span><text:span text:style-name="T7">violation</text:span><text:span text:style-name="T3"> na </text:span><text:span text:style-name="T2">protect</text:span><text:span text:style-name="T3">, tak se neloguje nic. Pokud máme </text:span><text:span text:style-name="T2">restrict</text:span><text:span text:style-name="T3"> nebo </text:span><text:span text:style-name="T2">shutdown</text:span><text:span text:style-name="T3">, tak se zaloguje detekce nepovolené MAC adresy.</text:span><text:span text:style-name="T3"/></text:p>
                </text:list-item>
              </text:list>
            </text:list-item>
          </text:list>
        </text:list-item>
        <text:list-item>
          <text:p text:style-name="P2"><text:span text:style-name="T2">DHCP Snooping</text:span><text:span text:style-name="T2"/></text:p>
          <text:list>
            <text:list-item>
              <text:p text:style-name="P2"><text:span text:style-name="T3">Aby nám někdo v síti neprovozoval nechtěný DHCP server, tak můžeme využít ochrannou funkci </text:span><text:span text:style-name="T2">DHCP Snooping</text:span><text:span text:style-name="T3"/></text:p>
            </text:list-item>
            <text:list-item>
              <text:p text:style-name="P2"><text:span text:style-name="T3">Po zapnutí, pro určité VLANy, bere všechny porty jako </text:span><text:span text:style-name="T2">nedůvěryhodné</text:span><text:span text:style-name="T3"> a my nastavíme některé jako důvěryhodné (tam, kde je připojen DHCP server nebo trunk port k dalším switchům, kde mohou přicházet přidělení adres). </text:span><text:span text:style-name="T3"/></text:p>
            </text:list-item>
            <text:list-item>
              <text:p text:style-name="P2"><text:span text:style-name="T2">Přidělení adres</text:span><text:span text:style-name="T3"> (obecně zprávy </text:span><text:span text:style-name="T2">DHCPOFFER</text:span><text:span text:style-name="T3">, </text:span><text:span text:style-name="T2">DHCPACK</text:span><text:span text:style-name="T3">, </text:span><text:span text:style-name="T2">DHCPNAK </text:span><text:span text:style-name="T3">a </text:span><text:span text:style-name="T2">DHCPLEASEQUERY </text:span><text:span text:style-name="T3">a některé další situace) z DHCP pak může přijít pouze z </text:span><text:span text:style-name="T2">důvěryhodných portů</text:span><text:span text:style-name="T3"> jinak je zahozeno na switchi.</text:span><text:span text:style-name="T3"/></text:p>
            </text:list-item>
          </text:list>
        </text:list-item>
        <text:list-item>
          <text:p text:style-name="P2"><text:span text:style-name="T2">DHCP Snooping Binding Database</text:span><text:span text:style-name="T2"/></text:p>
          <text:list>
            <text:list-item>
              <text:p text:style-name="P2"><text:span text:style-name="T3">Záznamy (bindings) se uchovávají v RAM paměti, čili se ztratí při restartu switche. </text:span><text:span text:style-name="T3"/></text:p>
            </text:list-item>
            <text:list-item>
              <text:p text:style-name="P2"><text:span text:style-name="T3">Můžeme použít </text:span><text:span text:style-name="T2">agenta</text:span><text:span text:style-name="T3">, který zajišťuje jejich uložení do souboru, a při restartu se záznamy načtou. </text:span><text:span text:style-name="T3"/></text:p>
            </text:list-item>
            <text:list-item>
              <text:p text:style-name="P2"><text:span text:style-name="T3">Zapnutí </text:span><text:span text:style-name="T2">DHCP Snooping Binding Database Agent</text:span><text:span text:style-name="T3"> provedeme tak, že určíme, kde se má databáze vytvářet/používat. Může to být lokálně na switchi (flash) nebo někde na síti.</text:span><text:span text:style-name="T3"/></text:p>
            </text:list-item>
          </text:list>
        </text:list-item>
      </text:list>
      <text:p text:style-name="P4"/>
      <text:p text:style-name="P5"/>
      <text:list xml:id="list194549372816065" text:continue-numbering="true" text:style-name="WWNum1">
        <text:list-item>
          <text:p text:style-name="P2"><text:span text:style-name="T2">IP Source Guard</text:span><text:span text:style-name="T2"/></text:p>
          <text:list>
            <text:list-item>
              <text:p text:style-name="P2"><text:span text:style-name="T3">Na L2 portu (není podporován PortChannel), kde tuto funkci nastavíme, se automaticky aplikuje </text:span><text:span text:style-name="T2">ACL</text:span><text:span text:style-name="T3"> (Address Control List), které </text:span><text:span text:style-name="T2">filtruje provoz</text:span><text:span text:style-name="T3"> a povolí pouze pakety, kde je zdrojová IP adresa (nebo i MAC adresa) z </text:span><text:span text:style-name="T4">Binding DB</text:span><text:span text:style-name="T3"> pro tento port. </text:span><text:span text:style-name="T3"/></text:p>
            </text:list-item>
            <text:list-item>
              <text:p text:style-name="P2"><text:span text:style-name="T3">Zabráníme tak útočníkovi použít jinou IP adresu.</text:span><text:span text:style-name="T3"/></text:p>
            </text:list-item>
          </text:list>
        </text:list-item>
        <text:list-item>
          <text:p text:style-name="P2"><text:span text:style-name="T2">Dynamic ARP Inspection (DAI)</text:span><text:span text:style-name="T2"/></text:p>
          <text:list>
            <text:list-item>
              <text:p text:style-name="P2"><text:span text:style-name="T3">Pro </text:span><text:span text:style-name="T2">kontrolu ARP</text:span><text:span text:style-name="T3"> (Address Resolution Protocol) a ochranu proti </text:span><text:span text:style-name="T2">ARP Poisoning</text:span><text:span text:style-name="T3">, </text:span><text:span text:style-name="T2">ARP Spoofing</text:span><text:span text:style-name="T3"> (přiřazení špatné MAC adresy k IP adrese) se využívá technika </text:span><text:span text:style-name="T2">Dynamic ARP Inspection</text:span><text:span text:style-name="T3">. </text:span><text:span text:style-name="T3"/></text:p>
            </text:list-item>
            <text:list-item>
              <text:p text:style-name="P2"><text:span text:style-name="T3">Jedná se o další metodu, která používá </text:span><text:span text:style-name="T2">DHCP Snooping Binding Database</text:span><text:span text:style-name="T3">. DAI monitoruje ARP provoz a kontroluje, zda jsou ARP rámce validní oproti odpovídajícím záznamům v Binding DB. Ty nevalidní zahazuje</text:span><text:span text:style-name="T3"/></text:p>
            </text:list-item>
            <text:list-item>
              <text:p text:style-name="P3"><text:span text:style-name="T3">Ochrana tedy pomůže, když se někdo snaží podvrhnout svoji MAC adresu k cizí IP adrese (třeba pro útok Man-in-the-middle). Opět můžeme některé porty nastavit jako </text:span><text:span text:style-name="T2">důvěryhodné</text:span><text:span text:style-name="T3"> (trusted), kde se kontrola neprovádí, všechny ostatní porty jsou brány jako </text:span><text:span text:style-name="T2">nedůvěryhodné</text:span><text:span text:style-name="T3"> (untrusted). </text:span><text:span text:style-name="T3"/></text:p>
            </text:list-item>
          </text:list>
        </text:list-item>
      </text:list>
      <text:p text:style-name="Standard"><text:span text:style-name="T3">DAI zároveň provádí ochranu proti DoS útoku, kdy </text:span><text:span text:style-name="T2">omezuje počet</text:span><text:span text:style-name="T4"> </text:span><text:span text:style-name="T2">ARP rámců</text:span><text:span text:style-name="T3"> za vteřinu na interface (Rate Limiting), defaultně na 15.</text:span><text:span text:style-name="T3"/></text:p>
      <text:p text:style-name="P4"/>
      <text:p text:style-name="Standard"><text:span text:style-name="T2">Spanning Tree Protocol </text:span><text:span text:style-name="T3">– v samostatném dokument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Roboto Mono" svg:font-family="'Roboto Mono'" style:font-family-generic="roman" style:font-pitch="variable"/>
    <style:font-face style:name="Segoe UI Emoji" svg:font-family="'Segoe UI Emoji'" style:font-family-generic="roman" style:font-pitch="variable"/>
    <style:font-face style:name="Segoe UI Emoji1" svg:font-family="'Segoe UI Emoji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letter-kerning="false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Karolína</meta:initial-creator>
    <dc:creator>Karolína</dc:creator>
    <meta:editing-cycles>1</meta:editing-cycles>
    <meta:creation-date>2024-06-04T13:04:00</meta:creation-date>
    <dc:date>2024-06-04T13:13:00</dc:date>
    <meta:editing-duration>PT4M</meta:editing-duration>
    <meta:generator>LibreOffice/7.5.1.2$MacOSX_X86_64 LibreOffice_project/fcbaee479e84c6cd81291587d2ee68cba099e129</meta:generator>
    <meta:document-statistic meta:table-count="0" meta:image-count="0" meta:object-count="0" meta:page-count="2" meta:paragraph-count="29" meta:word-count="515" meta:character-count="3283" meta:non-whitespace-character-count="2816"/>
    <meta:user-defined meta:name="AppVersion">16.0000</meta:user-defined>
    <meta:template xlink:type="simple" xlink:actuate="onRequest" xlink:title="Normal.dotm" xlink:href=""/>
  </office:meta>
</office:document-meta>
</file>