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Liberation Sans" svg:font-family="Liberation San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TFFFFF900C097C5B0t00" svg:font-family="TTFFFFF900C097C5B0t00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ázev" style:master-page-name="MP0" style:family="paragraph">
      <style:paragraph-properties fo:break-before="page"/>
    </style:style>
    <style:style style:name="P2" style:parent-style-name="Textbody" style:family="paragraph">
      <style:paragraph-properties fo:margin-bottom="0in"/>
    </style:style>
    <style:style style:name="P3" style:parent-style-name="Textbody" style:family="paragraph">
      <style:paragraph-properties fo:margin-top="0.0395in" fo:margin-bottom="0.0395in"/>
    </style:style>
    <style:style style:name="P4" style:parent-style-name="Textbody" style:family="paragraph">
      <style:paragraph-properties fo:margin-bottom="0in"/>
    </style:style>
    <style:style style:name="P5" style:parent-style-name="Textbody" style:family="paragraph">
      <style:paragraph-properties fo:margin-bottom="0in"/>
    </style:style>
    <style:style style:name="P6" style:parent-style-name="Textbody" style:family="paragraph">
      <style:paragraph-properties fo:margin-bottom="0in"/>
    </style:style>
    <style:style style:name="P7" style:parent-style-name="Textbody" style:family="paragraph">
      <style:paragraph-properties fo:margin-bottom="0in"/>
    </style:style>
    <style:style style:name="P8" style:parent-style-name="Textbody" style:family="paragraph">
      <style:paragraph-properties fo:margin-bottom="0in"/>
    </style:style>
    <style:style style:name="P9" style:parent-style-name="Textbody" style:family="paragraph">
      <style:paragraph-properties fo:margin-bottom="0in"/>
    </style:style>
    <style:style style:name="P10" style:parent-style-name="Textbody" style:family="paragraph">
      <style:paragraph-properties fo:margin-bottom="0in"/>
    </style:style>
    <style:style style:name="P11" style:parent-style-name="Textbody" style:family="paragraph">
      <style:paragraph-properties fo:margin-bottom="0in"/>
    </style:style>
    <style:style style:name="P12" style:parent-style-name="Textbody" style:family="paragraph">
      <style:paragraph-properties fo:margin-bottom="0in"/>
    </style:style>
    <style:style style:name="P13" style:parent-style-name="Textbody" style:family="paragraph">
      <style:paragraph-properties fo:margin-bottom="0in"/>
    </style:style>
    <style:style style:name="P14" style:parent-style-name="Textbody" style:family="paragraph">
      <style:paragraph-properties fo:margin-bottom="0in"/>
    </style:style>
    <style:style style:name="P15" style:parent-style-name="Textbody" style:family="paragraph">
      <style:paragraph-properties fo:margin-bottom="0in"/>
    </style:style>
    <style:style style:name="T16" style:parent-style-name="Standardnípísmoodstavce" style:family="text">
      <style:text-properties fo:font-weight="bold" style:font-weight-asian="bold" style:font-weight-complex="bold"/>
    </style:style>
    <style:style style:name="P17" style:parent-style-name="Textbody" style:family="paragraph">
      <style:paragraph-properties fo:margin-bottom="0in"/>
    </style:style>
    <style:style style:name="P18" style:parent-style-name="Textbody" style:family="paragraph">
      <style:paragraph-properties fo:margin-bottom="0in"/>
    </style:style>
    <style:style style:name="P19" style:parent-style-name="Textbody" style:family="paragraph">
      <style:paragraph-properties fo:margin-bottom="0in"/>
    </style:style>
    <style:style style:name="P20" style:parent-style-name="Textbody" style:family="paragraph">
      <style:paragraph-properties fo:break-before="page" fo:margin-bottom="0in"/>
    </style:style>
    <style:style style:name="P21" style:parent-style-name="Textbody" style:family="paragraph">
      <style:paragraph-properties fo:margin-bottom="0in"/>
    </style:style>
    <style:style style:name="P22" style:parent-style-name="Textbody" style:family="paragraph">
      <style:paragraph-properties fo:margin-bottom="0in"/>
    </style:style>
    <style:style style:name="P23" style:parent-style-name="Textbody" style:family="paragraph">
      <style:paragraph-properties fo:margin-bottom="0in"/>
    </style:style>
    <style:style style:name="T24" style:parent-style-name="Standardnípísmoodstavce" style:family="text">
      <style:text-properties fo:font-weight="bold" style:font-weight-asian="bold" style:font-weight-complex="bold"/>
    </style:style>
    <style:style style:name="P25" style:parent-style-name="Textbody" style:family="paragraph">
      <style:paragraph-properties fo:margin-bottom="0in"/>
    </style:style>
    <style:style style:name="P26" style:parent-style-name="Textbody" style:family="paragraph">
      <style:paragraph-properties fo:margin-bottom="0in"/>
    </style:style>
    <style:style style:name="T27" style:parent-style-name="Standardnípísmoodstavce" style:family="text">
      <style:text-properties fo:font-weight="bold" style:font-weight-asian="bold" style:font-weight-complex="bold"/>
    </style:style>
    <style:style style:name="P28" style:parent-style-name="Textbody" style:family="paragraph">
      <style:paragraph-properties fo:margin-bottom="0in"/>
    </style:style>
    <style:style style:name="P29" style:parent-style-name="Textbody" style:family="paragraph">
      <style:paragraph-properties fo:margin-bottom="0in"/>
    </style:style>
    <style:style style:name="T30" style:parent-style-name="Standardnípísmoodstavce" style:family="text">
      <style:text-properties fo:font-weight="bold" style:font-weight-asian="bold" style:font-weight-complex="bold"/>
    </style:style>
    <style:style style:name="P31" style:parent-style-name="Textbody" style:family="paragraph">
      <style:paragraph-properties fo:margin-bottom="0in"/>
    </style:style>
    <style:style style:name="P32" style:parent-style-name="Textbody" style:family="paragraph">
      <style:paragraph-properties fo:margin-bottom="0in"/>
    </style:style>
    <style:style style:name="P33" style:parent-style-name="Textbody" style:family="paragraph">
      <style:paragraph-properties fo:margin-bottom="0in"/>
    </style:style>
    <style:style style:name="T34" style:parent-style-name="Standardnípísmoodstavce" style:family="text">
      <style:text-properties fo:font-weight="bold" style:font-weight-asian="bold" style:font-weight-complex="bold" fo:font-style="italic" style:font-style-asian="italic" style:font-style-complex="italic"/>
    </style:style>
    <style:style style:name="P35" style:parent-style-name="Textbody" style:family="paragraph">
      <style:paragraph-properties fo:margin-bottom="0in"/>
    </style:style>
    <style:style style:name="P36" style:parent-style-name="Textbody" style:family="paragraph">
      <style:paragraph-properties fo:margin-bottom="0in"/>
    </style:style>
    <style:style style:name="T37" style:parent-style-name="Standardnípísmoodstavce" style:family="text">
      <style:text-properties fo:font-weight="bold" style:font-weight-asian="bold" style:font-weight-complex="bold"/>
    </style:style>
    <style:style style:name="T38" style:parent-style-name="Standardnípísmoodstavce" style:family="text">
      <style:text-properties fo:font-weight="bold" style:font-weight-asian="bold" style:font-weight-complex="bold"/>
    </style:style>
    <style:style style:name="P39" style:parent-style-name="Textbody" style:family="paragraph">
      <style:paragraph-properties fo:margin-bottom="0in"/>
    </style:style>
    <style:style style:name="P40" style:parent-style-name="Textbody" style:family="paragraph">
      <style:paragraph-properties fo:margin-bottom="0in"/>
    </style:style>
    <style:style style:name="T41" style:parent-style-name="Standardnípísmoodstavce" style:family="text">
      <style:text-properties fo:font-size="18pt" style:font-size-asian="18pt" style:font-size-complex="18pt"/>
    </style:style>
    <style:style style:name="P42" style:parent-style-name="Textbody" style:family="paragraph">
      <style:paragraph-properties fo:margin-bottom="0in"/>
    </style:style>
    <style:style style:name="P43" style:parent-style-name="Textbody" style:family="paragraph">
      <style:paragraph-properties fo:margin-bottom="0in"/>
    </style:style>
    <style:style style:name="P44" style:parent-style-name="Textbody" style:family="paragraph">
      <style:paragraph-properties fo:margin-bottom="0in"/>
    </style:style>
    <style:style style:name="P45" style:parent-style-name="Textbody" style:family="paragraph">
      <style:paragraph-properties fo:margin-bottom="0in"/>
    </style:style>
    <style:style style:name="P46" style:parent-style-name="Textbody" style:family="paragraph">
      <style:paragraph-properties fo:margin-bottom="0in"/>
    </style:style>
    <style:style style:name="T47" style:parent-style-name="Standardnípísmoodstavce" style:family="text">
      <style:text-properties style:font-name="TTFFFFF900C097C5B0t00"/>
    </style:style>
    <style:style style:name="T48" style:parent-style-name="Standardnípísmoodstavce" style:family="text">
      <style:text-properties style:font-name="TTFFFFF900C097C5B0t00"/>
    </style:style>
    <style:style style:name="T49" style:parent-style-name="Standardnípísmoodstavce" style:family="text">
      <style:text-properties style:font-name="TTFFFFF900C097C5B0t00"/>
    </style:style>
    <style:style style:name="T50" style:parent-style-name="Standardnípísmoodstavce" style:family="text">
      <style:text-properties style:font-name="TTFFFFF900C097C5B0t00"/>
    </style:style>
    <style:style style:name="T51" style:parent-style-name="Standardnípísmoodstavce" style:family="text">
      <style:text-properties style:font-name="TTFFFFF900C097C5B0t00"/>
    </style:style>
    <style:style style:name="T52" style:parent-style-name="Standardnípísmoodstavce" style:family="text">
      <style:text-properties style:font-name="TTFFFFF900C097C5B0t00"/>
    </style:style>
    <style:style style:name="P53" style:parent-style-name="Textbody" style:family="paragraph">
      <style:paragraph-properties fo:margin-bottom="0in"/>
    </style:style>
    <style:style style:name="P54" style:parent-style-name="Textbody" style:family="paragraph">
      <style:paragraph-properties fo:margin-bottom="0in"/>
    </style:style>
    <style:style style:name="T55" style:parent-style-name="Standardnípísmoodstavce" style:family="text">
      <style:text-properties fo:font-weight="bold" style:font-weight-asian="bold" style:font-weight-complex="bold"/>
    </style:style>
    <style:style style:name="P56" style:parent-style-name="Textbody" style:family="paragraph">
      <style:paragraph-properties fo:margin-bottom="0in"/>
    </style:style>
    <style:style style:name="P57" style:parent-style-name="Textbody" style:family="paragraph">
      <style:paragraph-properties fo:margin-bottom="0in"/>
    </style:style>
    <style:style style:name="P58" style:parent-style-name="Textbody" style:family="paragraph">
      <style:paragraph-properties fo:margin-bottom="0in"/>
    </style:style>
    <style:style style:name="T59" style:parent-style-name="Standardnípísmoodstavce" style:family="text">
      <style:text-properties style:text-underline-type="single" style:text-underline-style="solid" style:text-underline-width="auto" style:text-underline-mode="continuous"/>
    </style:style>
    <style:style style:name="T60" style:parent-style-name="Standardnípísmoodstavce" style:family="text">
      <style:text-properties style:text-underline-type="single" style:text-underline-style="solid" style:text-underline-width="auto" style:text-underline-mode="continuous"/>
    </style:style>
    <style:style style:name="P61" style:parent-style-name="Textbody" style:family="paragraph">
      <style:paragraph-properties fo:margin-bottom="0in"/>
    </style:style>
    <style:style style:name="T62" style:parent-style-name="Standardnípísmoodstavce" style:family="text">
      <style:text-properties style:text-underline-type="single" style:text-underline-style="solid" style:text-underline-width="auto" style:text-underline-mode="continuous"/>
    </style:style>
    <style:style style:name="P63" style:parent-style-name="Textbody" style:family="paragraph">
      <style:paragraph-properties fo:margin-bottom="0in"/>
    </style:style>
    <style:style style:name="P64" style:parent-style-name="Textbody" style:family="paragraph">
      <style:paragraph-properties fo:margin-bottom="0in"/>
    </style:style>
    <style:style style:name="T65" style:parent-style-name="Standardnípísmoodstavce" style:family="text">
      <style:text-properties fo:font-weight="bold" style:font-weight-asian="bold" style:font-weight-complex="bold"/>
    </style:style>
    <style:style style:name="P66" style:parent-style-name="Textbody" style:family="paragraph">
      <style:paragraph-properties fo:margin-bottom="0in"/>
    </style:style>
    <style:style style:name="P67" style:parent-style-name="Textbody" style:family="paragraph">
      <style:paragraph-properties fo:margin-bottom="0in"/>
    </style:style>
    <style:style style:name="T68" style:parent-style-name="Standardnípísmoodstavce" style:family="text">
      <style:text-properties fo:font-weight="bold" style:font-weight-asian="bold" style:font-weight-complex="bold"/>
    </style:style>
    <style:style style:name="P69" style:parent-style-name="Textbody" style:family="paragraph">
      <style:paragraph-properties fo:margin-bottom="0in"/>
    </style:style>
    <style:style style:name="P70" style:parent-style-name="Textbody" style:family="paragraph">
      <style:paragraph-properties fo:margin-bottom="0in"/>
    </style:style>
    <style:style style:name="P71" style:parent-style-name="Textbody" style:family="paragraph">
      <style:paragraph-properties fo:margin-bottom="0in"/>
    </style:style>
    <style:style style:name="T72" style:parent-style-name="Standardnípísmoodstavce" style:family="text">
      <style:text-properties fo:font-weight="bold" style:font-weight-asian="bold" style:font-weight-complex="bold"/>
    </style:style>
    <style:style style:name="P73" style:parent-style-name="Textbody" style:family="paragraph">
      <style:paragraph-properties fo:margin-bottom="0in"/>
    </style:style>
    <style:style style:name="P74" style:parent-style-name="Textbody" style:family="paragraph">
      <style:paragraph-properties fo:margin-bottom="0in"/>
    </style:style>
    <style:style style:name="P75" style:parent-style-name="Textbody" style:family="paragraph">
      <style:paragraph-properties fo:margin-bottom="0in"/>
    </style:style>
    <style:style style:name="P76" style:parent-style-name="Textbody" style:family="paragraph">
      <style:paragraph-properties fo:break-before="page" fo:margin-bottom="0in"/>
    </style:style>
    <style:style style:name="P77" style:parent-style-name="Textbody" style:family="paragraph">
      <style:paragraph-properties fo:margin-bottom="0in"/>
    </style:style>
    <style:style style:name="P78" style:parent-style-name="Textbody" style:family="paragraph">
      <style:paragraph-properties fo:margin-bottom="0in"/>
    </style:style>
    <style:style style:name="P79" style:parent-style-name="Textbody" style:family="paragraph">
      <style:paragraph-properties fo:margin-bottom="0in"/>
    </style:style>
    <style:style style:name="P80" style:parent-style-name="Textbody" style:family="paragraph">
      <style:paragraph-properties fo:margin-bottom="0in"/>
    </style:style>
    <style:style style:name="P81" style:parent-style-name="Textbody" style:family="paragraph">
      <style:paragraph-properties fo:margin-bottom="0in"/>
    </style:style>
    <style:style style:name="P82" style:parent-style-name="Textbody" style:family="paragraph">
      <style:paragraph-properties fo:margin-bottom="0in"/>
    </style:style>
    <style:style style:name="P83" style:parent-style-name="Textbody" style:family="paragraph">
      <style:paragraph-properties fo:margin-bottom="0in"/>
    </style:style>
    <style:style style:name="P84" style:parent-style-name="Textbody" style:family="paragraph">
      <style:paragraph-properties fo:margin-bottom="0in"/>
    </style:style>
    <style:style style:name="P85" style:parent-style-name="Textbody" style:family="paragraph">
      <style:paragraph-properties fo:margin-bottom="0in"/>
    </style:style>
    <style:style style:name="P86" style:parent-style-name="Textbody" style:family="paragraph">
      <style:paragraph-properties fo:margin-bottom="0in"/>
    </style:style>
    <style:style style:name="P87" style:parent-style-name="Textbody" style:family="paragraph">
      <style:paragraph-properties fo:margin-bottom="0in"/>
    </style:style>
    <style:style style:name="P88" style:parent-style-name="Textbody" style:family="paragraph">
      <style:paragraph-properties fo:margin-bottom="0in"/>
    </style:style>
    <style:style style:name="P89" style:parent-style-name="Textbody" style:family="paragraph">
      <style:paragraph-properties fo:margin-bottom="0in"/>
    </style:style>
    <style:style style:family="graphic" style:name="a0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1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Agregace linek</text:p>
      <text:h text:style-name="Nadpis1" text:outline-level="1">- Etherchannel (PAGP)</text:h>
      <text:p text:style-name="Textbody">- Jedná se o technologii, která je implementována na trunkových spojích mezi síťovými zařízeními (typicky routery, switche a servery) k dosažení</text:p>
      <text:p text:style-name="Textbody"><text:tab/>- větší a levnější šířky pásma</text:p>
      <text:p text:style-name="Textbody"><text:tab/>- redundance v konektivitě zvyšující odolnost vůči poruchám</text:p>
      <text:p text:style-name="Textbody"><text:tab/>- vyvažování zátěže provozu mezi spoji</text:p>
      <text:p text:style-name="P2">- Historie vývoje sahá k firmě Kalpana, která s touto ideou prvně přišla a podařilo se jí</text:p>
      <text:p text:style-name="Textbody">i realizovat. V roce 1994 firmu skoupilo Cisco a získalo tak právo na její technologický patent.</text:p>
      <text:p text:style-name="Textbody"/>
      <text:h text:style-name="Nadpis2" text:outline-level="2">Detaily</text:h>
      <text:p text:style-name="Textbody">- Do Etherchannelu lze zapojit 2 až 8 ethernetových UTP linek (v nových revizích lze použít i optická vlákna) typů:</text:p>
      <text:p text:style-name="Textbody"><text:tab/>- FastEthernet (max bandwidth: 800 Mbps)</text:p>
      <text:p text:style-name="Textbody"><text:tab/>- GigabitEthernet (max bandwidth: 8 Gbps)</text:p>
      <text:p text:style-name="P3"><text:tab/>- 10GigabitEthernet (max bandwidth: 80 Gbps)</text:p>
      <text:p text:style-name="P4">- Nevýhodou stále zůstává nutnost, aby konce jednotlivých linek byly zapojeny ve stejných</text:p>
      <text:p text:style-name="P5">zařízeních. Aby byl Etherchannel v pořádku ustaven, je nutné aby bylo aktivní full-duplex spojení</text:p>
      <text:p text:style-name="P6">a jednotlivé porty měly stejnou provozní rychlost.</text:p>
      <text:p text:style-name="P7">- Benefitem je odolnost Etherchannelu vůči výpadkům linek, které ho tvoří. V podstatě</text:p>
      <text:p text:style-name="P8">ihned technologie detekuje chybu a odkloní provoz od nefunkční linky, využívaje tak více</text:p>
      <text:p text:style-name="P9">zbývajících redundantních spojů.</text:p>
      <text:p text:style-name="P10">- Doporučuje se počet spojů tvořících Etherchannel tak, aby byl přirozenou kladnou mocninou</text:p>
      <text:p text:style-name="P11">čísla 2 (tedy buď 2 nebo 4 a nebo 8), čímž se docílí toho, že vyvažování je rovnoměrné mezi</text:p>
      <text:p text:style-name="P12">všemi linkami. Funkčnost se zajistí ale i jiným počtem.</text:p>
      <text:p text:style-name="P13"/>
      <text:h text:style-name="Nadpis2" text:outline-level="2">Konfigurace</text:h>
      <text:p text:style-name="P14">- K zformování Etherchannelu mezi dvěma Cisco zařízeními lze využít proprietálního protokolu</text:p>
      <text:p text:style-name="P15">PagP (=<text:s/><text:span text:style-name="T16">Port Aggregation Protocol</text:span>), který se postará o veškeré nastavování a kontrolu provozních parametrů (full-duplex a stejná rychlost všech zúčastněných portů).</text:p>
      <text:p text:style-name="P17">- PAgP pakety jsou vysílány pravidelně každých 30 sekund na multicastové MAC adrese</text:p>
      <text:p text:style-name="P18">01:00:0C:CC:CC:CC s číslem protokolu 0x0104.</text:p>
      <text:p text:style-name="P19"/>
      <text:soft-page-break/>
      <text:p text:style-name="P20">- Libovolný port může být v jednom z následujících tří konfiguračních stavů, které rozlišuje PAgP</text:p>
      <text:p text:style-name="P21">a jímž se pak při ustavování Etherchannelu řídí:</text:p>
      <text:p text:style-name="P22"/>
      <text:p text:style-name="P23">•<text:s/><text:span text:style-name="T24">Auto<text:s/></text:span>– PAgP umísťuje port do pasivního stavu, ve kterém odpovídá na PAgP pakety,</text:p>
      <text:p text:style-name="P25">avšak sám nikdy neinicializuje výzvu k zformování;</text:p>
      <text:p text:style-name="P26">•<text:s/><text:span text:style-name="T27">Desirable<text:s/></text:span>– PAgP umístí port do aktivního stavu, ve kterém se zasíláním PAgP paketů</text:p>
      <text:p text:style-name="P28">pokouší navázat logický kanál s dalšími rozhraními;</text:p>
      <text:p text:style-name="P29">•<text:s/><text:span text:style-name="T30">On<text:s/></text:span>– PAgP komunikace je na tomto portu úplně potlačena (pakety jsou ignorovány)</text:p>
      <text:p text:style-name="P31">a rozhraní násilně ustavuje Etherchannel se svým protějškem.</text:p>
      <text:p text:style-name="P32"/>
      <text:p text:style-name="P33">- Implicitní nastavení pro každý port je<text:s/><text:span text:style-name="T34">auto</text:span>, ale byly prokázány bezpečnostní díry (možnost</text:p>
      <text:p text:style-name="P35">napadení man-in-the-middle), a proto se v současnosti jako zavedená metodologie preferuje</text:p>
      <text:p text:style-name="P36">nastavení módu na<text:s/><text:span text:style-name="T37">on</text:span>. Existuje i mód<text:s/><text:span text:style-name="T38">off</text:span>, tedy že na daném portu se o Etherchannelu ani</text:p>
      <text:p text:style-name="P39">neuvažuje.</text:p>
      <text:p text:style-name="P40"/>
      <text:h text:style-name="Nadpis1" text:outline-level="1">-<text:s/><text:span text:style-name="T41">Linková agregace</text:span><text:s/>(LACP)</text:h>
      <text:p text:style-name="P42">- Link aggregation nebo také IEEE 802.3ad standard je otevřenou formalizovanou variantou</text:p>
      <text:p text:style-name="P43">k proprietálnímu Etherchannelu, která byla uvedena v březnu roku 2000. Implementace této</text:p>
      <text:p text:style-name="P44">technologie umožňuje v zásadě dosažení těch samých výsledků, jako při použití Etherchannelu</text:p>
      <text:p text:style-name="P45">s několika málo vylepšeními.</text:p>
      <text:p text:style-name="P46">-<text:s/><text:span text:style-name="T47">Narozdíl od Etherchannelu je odstraněna povinnost, aby společné konce jednotlivých spojů byly</text:span><text:span text:style-name="T48"><text:s/></text:span><text:span text:style-name="T49">připojeny do stejných switchů, a to např. díky revizím SMLT, DSMLT a RSMLT.</text:span></text:p>
      <text:p text:style-name="Standard"><text:span text:style-name="T50">Standard jako takový umožňuje sdružovat do logického kanálu linky s rozdílnými rychlostmi,</text:span></text:p>
      <text:p text:style-name="Standard"><text:span text:style-name="T51">ale příliš se to nedoporučuje, kvůli případným problémům při vyvažování zátěže. Stějně</text:span></text:p>
      <text:p text:style-name="Standard"><text:span text:style-name="T52">jako v případě Cisco technologie však přetrvává nutnost full-duplexního spojení.</text:span></text:p>
      <text:p text:style-name="P53">- Tento protokol tak umožňuje užívat technologie Etherchannel či Link aggregation</text:p>
      <text:p text:style-name="P54">i v smíšených topologiích, která mohou obsahovat aktivní síťové prvky i<text:s/><text:span text:style-name="T55">od jiných výrobců</text:span></text:p>
      <text:p text:style-name="P56">než Cisco.</text:p>
      <text:p text:style-name="P57"/>
      <text:p text:style-name="P58">Protože je 802.3ad není tak striktní (<text:span text:style-name="T59">jednotná rychlost portů</text:span><text:s/>a<text:s/><text:span text:style-name="T60">použití jen dvou síťových</text:span></text:p>
      <text:p text:style-name="P61"><text:span text:style-name="T62">zařízení</text:span>), je potřeba, aby byl LACP komplexnější a robustnější. Využívá tedy i dalších parametrů:</text:p>
      <text:p text:style-name="P63"><text:tab/></text:p>
      <text:p text:style-name="P64"><text:tab/>•<text:s/><text:span text:style-name="T65">system priority</text:span><text:s/>– spolu s MAC adresou zařízení jednoznačně identifikuje zařízení a jeho</text:p>
      <text:p text:style-name="P66">postavení v rámci logického spojení;</text:p>
      <text:p text:style-name="P67"><text:tab/>•<text:s/><text:span text:style-name="T68">port priority</text:span><text:s/>– identifikuje port, jenž je součástí spoje, a zároveň určuje, jakým</text:p>
      <text:p text:style-name="P69">způsobem se bude port chovat v případě, že došlo k fyzickému výpadku jedné z linek,</text:p>
      <text:p text:style-name="P70">které tvoří logický spoj;</text:p>
      <text:p text:style-name="P71"><text:tab/>•<text:s/><text:span text:style-name="T72">administrative key</text:span><text:s/>– určuje schopnost portu se podílet na vytváření logických spojů (v</text:p>
      <text:p text:style-name="P73">návaznosti na jeho rychlosti, duplexnosti spojení a dalším charakteristikám);</text:p>
      <text:p text:style-name="P74"/>
      <text:p text:style-name="P75"/>
      <text:p text:style-name="P76"/>
      <text:p text:style-name="P77">Pro Cisco zařízení dále platí, že rozlišuje tři stavy, ve kterých se porty určené k spojení</text:p>
      <text:p text:style-name="P78">do logického kanálu mohou nacházet. Jsou to:</text:p>
      <text:p text:style-name="P79"><text:tab/>• Passive;</text:p>
      <text:p text:style-name="P80"><text:tab/>• Active;</text:p>
      <text:p text:style-name="P81"><text:tab/>• On.</text:p>
      <text:p text:style-name="P82"><draw:frame draw:z-index="251658240" draw:style-name="a0" draw:name="Obrázek1" text:anchor-type="paragraph" svg:x="0in" svg:y="0in" svg:width="3.55984in" svg:height="0.54921in" style:rel-width="scale" style:rel-height="scale"><draw:image xlink:href="media/image1.png" xlink:type="simple" xlink:show="embed" xlink:actuate="onLoad"/><svg:title/><svg:desc/></draw:frame></text:p>
      <text:p text:style-name="P83"/>
      <text:p text:style-name="P84"/>
      <text:p text:style-name="P85"/>
      <text:h text:style-name="Nadpis2" text:outline-level="2">Příkazy IOSu</text:h>
      <text:p text:style-name="P86"/>
      <text:p text:style-name="P87"><draw:frame draw:z-index="251659264" draw:style-name="a1" draw:name="Obrázek2" text:anchor-type="paragraph" svg:x="0.45197in" svg:y="0.00276in" svg:width="5.68543in" svg:height="1.32716in" style:rel-width="scale" style:rel-height="scale"><draw:image xlink:href="media/image2.png" xlink:type="simple" xlink:show="embed" xlink:actuate="onLoad"/><svg:title/><svg:desc/></draw:frame></text:p>
      <text:p text:style-name="P88"/>
      <text:p text:style-name="P89"><draw:frame draw:z-index="2" draw:style-name="a2" draw:name="Obrázek3" text:anchor-type="paragraph" svg:x="0.47795in" svg:y="1.04921in" svg:width="5.84173in" svg:height="1.8374in" style:rel-width="scale" style:rel-height="scale"><draw:image xlink:href="media/image3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Liberation Sans" svg:font-family="Liberation San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TFFFFF900C097C5B0t00" svg:font-family="TTFFFFF900C097C5B0t00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DejaVu Sans" style:font-name-complex="DejaVu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Nadpis2" style:display-name="Nadpis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Karolína</dc:creator>
    <meta:creation-date>2024-03-19T13:45:00Z</meta:creation-date>
    <dc:date>2024-06-04T13:17:00Z</dc:date>
    <meta:template xlink:href="Normal.dotm" xlink:type="simple"/>
    <meta:editing-cycles>21</meta:editing-cycles>
    <meta:editing-duration>PT2340S</meta:editing-duration>
    <meta:document-statistic meta:page-count="3" meta:paragraph-count="8" meta:word-count="653" meta:character-count="4501" meta:row-count="32" meta:non-whitespace-character-count="3856"/>
  </office:meta>
</office:document-meta>
</file>