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1000003870000023A1C8C926674F2BAA0.png" manifest:media-type="image/png"/>
  <manifest:file-entry manifest:full-path="Pictures/100000010000025900000211E55359E5E3D9D228.png" manifest:media-type="image/png"/>
  <manifest:file-entry manifest:full-path="Pictures/10000001000002780000017436F2D661E62B69F6.png" manifest:media-type="image/png"/>
  <manifest:file-entry manifest:full-path="Pictures/1000000100000303000001EC1A5375A53474A814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</office:font-face-decls>
  <office:automatic-styles>
    <style:style style:name="P1" style:family="paragraph" style:parent-style-name="Heading_20_1">
      <style:paragraph-properties fo:break-before="page"/>
    </style:style>
    <style:style style:name="P2" style:family="paragraph" style:parent-style-name="Title" style:master-page-name="Standard">
      <style:paragraph-properties style:page-number="1"/>
    </style:style>
    <style:style style:name="P3" style:family="paragraph" style:parent-style-name="normal">
      <style:text-properties fo:font-size="12pt" style:font-size-asian="12pt" style:font-size-complex="12pt"/>
    </style:style>
    <style:style style:name="P4" style:family="paragraph" style:parent-style-name="normal">
      <style:paragraph-properties fo:margin-left="0cm" fo:margin-right="0cm" fo:text-indent="0cm" style:auto-text-indent="false"/>
      <style:text-properties fo:font-size="12pt" style:font-size-asian="12pt" style:font-size-complex="12pt"/>
    </style:style>
    <style:style style:name="P5" style:family="paragraph" style:parent-style-name="normal" style:list-style-name="WWNum8">
      <style:paragraph-properties fo:margin-left="1.27cm" fo:margin-right="0cm" fo:text-indent="-0.635cm" style:auto-text-indent="false"/>
    </style:style>
    <style:style style:name="P6" style:family="paragraph" style:parent-style-name="normal" style:list-style-name="WWNum1">
      <style:paragraph-properties fo:margin-left="1.27cm" fo:margin-right="0cm" fo:text-indent="-0.635cm" style:auto-text-indent="false"/>
    </style:style>
    <style:style style:name="P7" style:family="paragraph" style:parent-style-name="normal" style:list-style-name="WWNum4">
      <style:paragraph-properties fo:margin-left="1.27cm" fo:margin-right="0cm" fo:text-indent="-0.635cm" style:auto-text-indent="false"/>
    </style:style>
    <style:style style:name="P8" style:family="paragraph" style:parent-style-name="normal" style:list-style-name="WWNum5">
      <style:paragraph-properties fo:margin-left="1.27cm" fo:margin-right="0cm" fo:text-indent="-0.635cm" style:auto-text-indent="false"/>
    </style:style>
    <style:style style:name="P9" style:family="paragraph" style:parent-style-name="normal">
      <style:paragraph-properties fo:margin-left="0cm" fo:margin-right="0cm" fo:text-indent="0cm" style:auto-text-indent="false"/>
    </style:style>
    <style:style style:name="P10" style:family="paragraph" style:parent-style-name="normal" style:list-style-name="WWNum6">
      <style:paragraph-properties fo:margin-left="1.27cm" fo:margin-right="0cm" fo:text-indent="-0.635cm" style:auto-text-indent="false"/>
    </style:style>
    <style:style style:name="P11" style:family="paragraph" style:parent-style-name="normal" style:list-style-name="WWNum2">
      <style:paragraph-properties fo:margin-left="1.27cm" fo:margin-right="0cm" fo:text-indent="-0.635cm" style:auto-text-indent="false"/>
    </style:style>
    <style:style style:name="P12" style:family="paragraph" style:parent-style-name="normal" style:list-style-name="WWNum7">
      <style:paragraph-properties fo:margin-left="1.27cm" fo:margin-right="0cm" fo:text-indent="-0.635cm" style:auto-text-indent="false"/>
    </style:style>
    <style:style style:name="P13" style:family="paragraph" style:parent-style-name="normal" style:list-style-name="WWNum3">
      <style:paragraph-properties fo:margin-left="1.27cm" fo:margin-right="0cm" fo:text-indent="-0.635cm" style:auto-text-indent="false"/>
    </style:style>
    <style:style style:name="P14" style:family="paragraph" style:parent-style-name="normal" style:list-style-name="WWNum9">
      <style:paragraph-properties fo:margin-left="1.27cm" fo:margin-right="0cm" fo:text-indent="-0.635cm" style:auto-text-indent="false"/>
    </style:style>
    <style:style style:name="P15" style:family="paragraph" style:parent-style-name="normal">
      <style:paragraph-properties fo:margin-left="1.27cm" fo:margin-right="0cm" fo:text-indent="0cm" style:auto-text-indent="false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style:text-underline-style="none" style:font-size-asian="12pt" style:font-size-complex="12pt"/>
    </style:style>
    <style:style style:name="T4" style:family="text">
      <style:text-properties fo:font-weight="bold" style:font-weight-asian="bold"/>
    </style:style>
    <style:style style:name="T5" style:family="text">
      <style:text-properties style:text-underline-style="none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bookmark text:name="_whumzrs8gkoz"/>VLAN</text:p>
      <text:p text:style-name="P3"/>
      <text:p text:style-name="normal"><draw:frame draw:style-name="fr1" draw:name="image3.png" text:anchor-type="as-char" svg:width="13.667cm" svg:height="8.717cm" draw:z-index="0"><draw:image xlink:href="Pictures/1000000100000303000001EC1A5375A53474A814.png" xlink:type="simple" xlink:show="embed" xlink:actuate="onLoad" draw:mime-type="image/png"/></draw:frame><text:span text:style-name="T2"/></text:p>
      <text:list text:style-name="WWNum8">
        <text:list-item>
          <text:p text:style-name="P5"><text:span text:style-name="T1">VLAN = Virtual Local Area Network</text:span><text:span text:style-name="T1"/></text:p>
        </text:list-item>
        <text:list-item>
          <text:p text:style-name="P5"><text:span text:style-name="T1">Je to virtuální lokální síť, která slouží k logickému rozdělení fyzické sítě nezávisle na fyzickém uspořádání. Můžeme tedy jednu síť segmentovat na víc sítí uvnitř fyzické struktury původní sítě.</text:span><text:span text:style-name="T3"/></text:p>
        </text:list-item>
        <text:list-item>
          <text:p text:style-name="P5"><text:span text:style-name="T1">Díky tomu dosáhneme stejného efektu, jako když máme skupinu zařízení připojených do jednoho (několika propojených) switche a druhou skupinu do jiného (jiných) switche. Tím, že jsou oddělené, můžeme rozhodnout, zda tyto sítě spolu budou moct komunikovat, či ne (což je v praxi výhodné).</text:span><text:span text:style-name="T3"/></text:p>
        </text:list-item>
        <text:list-item>
          <text:p text:style-name="P5"><text:span text:style-name="T1">Můžeme mít např. jednu síť napříč 3 switchi, které nejsou na stejném oddělení či patře (VLAN je vytvořená na každé fyzické síti, a tím docílíme jedné logické sítě).</text:span><text:span text:style-name="T3"/></text:p>
        </text:list-item>
      </text:list>
      <text:p text:style-name="P4"/>
      <text:p text:style-name="Heading_20_1"><text:bookmark text:name="_o7ewj5nuygds"/>Vlastnosti</text:p>
      <text:list text:style-name="WWNum1">
        <text:list-item>
          <text:p text:style-name="P6"><text:span text:style-name="T1">TCP/IP protokol - adresování IP adres na L3</text:span><text:span text:style-name="T1"/></text:p>
        </text:list-item>
      </text:list>
      <text:list text:style-name="WWNum4">
        <text:list-item>
          <text:p text:style-name="P7"><text:span text:style-name="T1">Logická síť má určitý subnet (podsíť) a default gateway.</text:span><text:span text:style-name="T1"/></text:p>
        </text:list-item>
        <text:list-item>
          <text:p text:style-name="P7"><text:span text:style-name="T1">Zařízení připojená na stejné síti spolu mohou přímo komunikovat (pingovat, sdílet soubory). Mohou komunikovat ale i se zařízeními z odlišné VLAN, a to díky výchozí bráně, která provádí routování. </text:span><text:span text:style-name="T1"/></text:p>
        </text:list-item>
        <text:list-item>
          <text:p text:style-name="P7"><text:span text:style-name="T1">Port, který routuje (více) VLAN, se nazývá </text:span><text:span text:style-name="T2">trunk port</text:span><text:span text:style-name="T1"/></text:p>
        </text:list-item>
      </text:list>
      <text:p text:style-name="normal"/>
      <text:p text:style-name="P1"><text:bookmark text:name="_bs2ekcqst3zj"/>Účel vzniku</text:p>
      <text:list text:style-name="WWNum5">
        <text:list-item>
          <text:p text:style-name="P8"><text:span text:style-name="T1">seskupování uživatelů v síti podle skupin či oddělení nebo podle služeb místo fyzického umístění</text:span><text:span text:style-name="T1"/></text:p>
        </text:list-item>
        <text:list-item>
          <text:p text:style-name="P8"><text:span text:style-name="T1">snížení broadcastů v síti, které začaly být problémem</text:span><text:span text:style-name="T1"/></text:p>
        </text:list-item>
        <text:list-item>
          <text:p text:style-name="P8"><text:span text:style-name="T1">zmenšení kolizních domén</text:span><text:span text:style-name="T1"/></text:p>
        </text:list-item>
        <text:list-item>
          <text:p text:style-name="P8"><text:span text:style-name="T1">snížení počtu hardwaru</text:span><text:span text:style-name="T1"/></text:p>
        </text:list-item>
        <text:list-item>
          <text:p text:style-name="P8"><text:span text:style-name="T1">lepší management práv a zabezpečení</text:span><text:span text:style-name="T1"/></text:p>
        </text:list-item>
        <text:list-item>
          <text:p text:style-name="P8"><text:span text:style-name="T1">lepší výkon sítě</text:span><text:span text:style-name="T1"/></text:p>
        </text:list-item>
        <text:list-item>
          <text:p text:style-name="P8"><text:span text:style-name="T1">zjednodušení přepojení (konfigurace probíhá softwarově - zařazení do jiné VLAN a není potřeba fyzická změna)</text:span><text:span text:style-name="T1"/></text:p>
        </text:list-item>
      </text:list>
      <text:p text:style-name="P9"/>
      <text:p text:style-name="Heading_20_2"><text:bookmark text:name="_3l9pd7yfe7b2"/>Seskupení</text:p>
      <text:list text:style-name="WWNum6">
        <text:list-item>
          <text:p text:style-name="P10"><text:span text:style-name="T4">podle organizační struktury</text:span> - pokud je většina komunikace v rámci oddělení, kde jsou vlastní tiskárny, file servery a další, a mezi jednotlivými oddělení není komunikace, pouze pár služeb (mail) jsou společné pro všechny<text:span text:style-name="T5"/></text:p>
        </text:list-item>
        <text:list-item>
          <text:p text:style-name="P10"><text:span text:style-name="T4">podle služeb </text:span>- do VLAN se seskupí pracovníci, kteří využívají stejné služby (účetnictví, databáze…)<text:span text:style-name="T4"/></text:p>
        </text:list-item>
      </text:list>
      <text:p text:style-name="normal"/>
      <text:p text:style-name="Heading_20_1"><text:bookmark text:name="_umf7te3gvqzp"/>Zařazení do VLAN</text:p>
      <text:list text:style-name="WWNum2">
        <text:list-item>
          <text:p text:style-name="P11"><text:span text:style-name="T1">podle portu</text:span><text:span text:style-name="T1"/></text:p>
        </text:list-item>
        <text:list-item>
          <text:p text:style-name="P11"><text:span text:style-name="T1">podle MAC adresy</text:span><text:span text:style-name="T1"/></text:p>
        </text:list-item>
        <text:list-item>
          <text:p text:style-name="P11"><text:span text:style-name="T1">podle protokolu (informace z L3 vrstvy)</text:span><text:span text:style-name="T1"/></text:p>
        </text:list-item>
        <text:list-item>
          <text:p text:style-name="P11"><text:span text:style-name="T1">podle autentizace (pomocí protokolu IEEE 802.1x)</text:span><text:span text:style-name="T1"/></text:p>
        </text:list-item>
      </text:list>
      <text:p text:style-name="normal"/>
      <text:p text:style-name="Heading_20_1"><text:bookmark text:name="_q9urh8kgcy81"/>Typy VLAN</text:p>
      <text:list text:style-name="WWNum7">
        <text:list-item>
          <text:p text:style-name="P12"><text:span text:style-name="T2">Default</text:span><text:span text:style-name="T1"> (VLAN 1) - všechny porty, dokud nejsou překonfigurovány</text:span><text:span text:style-name="T1"/></text:p>
        </text:list-item>
        <text:list-item>
          <text:p text:style-name="P12"><text:span text:style-name="T2">Data VLAN</text:span><text:span text:style-name="T1"> - custom konfigurace, zpravidla jich <text:s/>je víc (číslo 10, 20, 30)</text:span><text:span text:style-name="T1"/></text:p>
        </text:list-item>
        <text:list-item>
          <text:p text:style-name="P12"><text:span text:style-name="T2">Native</text:span><text:span text:style-name="T1"> - na trunkovém portu 802.1q; Provoz, který je zařazen do native VLAN se při přenosu netaguje (zůstává nezměněn) a příchozí provoz, který není tagovaný se zařazuje do native VLAN.</text:span><text:span text:style-name="T1"/></text:p>
        </text:list-item>
        <text:list-item>
          <text:p text:style-name="P12"><text:span text:style-name="T2">Management</text:span><text:span text:style-name="T1"> - např. s číslem 99, používáno pro síťový management včetně SSH, Telnet, HTTPS, SNMP</text:span><text:span text:style-name="T1"/></text:p>
        </text:list-item>
        <text:list-item>
          <text:p text:style-name="P12"><text:span text:style-name="T2">Voice</text:span><text:span text:style-name="T1"> - VoIP</text:span><text:span text:style-name="T1"/></text:p>
        </text:list-item>
      </text:list>
      <text:p text:style-name="normal"/>
      <text:p text:style-name="normal"/>
      <text:p text:style-name="P1"><text:bookmark text:name="_e0pp0rwltq1k"/>Konfigurace na Cisco switchi</text:p>
      <text:list text:style-name="WWNum3">
        <text:list-item>
          <text:p text:style-name="P13"><text:span text:style-name="T1">definice portu na Routeru např. int GigabitEthernet 0/1.10, kde “10” je VLAN ID</text:span><text:span text:style-name="T1"/></text:p>
        </text:list-item>
        <text:list-item>
          <text:p text:style-name="P13"><text:span text:style-name="T1">specifikace “encapsulation dot1q 10”, nastavení IP adresy výchozí brány vytvořené sítě na VLANovém portu včetně masky (255.255.255.192), nastavení DNS, dále i DHCP pool (pokud v síti nebude lepší používat statické přidělení)</text:span><text:span text:style-name="T1"/></text:p>
        </text:list-item>
        <text:list-item>
          <text:p text:style-name="P13"><text:span text:style-name="T1">na switchi definujeme port či seskupení portů (int range FastEthernet 0/1-12), nastavíme “switchport mode access” a “switchport access vlan 10” (ID musí být jako se nastavilo na portu na Routeru, který je propojen s příslušným switchem)</text:span><text:span text:style-name="T1"/></text:p>
        </text:list-item>
        <text:list-item>
          <text:p text:style-name="P13"><text:span text:style-name="T1">na portu, který je propojen s routerem, se musí nastavit “switchport mode trunk” a “switchport trunk native vlan xx” (xx odpovídá nějakému VLAN ID)</text:span><text:span text:style-name="T1"/></text:p>
        </text:list-item>
        <text:list-item>
          <text:p text:style-name="P13"><text:span text:style-name="T1">na L3 switchi (router a switch zároveň) se konfiguruje výše zmíněné vše na 1 zařízení</text:span><text:span text:style-name="T3"/></text:p>
        </text:list-item>
      </text:list>
      <text:p text:style-name="P3"/>
      <text:p text:style-name="Heading_20_1"><text:bookmark text:name="_sfhl6461ybp5"/>Inter-VLAN Routing</text:p>
      <text:list xml:id="list2955487303" text:style-name="WWNum9">
        <text:list-item>
          <text:p text:style-name="P14"><text:span text:style-name="T2">Legacy Inter-VLAN routing </text:span><text:span text:style-name="T1">- není dobře škálovatelné, starší řešení</text:span><text:span text:style-name="T1"/></text:p>
        </text:list-item>
      </text:list>
      <text:p text:style-name="P15"><draw:frame draw:style-name="fr1" draw:name="image2.png" text:anchor-type="as-char" svg:width="7.976cm" svg:height="4.703cm" draw:z-index="1"><draw:image xlink:href="Pictures/10000001000002780000017436F2D661E62B69F6.png" xlink:type="simple" xlink:show="embed" xlink:actuate="onLoad" draw:mime-type="image/png"/></draw:frame><text:span text:style-name="T1"/></text:p>
      <text:list xml:id="list194631081317834" text:continue-numbering="true" text:style-name="WWNum9">
        <text:list-item>
          <text:p text:style-name="P14"><text:span text:style-name="T2">Router-on-a-Stick</text:span><text:span text:style-name="T1"> - přijatelné řešení pro malé až středně velké sítě</text:span><text:span text:style-name="T1"/></text:p>
        </text:list-item>
      </text:list>
      <text:p text:style-name="P15"><text:soft-page-break/><draw:frame draw:style-name="fr1" draw:name="image1.png" text:anchor-type="as-char" svg:width="7.846cm" svg:height="6.906cm" draw:z-index="2"><draw:image xlink:href="Pictures/100000010000025900000211E55359E5E3D9D228.png" xlink:type="simple" xlink:show="embed" xlink:actuate="onLoad" draw:mime-type="image/png"/></draw:frame><text:span text:style-name="T1"/></text:p>
      <text:list xml:id="list194629529977928" text:continue-numbering="true" text:style-name="WWNum9">
        <text:list-item>
          <text:p text:style-name="P14"><text:span text:style-name="T2">L3 switch využívající SVIs (Switched Virtual Interfaces) </text:span><text:span text:style-name="T1">- nejlépe škálovatelné řešení pro střední až velké sítě</text:span><text:span text:style-name="T2"/></text:p>
        </text:list-item>
      </text:list>
      <text:p text:style-name="P15"><draw:frame draw:style-name="fr1" draw:name="image4.png" text:anchor-type="as-char" svg:width="8.664cm" svg:height="5.463cm" draw:z-index="3"><draw:image xlink:href="Pictures/10000001000003870000023A1C8C926674F2BAA0.png" xlink:type="simple" xlink:show="embed" xlink:actuate="onLoad" draw:mime-type="image/png"/></draw:frame><text:span text:style-name="T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1pt" fo:language="cs" fo:country="CZ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cs" fo:country="CZ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normal" style:family="paragraph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text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normal" style:class="text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)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13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(%6%)" style:num-prefix="(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2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2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2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2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2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2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3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3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3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3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3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3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4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4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4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4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4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)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9" loext:num-list-format="(%4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(%5%)" style:num-prefix="(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(%6%)" style:num-prefix="(" style:num-suffix=")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5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5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5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6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6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6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6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6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6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6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7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7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7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7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7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7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7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8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0" meta:image-count="4" meta:object-count="0" meta:page-count="4" meta:paragraph-count="46" meta:word-count="550" meta:character-count="3402" meta:non-whitespace-character-count="2926"/>
    <meta:generator>LibreOffice/7.5.1.2$MacOSX_X86_64 LibreOffice_project/fcbaee479e84c6cd81291587d2ee68cba099e129</meta:generator>
  </office:meta>
</office:document-meta>
</file>