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ing_20_1">
      <style:paragraph-properties fo:break-before="page"/>
    </style:style>
    <style:style style:name="P2" style:family="paragraph" style:parent-style-name="List_20_Paragraph" style:list-style-name="WWNum1"/>
    <style:style style:name="P3" style:family="paragraph" style:parent-style-name="List_20_Paragraph" style:list-style-name="WWNum1">
      <style:paragraph-properties fo:break-before="page"/>
    </style:style>
    <style:style style:name="P4" style:family="paragraph" style:parent-style-name="List_20_Paragraph" style:list-style-name="WWNum2"/>
    <style:style style:name="P5" style:family="paragraph" style:parent-style-name="List_20_Paragraph">
      <style:paragraph-properties fo:margin-left="2.54cm" fo:margin-right="0cm" fo:text-indent="0cm" style:auto-text-indent="false"/>
    </style:style>
    <style:style style:name="P6" style:family="paragraph" style:parent-style-name="List_20_Paragraph">
      <style:paragraph-properties fo:margin-left="0cm" fo:margin-right="0cm" fo:text-indent="0cm" style:auto-text-indent="false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Spanning Tree Protocol</text:p>
      <text:p text:style-name="Standard"/>
      <text:list xml:id="list665738948" text:style-name="WWNum1">
        <text:list-item>
          <text:p text:style-name="P2">Spanning Tree Protocol (STP) je síťový protokol, který vytváří bezcyklickou logickou topologii pro Ethernetové sítě. (eliminuje redundance, které vedou ke smyčkám)</text:p>
        </text:list-item>
        <text:list-item>
          <text:p text:style-name="P2">Jeho základní funkcí je prevence před mostovými smyčkami a vysílání broadcastového záření, které by z nich vzniklo. STP také umožňuje návrh sítě zahrnující záložní spoje, což zajišťuje odolnost proti selhání aktivního spoje.</text:p>
        </text:list-item>
        <text:list-item>
          <text:p text:style-name="P2">Jak název napovídá, STP vytváří rozkladový strom, který charakterizuje vztahy mezi uzly v síti propojených vrstvou 2 mostů, a zakazuje ty spoje, které nejsou součástí tohoto stromu, čímž zůstává jediná aktivní cesta mezi libovolnými dvěma uzly sítě. </text:p>
        </text:list-item>
        <text:list-item>
          <text:p text:style-name="P2">STP je založen na algoritmu, který vynalezla Radia Perlman během své práce pro společnost Digital Equipment Corporation</text:p>
        </text:list-item>
      </text:list>
      <text:p text:style-name="Standard"/>
      <text:h text:style-name="Heading_20_1" text:outline-level="1">Problémy redundantní topologie</text:h>
      <text:list xml:id="list194807142877460" text:continue-numbering="true" text:style-name="WWNum1">
        <text:list-item>
          <text:p text:style-name="P2"><text:span text:style-name="T1">Záplava broadcastů (broadcast storms)</text:span><text:span text:style-name="T1"/></text:p>
          <text:list>
            <text:list-item>
              <text:p text:style-name="P2">Každý switch<text:bookmark text:name="_GoBack"/> na redundantní síti zaplavuje nekonečným vysíláním rámců. Tyto rámce pak cestují po smyčce ve všech směrech.</text:p>
            </text:list-item>
          </text:list>
        </text:list-item>
        <text:list-item>
          <text:p text:style-name="P2"><text:span text:style-name="T1">Přenos více rámců (multiple frame transmission) </text:span><text:span text:style-name="T1"/></text:p>
          <text:list>
            <text:list-item>
              <text:p text:style-name="P2">K cílovým stanicím může být doručeno více kopií stejných unicast rámců, což může způsobit problémy s přijímacím protokolem. Vícenásobné kopie stejného rámce mohou způsobit neodstranitelné chyby. </text:p>
            </text:list-item>
          </text:list>
        </text:list-item>
        <text:list-item>
          <text:p text:style-name="P2"><text:span text:style-name="T1">Nestabilita databáze MAC (MAC database instability) </text:span><text:span text:style-name="T1"/></text:p>
          <text:list>
            <text:list-item>
              <text:p text:style-name="P2">Pokud dojde k smyčce, stejná zdrojová MAC adresa může být viděna na více rozhraních způsobujících nestabilitu. Přepínání dat může být narušeno, pokud přepínač spotřebuje prostředky, které se vyrovnávají s nestabilitou v tabulce MAC adres.</text:p>
            </text:list-item>
          </text:list>
        </text:list-item>
      </text:list>
      <text:h text:style-name="Heading_20_1" text:outline-level="1">Řešení</text:h>
      <text:list xml:id="list194808178024236" text:continue-numbering="true" text:style-name="WWNum1">
        <text:list-item>
          <text:p text:style-name="P2">STP umožňuje redundanci fyzické cesty a zároveň zabraňuje nežádoucím účinkům aktivních smyček v síti.</text:p>
        </text:list-item>
        <text:list-item>
          <text:p text:style-name="P2">STP vynucuje některé porty do pohotovostního (standby) stavu, aby nemohly naslouchat, forwardovat ani zaplavovat rámci. </text:p>
        </text:list-item>
        <text:list-item>
          <text:p text:style-name="P2">Existuje pouze jedna aktivní cesta ke každému segmentu sítě. </text:p>
        </text:list-item>
        <text:list-item>
          <text:p text:style-name="P2">Pokud se vyskytne problém s připojením k některému segmentu, protokol STP obnoví připojení tím, že automaticky aktivuje dříve neaktivní cestu. </text:p>
        </text:list-item>
        <text:list-item>
          <text:p text:style-name="P2">STP používá pro své operace Bridge Protocol Data Units (BPDU).</text:p>
        </text:list-item>
      </text:list>
      <text:p text:style-name="Standard"/>
      <text:h text:style-name="P1" text:outline-level="1">Operace</text:h>
      <text:list xml:id="list194808154091237" text:continue-numbering="true" text:style-name="WWNum1">
        <text:list-item>
          <text:p text:style-name="P2">Služba STP odstraňuje smyčky spravováním fyzické cesty k danému segmentu sítě pomocí následujících tří kroků: </text:p>
        </text:list-item>
      </text:list>
      <text:list xml:id="list2252076670" text:style-name="WWNum2">
        <text:list-item>
          <text:p text:style-name="P4"><text:span text:style-name="T1">Volí se jeden kořenový most (root bridge)</text:span><text:span text:style-name="T1"/></text:p>
        </text:list-item>
      </text:list>
      <text:p text:style-name="P5">Pouze jeden most může působit jako kořenový most. Kořenový most je referenčním bodem; všechny toky dat v síti jsou z pohledu tohoto přepínače. Všechny porty na kořenovém můstku předávají (forward) přenos. </text:p>
      <text:list xml:id="list194808966078433" text:continue-numbering="true" text:style-name="WWNum2">
        <text:list-item>
          <text:p text:style-name="P4"><text:span text:style-name="T1">Vybírá se root port (port ke kořenu) na nerootovém můstku </text:span><text:span text:style-name="T1"/></text:p>
        </text:list-item>
      </text:list>
      <text:p text:style-name="P5">Jeden port na každém neřízeném mostu je kořenový port. Je to port s nejlevnější cestou od nerootického mostu přes root mostu. Ve výchozím nastavení se cena cesty STP vypočte z šířky pásma propojení. Můžete také nastavit náklady na cestu STP ručně. </text:p>
      <text:list xml:id="list194807723025346" text:continue-numbering="true" text:style-name="WWNum2">
        <text:list-item>
          <text:p text:style-name="P4"><text:span text:style-name="T1">Vybírá se designated port na každém segmentu </text:span><text:span text:style-name="T1"/></text:p>
        </text:list-item>
      </text:list>
      <text:p text:style-name="P5">Na každém segmentu je jeden určený (designated) port. Vybírá se na mostě s nejlevnější cestou ku kořenovému mostu.</text:p>
      <text:p text:style-name="P6"/>
      <text:p text:style-name="P6"/>
      <text:h text:style-name="Heading_20_2" text:outline-level="2">Bridge Protocol Data Units (BPDU)</text:h>
      <text:list xml:id="list194808416646195" text:continue-list="list194808154091237" text:style-name="WWNum1">
        <text:list-item>
          <text:p text:style-name="P2">STP používá pakety BPDU pro výměnu informací STP, speciálně pro volbu root bridge a pro identifikaci smyček. </text:p>
        </text:list-item>
        <text:list-item>
          <text:p text:style-name="P2">Defaultně, pakety BPDU jsou posílány každé <text:span text:style-name="T2">2 sekundy</text:span>. </text:p>
        </text:list-item>
        <text:list-item>
          <text:p text:style-name="P2">BPDU jsou všeobecně kategorizovány do dvou typů: </text:p>
          <text:list>
            <text:list-item>
              <text:p text:style-name="P2"><text:span text:style-name="T1">Konfigurační BDPU</text:span><text:span text:style-name="T1"/></text:p>
              <text:list>
                <text:list-item>
                  <text:p text:style-name="P2">Použité pro konfiguraci STP</text:p>
                </text:list-item>
              </text:list>
            </text:list-item>
            <text:list-item>
              <text:p text:style-name="P2"><text:span text:style-name="T1">TCN (topology change notification) BPDU</text:span><text:span text:style-name="T1"/></text:p>
              <text:list>
                <text:list-item>
                  <text:p text:style-name="P2">Použity pro informování o změnách v síťové topologii</text:p>
                </text:list-item>
              </text:list>
            </text:list-item>
          </text:list>
        </text:list-item>
      </text:list>
      <text:p text:style-name="Standard"/>
      <text:h text:style-name="Heading_20_2" text:outline-level="2">RSTP</text:h>
      <text:list xml:id="list194808182771481" text:continue-numbering="true" text:style-name="WWNum1">
        <text:list-item>
          <text:p text:style-name="P2">Je vylepšenou verzí předchozího protokolu STP.</text:p>
        </text:list-item>
        <text:list-item>
          <text:p text:style-name="P2">Poskytuje rychlejší obnovu v reakci na změny v síti. RSTP je zpětně kompatibilní se standardním STP a je běžně používán v moderních sítích.</text:p>
        </text:list-item>
        <text:list-item>
          <text:p text:style-name="P2">Role portů:</text:p>
          <text:list>
            <text:list-item>
              <text:p text:style-name="P2">Root</text:p>
              <text:list>
                <text:list-item>
                  <text:p text:style-name="P2">Pouze jeden kořenový port na switchi</text:p>
                </text:list-item>
                <text:list-item>
                  <text:p text:style-name="P2">Posílá, odesílá a přijímá BPDU (datové zprávy)</text:p>
                </text:list-item>
              </text:list>
            </text:list-item>
            <text:list-item>
              <text:p text:style-name="P2">Designated</text:p>
              <text:list>
                <text:list-item>
                  <text:p text:style-name="P2">Alespoň jeden switch port</text:p>
                </text:list-item>
                <text:list-item>
                  <text:p text:style-name="P2">Přijímá rámce na segmentu, který je určen pro root bridge.</text:p>
                </text:list-item>
              </text:list>
            </text:list-item>
            <text:list-item>
              <text:p text:style-name="P2">Alternate</text:p>
              <text:list>
                <text:list-item>
                  <text:p text:style-name="P2"><text:soft-page-break/>Nabízí alternativní cestu směrem ke kořenovému můstku</text:p>
                </text:list-item>
              </text:list>
            </text:list-item>
          </text:list>
        </text:list-item>
      </text:list>
      <text:p text:style-name="Standard"/>
      <text:list xml:id="list194808075259095" text:continue-numbering="true" text:style-name="WWNum1">
        <text:list-item>
          <text:list>
            <text:list-item>
              <text:p text:style-name="P3">Disabled</text:p>
              <text:list>
                <text:list-item>
                  <text:p text:style-name="P2">Port bez role</text:p>
                </text:list-item>
              </text:list>
            </text:list-item>
            <text:list-item>
              <text:p text:style-name="P2">Backup</text:p>
              <text:list>
                <text:list-item>
                  <text:p text:style-name="P2">Záložní port má v aktivní topologii stav vyřazení.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text">
      <style:paragraph-properties fo:margin-top="0.423cm" fo:margin-bottom="0cm" style:contextual-spacing="false" fo:keep-together="always" fo:keep-with-next="always"/>
      <style:text-properties style:font-name="Calibri Light" fo:font-family="'Calibri Light'" style:font-family-generic="roman" style:font-pitch="variable" fo:font-size="18pt" fo:font-weight="bold" style:font-name-asian="F" style:font-family-generic-asian="system" style:font-pitch-asian="variable" style:font-size-asian="18pt" style:font-weight-asian="bold" style:font-name-complex="F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loext:linked-style-name="Nadpis_20_2_20_Char" style:default-outline-level="2" style:list-style-name="" style:class="text">
      <style:paragraph-properties fo:margin-top="0.071cm" fo:margin-bottom="0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5pt" style:font-name-asian="F" style:font-family-generic-asian="system" style:font-pitch-asian="variable" style:font-size-asian="15pt" style:font-name-complex="F" style:font-family-generic-complex="system" style:font-pitch-complex="variable" style:font-size-complex="13pt"/>
    </style:style>
    <style:style style:name="Title" style:family="paragraph" style:parent-style-name="Standard" style:next-style-name="Standard" loext:linked-style-name="Název_20_Char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Název_20_Char" style:display-name="Název Char" style:family="text" style:parent-style-name="Default_20_Paragraph_20_Font" loext:linked-style-name="Title"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Nadpis_20_2_20_Char" style:display-name="Nadpis 2 Char" style:family="text" style:parent-style-name="Default_20_Paragraph_20_Font" loext:linked-style-name="Heading_20_2">
      <style:text-properties fo:color="#2f5496" loext:opacity="100%" style:font-name="Calibri Light" fo:font-family="'Calibri Light'" style:font-family-generic="roman" style:font-pitch="variable" fo:font-size="15pt" style:font-name-asian="F" style:font-family-generic-asian="system" style:font-pitch-asian="variable" style:font-size-asian="15pt" style:font-name-complex="F" style:font-family-generic-complex="system" style:font-pitch-complex="variable" style:font-size-complex="13pt"/>
    </style:style>
    <style:style style:name="Nadpis_20_1_20_Char" style:display-name="Nadpis 1 Char" style:family="text" style:parent-style-name="Default_20_Paragraph_20_Font" loext:linked-style-name="Heading_20_1">
      <style:text-properties style:font-name="Calibri Light" fo:font-family="'Calibri Light'" style:font-family-generic="roman" style:font-pitch="variable" fo:font-size="18pt" fo:font-weight="bold" style:font-name-asian="F" style:font-family-generic-asian="system" style:font-pitch-asian="variable" style:font-size-asian="18pt" style:font-weight-asian="bold" style:font-name-complex="F" style:font-family-generic-complex="system" style:font-pitch-complex="variable" style:font-size-complex="16pt"/>
    </style:style>
    <style:style style:name="ListLabel_20_1" style:display-name="ListLabel 1" style:family="text">
      <style:text-properties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UKSCHOVÁ Karolína Anna</meta:initial-creator>
    <dc:creator>LUKSCHOVÁ Karolína Anna</dc:creator>
    <meta:editing-cycles>18</meta:editing-cycles>
    <meta:creation-date>2024-03-20T07:49:00</meta:creation-date>
    <dc:date>2024-03-20T08:26:00</dc:date>
    <meta:editing-duration>PT37M</meta:editing-duration>
    <meta:generator>LibreOffice/7.5.1.2$MacOSX_X86_64 LibreOffice_project/fcbaee479e84c6cd81291587d2ee68cba099e129</meta:generator>
    <meta:document-statistic meta:table-count="0" meta:image-count="0" meta:object-count="0" meta:page-count="4" meta:paragraph-count="50" meta:word-count="585" meta:character-count="3762" meta:non-whitespace-character-count="3253"/>
    <meta:user-defined meta:name="AppVersion">16.0000</meta:user-defined>
    <meta:template xlink:type="simple" xlink:actuate="onRequest" xlink:title="Normal.dotm" xlink:href=""/>
  </office:meta>
</office:document-meta>
</file>