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wiss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Wingdings" svg:font-family="Wingdings" style:font-adornments="Regular" style:font-pitch="variable"/>
  </office:font-face-decls>
  <office:automatic-styles>
    <style:style style:name="P1" style:family="paragraph" style:parent-style-name="Heading_20_2">
      <style:paragraph-properties fo:break-before="page"/>
    </style:style>
    <style:style style:name="P2" style:family="paragraph" style:parent-style-name="List_20_Paragraph" style:list-style-name="WWNum1"/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Switch</text:p>
      <text:list xml:id="list3551756371" text:style-name="WWNum1">
        <text:list-item>
          <text:p text:style-name="P2">Síťový přepínač, častěji i v našem prostředí označovaný anglicky <text:span text:style-name="T1">switch</text:span>, je v informatice aktivní prvek v počítačové síti, který propojuje jednotlivé prvky do hvězdicové topologie. </text:p>
        </text:list-item>
        <text:list-item>
          <text:p text:style-name="P2">Switch obsahuje větší či menší množství síťových portů (až několik stovek), na něž se připojují síťová zařízení nebo části sítě. Přepínač přeposílá síťový provoz v <text:span text:style-name="T1">jedné síti</text:span> jenom do těch směrů, do kterých je to potřeba, čímž se odlišuje od jednoduššího hubu (který byl nahrazen)</text:p>
        </text:list-item>
        <text:list-item>
          <text:p text:style-name="P2">Switch funguje na úrovni datové linkové vrstvy OSI modelu, což je druhá vrstva L2.</text:p>
        </text:list-item>
        <text:list-item>
          <text:p text:style-name="P2">Obsahuje tabulku <text:span text:style-name="T1">MAC adres</text:span>, ve které jsou uloženy informace o připojených počítačích a jiných koncových zařízeních. Toto zařízení tedy distribuuje data na základě MAC adresy.</text:p>
        </text:list-item>
        <text:list-item>
          <text:p text:style-name="P2">Switch také umožňuje rozdělit síť do více logických segmentů a zvyšuje její výkon tím, že snižuje kolizní provoz. (VLAN)</text:p>
        </text:list-item>
      </text:list>
      <text:h text:style-name="Heading_20_1" text:outline-level="1">Způsoby přeposílání rámců</text:h>
      <text:p text:style-name="Standard">- <text:s/><text:span text:style-name="T1">store and forward</text:span> – rámec z jednoho rozhraní přijmou, uloží si do vyrovnávací paměti, prozkoumají jeho hlavičky, zkontroluji <text:span text:style-name="T1">FCS (Frame Check Sequence)</text:span> a následně odvysílají do příslušného rozhraní.</text:p>
      <text:p text:style-name="Standard">- <text:span text:style-name="T1">cut-through switching</text:span> – Současné přepínače ale tento proces často optimalizují, takže k analýze hlaviček dochází, jakmile dorazí začátek rámce. Ani s vysíláním do cílového rozhraní se nečeká, až dorazí celý rámec, ale zahajuje se co nejrychleji, aby zpoždění rámce v přepínači bylo minimální.</text:p>
      <text:p text:style-name="Standard">- <text:span text:style-name="T1">fragment free</text:span> – switch začne přeposílat rámec až po přijetí 64 Bytů, kdy je jisté, že na daném segmentu nevznikla kolize – má význam v případě, kdy je do přepínače připojen hub.</text:p>
      <text:p text:style-name="Standard">- <text:span text:style-name="T1">adaptive switching</text:span> – automatické přepínání mezi metodami cut-through switching a store and forward.</text:p>
      <text:p text:style-name="Standard"/>
      <text:h text:style-name="Heading_20_1" text:outline-level="1">Funkce</text:h>
      <text:list xml:id="list194744132043049" text:continue-numbering="true" text:style-name="WWNum1">
        <text:list-item>
          <text:p text:style-name="P2">Jelikož switch pracuje na vrstvě L2 ISO/OSI modelu, přistupuje k MAC adresám a podle nich rozesílá provoz. </text:p>
        </text:list-item>
      </text:list>
      <text:h text:style-name="Heading_20_2" text:outline-level="2">Unicast</text:h>
      <text:list xml:id="list194744879416626" text:continue-numbering="true" text:style-name="WWNum1">
        <text:list-item>
          <text:p text:style-name="P2">Když přijde nějaký rámec, přečte se zdrojová <text:span text:style-name="T1">(source) MAC</text:span> adresa a v paměti se sestavuje tabulku portů a MAC adres, které se za nimi nachází. </text:p>
        </text:list-item>
        <text:list-item>
          <text:p text:style-name="P2">Tato tabulka se označuje jako <text:span text:style-name="T1">CAM tabulka (Content Addressable Memory)</text:span>. Potom se podívá na cílovou <text:span text:style-name="T1">(destination) MAC</text:span> adresu, a hledá ji v CAM tabulce. </text:p>
        </text:list-item>
        <text:list-item>
          <text:p text:style-name="P2">Pokud ji najde, odešle rámec na daný port. Pokud záznam pro tuto adresu nemá, rámec odešle na všechny porty <text:span text:style-name="T1">mimo příchozího</text:span>. </text:p>
        </text:list-item>
      </text:list>
      <text:h text:style-name="P1" text:outline-level="2">Broadcast</text:h>
      <text:list xml:id="list194744504832053" text:continue-numbering="true" text:style-name="WWNum1">
        <text:list-item>
          <text:p text:style-name="P2">Na L2 se pozná podle MAC adresy se samými binárními jedničkami, tedy FF:FF:FF:FF:FF:FF</text:p>
        </text:list-item>
        <text:list-item>
          <text:p text:style-name="P2">Rámec se vždy automaticky odesílá na všechny porty mimo příchozího.</text:p>
        </text:list-item>
      </text:list>
      <text:p text:style-name="Standard"/>
      <text:h text:style-name="Heading_20_2" text:outline-level="2">Multicast</text:h>
      <text:list xml:id="list194744509096382" text:continue-numbering="true" text:style-name="WWNum1">
        <text:list-item>
          <text:p text:style-name="P2">Adresa MAC začíná 01:00:5e a jedná se o adresu skupiny, tzn. že takový rámec rozesílá stejně jako broadcast. To proto, že z této adresy není nikdy žádný příchozí provoz, takže neexistuje záznam v CAM tabulce.</text:p>
        </text:list-item>
        <text:list-item>
          <text:p text:style-name="P2">Optimálnější rozesílání multicastu na L2 se dá řešit pomocí <text:span text:style-name="Strong"><text:span text:style-name="T2">IGMP Snoopingu</text:span></text:span>.</text:p>
        </text:list-item>
        <text:list-item>
          <text:p text:style-name="P2"><text:span text:style-name="T1">IGMP = Internet Group Management Protocol</text:span> → je metoda, kterou síťové switche používají k identifikaci multicastových skupin. Zahrnují počítače nebo zařízení, která všechna přijímají stejný síťový provoz. Je možné packety přesměrovávat na správná zařízení.</text:p>
        </text:list-item>
      </text:list>
      <text:p text:style-name="List_20_Paragraph"/>
      <text:h text:style-name="Heading_20_1" text:outline-level="1">Cisco Catalyst Switches</text:h>
      <text:list xml:id="list194745752775987" text:continue-numbering="true" text:style-name="WWNum1">
        <text:list-item>
          <text:p text:style-name="P2">Catalyst switche jsou určeny pro podnikové sítě. Nabízejí vysoký výkon, spolehlivost a pokročilé funkce.</text:p>
        </text:list-item>
        <text:list-item>
          <text:p text:style-name="P2">Funkce: </text:p>
          <text:list>
            <text:list-item>
              <text:p text:style-name="P2">VLAN (Virtual LAN): Umožňuje rozdělení sítě na virtuální segmenty pro lepší řízení provozu.</text:p>
            </text:list-item>
            <text:list-item>
              <text:p text:style-name="P2">Port Security: Ochrana proti neautorizovanému připojení zařízení k portům.</text:p>
            </text:list-item>
            <text:list-item>
              <text:p text:style-name="P2">Quality of Service (QoS): Prioritizace provozu pro zajištění kvality služeb.</text:p>
            </text:list-item>
            <text:list-item>
              <text:p text:style-name="P2">Spanning Tree Protocol (STP): Prevence smyček v síti.</text:p>
            </text:list-item>
            <text:list-item>
              <text:p text:style-name="P2">Multilayer Switching: Kombinace funkcí switchů a routerů.</text:p>
            </text:list-item>
          </text:list>
        </text:list-item>
      </text:list>
      <text:p text:style-name="Standard"/>
      <text:h text:style-name="Heading_20_1" text:outline-level="1">L3 switch</text:h>
      <text:list xml:id="list194744360802019" text:continue-numbering="true" text:style-name="WWNum1">
        <text:list-item>
          <text:p text:style-name="P2">Je speciální síťové zařízení, které kombinuje funkce <text:span text:style-name="Strong">směrovače (routeru)</text:span> a <text:span text:style-name="Strong">switche</text:span> v jednom zařízení.</text:p>
        </text:list-item>
        <text:list-item>
          <text:p text:style-name="P2">Pracuje na síťové vrstvě (Layer 3) a umožňuje připojeným zařízením na stejném subnetu vyměňovat informace s bleskovou rychlostí nebo nakonfigurovat virtuální LAN (VLAN).</text:p>
        </text:list-item>
        <text:list-item>
          <text:p text:style-name="P2">Je to jako switch, který operuje na L2 datalinkové vrstvě modelu OSI, ale zároveň má <text:span text:style-name="Strong">směrovací inteligenci</text:span> routeru.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wiss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Wingdings" svg:font-family="Wingdings" style:font-adornments="Regular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cs" fo:country="CZ" style:letter-kerning="tru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tru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size="12pt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style:next-style-name="Standard" loext:linked-style-name="Nadpis_20_1_20_Char" style:default-outline-level="1" style:list-style-name="" style:class="text">
      <style:paragraph-properties fo:margin-top="0.423cm" fo:margin-bottom="0cm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18pt" fo:font-weight="bold" style:font-name-asian="F" style:font-family-generic-asian="system" style:font-pitch-asian="variable" style:font-size-asian="18pt" style:font-weight-asian="bold" style:font-name-complex="F" style:font-family-generic-complex="system" style:font-pitch-complex="variable" style:font-size-complex="16pt"/>
    </style:style>
    <style:style style:name="Heading_20_2" style:display-name="Heading 2" style:family="paragraph" style:parent-style-name="Standard" style:next-style-name="Standard" loext:linked-style-name="Nadpis_20_2_20_Char" style:default-outline-level="2" style:list-style-name="" style:class="text">
      <style:paragraph-properties fo:margin-top="0.071cm" fo:margin-bottom="0cm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15pt" style:font-name-asian="F" style:font-family-generic-asian="system" style:font-pitch-asian="variable" style:font-size-asian="15pt" style:font-name-complex="F" style:font-family-generic-complex="system" style:font-pitch-complex="variable" style:font-size-complex="13pt"/>
    </style:style>
    <style:style style:name="Title" style:family="paragraph" style:parent-style-name="Standard" style:next-style-name="Standard" loext:linked-style-name="Název_20_Char" style:class="chapter">
      <style:paragraph-properties fo:margin-top="0cm" fo:margin-bottom="0cm" style:contextual-spacing="true" fo:line-height="100%"/>
      <style:text-properties style:font-name="Calibri Light" fo:font-family="'Calibri Light'" style:font-family-generic="roman" style:font-pitch="variable" fo:font-size="28pt" fo:letter-spacing="-0.018cm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Default_20_Paragraph_20_Font" style:display-name="Default Paragraph Font" style:family="text"/>
    <style:style style:name="Název_20_Char" style:display-name="Název Char" style:family="text" style:parent-style-name="Default_20_Paragraph_20_Font" loext:linked-style-name="Title">
      <style:text-properties style:font-name="Calibri Light" fo:font-family="'Calibri Light'" style:font-family-generic="roman" style:font-pitch="variable" fo:font-size="28pt" fo:letter-spacing="-0.018cm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Nadpis_20_1_20_Char" style:display-name="Nadpis 1 Char" style:family="text" style:parent-style-name="Default_20_Paragraph_20_Font" loext:linked-style-name="Heading_20_1">
      <style:text-properties fo:color="#2f5496" loext:opacity="100%" style:font-name="Calibri Light" fo:font-family="'Calibri Light'" style:font-family-generic="roman" style:font-pitch="variable" fo:font-size="18pt" fo:font-weight="bold" style:font-name-asian="F" style:font-family-generic-asian="system" style:font-pitch-asian="variable" style:font-size-asian="18pt" style:font-weight-asian="bold" style:font-name-complex="F" style:font-family-generic-complex="system" style:font-pitch-complex="variable" style:font-size-complex="16pt"/>
    </style:style>
    <style:style style:name="Nadpis_20_2_20_Char" style:display-name="Nadpis 2 Char" style:family="text" style:parent-style-name="Default_20_Paragraph_20_Font" loext:linked-style-name="Heading_20_2">
      <style:text-properties fo:color="#2f5496" loext:opacity="100%" style:font-name="Calibri Light" fo:font-family="'Calibri Light'" style:font-family-generic="roman" style:font-pitch="variable" fo:font-size="15pt" style:font-name-asian="F" style:font-family-generic-asian="system" style:font-pitch-asian="variable" style:font-size-asian="15pt" style:font-name-complex="F" style:font-family-generic-complex="system" style:font-pitch-complex="variable" style:font-size-complex="13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Label_20_1" style:display-name="ListLabel 1" style:family="text">
      <style:text-properties style:font-name-asian="Calibri2" style:font-family-asian="Calibri" style:font-family-generic-asian="system" style:font-pitch-asian="variable" style:font-name-complex="Calibri2" style:font-family-complex="Calibri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Calibri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Karolína</meta:initial-creator>
    <dc:creator>Karolína</dc:creator>
    <meta:editing-cycles>13</meta:editing-cycles>
    <meta:creation-date>2024-03-20T18:20:00</meta:creation-date>
    <dc:date>2024-03-20T19:01:00</dc:date>
    <meta:editing-duration>PT41M</meta:editing-duration>
    <meta:generator>LibreOffice/7.5.1.2$MacOSX_X86_64 LibreOffice_project/fcbaee479e84c6cd81291587d2ee68cba099e129</meta:generator>
    <meta:document-statistic meta:table-count="0" meta:image-count="0" meta:object-count="0" meta:page-count="2" meta:paragraph-count="36" meta:word-count="587" meta:character-count="3794" meta:non-whitespace-character-count="3255"/>
    <meta:user-defined meta:name="AppVersion">16.0000</meta:user-defined>
    <meta:template xlink:type="simple" xlink:actuate="onRequest" xlink:title="Normal.dotm" xlink:href=""/>
  </office:meta>
</office:document-meta>
</file>