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172000001272B1FCF695A0C500F.gif" manifest:media-type="image/gif"/>
  <manifest:file-entry manifest:full-path="Pictures/1000000000000164000001015CAAA989446679BB.gif" manifest:media-type="image/gif"/>
  <manifest:file-entry manifest:full-path="Pictures/10000001000002D0000000A83F7ECC2675A8C592.png" manifest:media-type="image/png"/>
  <manifest:file-entry manifest:full-path="Pictures/10000001000001A9000001A93B7CC78AD4ECD05E.png" manifest:media-type="image/png"/>
  <manifest:file-entry manifest:full-path="Pictures/10000000000002D300000153DEF1D2789C1F0405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Table1" style:family="table">
      <style:table-properties style:width="13.488cm" fo:margin-top="0cm" fo:margin-bottom="0cm" table:align="right" style:writing-mode="page"/>
    </style:style>
    <style:style style:name="Table1.A" style:family="table-column">
      <style:table-column-properties style:column-width="1.586cm"/>
    </style:style>
    <style:style style:name="Table1.B" style:family="table-column">
      <style:table-column-properties style:column-width="1.584cm"/>
    </style:style>
    <style:style style:name="Table1.C" style:family="table-column">
      <style:table-column-properties style:column-width="1.588cm"/>
    </style:style>
    <style:style style:name="Table1.D" style:family="table-column">
      <style:table-column-properties style:column-width="1.979cm"/>
    </style:style>
    <style:style style:name="Table1.E" style:family="table-column">
      <style:table-column-properties style:column-width="1.501cm"/>
    </style:style>
    <style:style style:name="Table1.F" style:family="table-column">
      <style:table-column-properties style:column-width="2cm"/>
    </style:style>
    <style:style style:name="Table1.G" style:family="table-column">
      <style:table-column-properties style:column-width="3.249cm"/>
    </style:style>
    <style:style style:name="Table1.1" style:family="table-row">
      <style:table-row-properties style:min-row-height="0.963cm" fo:keep-together="auto"/>
    </style:style>
    <style:style style:name="Table1.A1" style:family="table-cell">
      <style:table-cell-properties style:vertical-align="middle" fo:background-color="#c5e0b3" fo:padding-left="0.012cm" fo:padding-right="0.012cm" fo:padding-top="0cm" fo:padding-bottom="0cm" fo:border="0.75pt solid #cccccc">
        <style:background-image/>
      </style:table-cell-properties>
    </style:style>
    <style:style style:name="Table1.A2" style:family="table-cell">
      <style:table-cell-properties style:vertical-align="middle" fo:background-color="#ffffff" fo:padding-left="0.012cm" fo:padding-right="0.012cm" fo:padding-top="0cm" fo:padding-bottom="0cm" fo:border="0.75pt solid #cccccc">
        <style:background-image/>
      </style:table-cell-properties>
    </style:style>
    <style:style style:name="Table1.9" style:family="table-row">
      <style:table-row-properties style:min-row-height="0.845cm" fo:keep-together="auto"/>
    </style:style>
    <style:style style:name="P1" style:family="paragraph" style:parent-style-name="Default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P2" style:family="paragraph" style:parent-style-name="List_20_Paragraph" style:list-style-name="WWNum15">
      <style:paragraph-properties fo:margin-left="0.751cm" fo:margin-right="-0.042cm" fo:margin-top="0cm" fo:margin-bottom="0cm" style:contextual-spacing="true" fo:line-height="115%" fo:text-indent="-0.501cm" style:auto-text-indent="false">
        <style:tab-stops>
          <style:tab-stop style:position="1.752cm"/>
        </style:tab-stops>
      </style:paragraph-properties>
    </style:style>
    <style:style style:name="P3" style:family="paragraph" style:parent-style-name="List_20_Paragraph" style:list-style-name="WWNum16">
      <style:paragraph-properties fo:margin-left="0.751cm" fo:margin-right="-0.042cm" fo:margin-top="0cm" fo:margin-bottom="0cm" style:contextual-spacing="true" fo:line-height="115%" fo:text-indent="-0.501cm" style:auto-text-indent="false">
        <style:tab-stops>
          <style:tab-stop style:position="1.752cm"/>
        </style:tab-stops>
      </style:paragraph-properties>
    </style:style>
    <style:style style:name="P4" style:family="paragraph" style:parent-style-name="List_20_Paragraph" style:list-style-name="WWNum18">
      <style:paragraph-properties fo:margin-left="0.501cm" fo:margin-right="-0.042cm" fo:margin-top="0cm" fo:margin-bottom="0cm" style:contextual-spacing="true" fo:line-height="115%" fo:text-indent="-0.501cm" style:auto-text-indent="false">
        <style:tab-stops>
          <style:tab-stop style:position="1.752cm"/>
        </style:tab-stops>
      </style:paragraph-properties>
    </style:style>
    <style:style style:name="P5" style:family="paragraph" style:parent-style-name="Standard">
      <style:paragraph-properties fo:margin-left="-0.25cm" fo:margin-right="-0.041cm" fo:margin-top="0.212cm" fo:margin-bottom="0cm" style:contextual-spacing="false" fo:line-height="115%" fo:text-indent="0cm" style:auto-text-indent="false"/>
    </style:style>
    <style:style style:name="P6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7" style:family="paragraph" style:parent-style-name="Standard">
      <style:paragraph-properties fo:margin-left="0cm" fo:margin-right="-0.041cm" fo:margin-top="0.212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8" style:family="paragraph" style:parent-style-name="Standard">
      <style:paragraph-properties fo:margin-left="0cm" fo:margin-right="-0.998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9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  <style:text-properties fo:font-size="10pt" style:font-size-asian="10pt"/>
    </style:style>
    <style:style style:name="P10" style:family="paragraph" style:parent-style-name="Standard">
      <style:paragraph-properties fo:margin-top="0cm" fo:margin-bottom="0cm" style:contextual-spacing="false" style:line-height-at-least="0.482cm" fo:text-align="center" style:justify-single-word="false" fo:orphans="0" fo:widows="0"/>
    </style:style>
    <style:style style:name="T1" style:family="text">
      <style:text-properties fo:font-size="12pt" fo:font-weight="bold" style:font-size-asian="12pt" style:font-weight-asian="bold" style:font-name-complex="Calibri1"/>
    </style:style>
    <style:style style:name="T2" style:family="text">
      <style:text-properties style:font-name="Times New Roman" fo:font-size="12pt" fo:font-weight="bold" style:font-size-asian="12pt" style:font-weight-asian="bold" style:font-name-complex="Calibri1"/>
    </style:style>
    <style:style style:name="T3" style:family="text">
      <style:text-properties fo:font-size="10pt" style:font-size-asian="10pt"/>
    </style:style>
    <style:style style:name="T4" style:family="text">
      <style:text-properties fo:font-size="10pt" fo:font-style="italic" style:font-size-asian="10pt" style:font-style-asian="italic"/>
    </style:style>
    <style:style style:name="T5" style:family="text">
      <style:text-properties fo:font-size="10pt" fo:font-weight="bold" style:font-size-asian="10pt" style:font-weight-asian="bold"/>
    </style:style>
    <style:style style:name="T6" style:family="text">
      <style:text-properties fo:font-size="10pt" style:text-underline-style="solid" style:text-underline-width="auto" style:text-underline-color="font-color" style:font-size-asian="10pt"/>
    </style:style>
    <style:style style:name="T7" style:family="text">
      <style:text-properties fo:font-weight="bold" style:font-weight-asian="bold"/>
    </style:style>
    <style:style style:name="T8" style:family="text">
      <style:text-properties fo:color="#ffffff" loext:opacity="100%" fo:font-size="10pt" fo:font-weight="bold" style:font-name-asian="Times New Roman1" style:font-size-asian="10pt" style:language-asian="cs" style:country-asian="CZ" style:font-weight-asian="bold" style:font-name-complex="Calibri1" style:font-size-complex="10pt" style:font-weight-complex="bold"/>
    </style:style>
    <style:style style:name="T9" style:family="text">
      <style:text-properties fo:color="#000000" loext:opacity="100%" fo:font-size="10pt" style:font-name-asian="Times New Roman1" style:font-size-asian="10pt" style:language-asian="cs" style:country-asian="CZ" style:font-name-complex="Calibri1" style:font-size-complex="10pt"/>
    </style:style>
    <style:style style:name="T10" style:family="text">
      <style:text-properties fo:color="#000000" loext:opacity="100%" fo:font-size="10pt" fo:font-weight="bold" style:font-name-asian="Times New Roman1" style:font-size-asian="10pt" style:language-asian="cs" style:country-asian="CZ" style:font-weight-asian="bold" style:font-name-complex="Calibri1" style:font-size-complex="10pt"/>
    </style:style>
    <style:style style:name="T11" style:family="text">
      <style:text-properties fo:font-size="8pt" style:font-size-asian="8pt"/>
    </style:style>
    <style:style style:name="T12" style:family="text">
      <style:text-properties fo:color="#202122" loext:opacity="100%" style:font-name="Arial" fo:font-size="10.5pt" fo:font-style="italic" fo:background-color="#ffffff" loext:char-shading-value="0" style:font-size-asian="10.5pt" style:font-style-asian="italic" style:font-name-complex="Arial1" style:font-size-complex="10.5pt"/>
    </style:style>
    <style:style style:name="T13" style:family="text">
      <style:text-properties fo:color="#202122" loext:opacity="100%" style:font-name="Arial" fo:font-size="10.5pt" fo:language="en" fo:country="US" fo:font-style="italic" fo:background-color="#ffffff" loext:char-shading-value="0" style:font-size-asian="10.5pt" style:font-style-asian="italic" style:font-name-complex="Arial1" style:font-size-complex="10.5pt"/>
    </style:style>
    <style:style style:name="T14" style:family="text">
      <style:text-properties fo:font-size="7pt" style:font-size-asian="7pt" style:font-size-complex="11.5pt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right" style:horizontal-rel="page-content" draw:opacity="0%" fo:padding="0cm" fo:border="none"/>
    </style:style>
    <style:style style:name="fr2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T1">IEEE 802.11 – Wireless Networks</text:span><text:span text:style-name="T2"/></text:p>
      <text:p text:style-name="P6"><text:span text:style-name="T3">- popisujících bezdrátovou komunikaci v počítačových sítích (též Wireless LAN, WLAN)</text:span><text:span text:style-name="T3"/></text:p>
      <text:p text:style-name="P6"><text:span text:style-name="T3">- pracuje v nelicencovaném frekvenčním pásmu 5Ghz a 2,4 GHz, stejně tak jako Bluetooth (ISM pásmo), proto může interferovat s mikrovlnnými troubami</text:span><text:span text:style-name="T3"/></text:p>
      <text:p text:style-name="P6"><text:span text:style-name="T3">- Vzájemnou kompatibilitu Wi-Fi zařízení zaručuje certifikační proces deklarovaný logem </text:span><text:span text:style-name="T4">Wi-Fi Alliance</text:span><text:span text:style-name="T3">. Typicky je zajištěna zpětná kompatibilita nových zařízení se staršími.</text:span><text:span text:style-name="T3"/></text:p>
      <text:p text:style-name="P7"><text:span text:style-name="T1">Wi-Fi<text:tab/></text:span><text:span text:style-name="T4">(Wireless Ethernet Compatibility Aliance)</text:span><text:span text:style-name="T4"/></text:p>
      <text:p text:style-name="P6"><text:span text:style-name="T3">- Bezdrátová síť může být vybudována různými způsoby v závislosti na požadované funkci.</text:span><text:span text:style-name="T3"/></text:p>
      <text:p text:style-name="P6"><text:span text:style-name="T3">- Sítě se rozlišují identifikátorem </text:span><text:span text:style-name="T5">SSID</text:span><text:span text:style-name="T3"> (</text:span><text:span text:style-name="T5">Service Set Identifier</text:span><text:span text:style-name="T3">), což je řetězec až 32 ASCII znaků</text:span><text:span text:style-name="T3"/></text:p>
      <text:p text:style-name="P6"><text:span text:style-name="T3">- SSID identifikátor je v pravidelných intervalech vysílán jako </text:span><text:span text:style-name="T6">broadcast</text:span><text:span text:style-name="T3"> – proto si mohou všichni zobrazit dostupné sítě</text:span><text:span text:style-name="T3"/></text:p>
      <text:p text:style-name="P6"><text:span text:style-name="T3">- SSID také může být skryto, client ho musí předem znát, pokud se chce připojit, Protože je však SSID při připojování klienta přenášeno v čitelné podobě, lze ho snadno zachytit a skrytou síť odhalit.</text:span><text:span text:style-name="T3"/></text:p>
      <text:p text:style-name="P7"><text:span text:style-name="T5">Základní režimy</text:span><text:span text:style-name="T5"/></text:p>
      <text:list text:style-name="WWNum15">
        <text:list-item>
          <text:p text:style-name="P2"><text:span text:style-name="T5">Ad-hoc sítě (peer-to-peer) </text:span><text:span text:style-name="T3">- Vzájemná identifikace probíhá pomocí SSID, dosah omezen vzdáleností každého zařízení</text:span><text:span text:style-name="T3"/></text:p>
        </text:list-item>
        <text:list-item>
          <text:p text:style-name="P2"><draw:frame draw:style-name="fr4" draw:name="Obrázek 6" text:anchor-type="char" svg:x="12.894cm" svg:y="0.579cm" svg:width="6.668cm" svg:height="3.122cm" draw:z-index="0"><draw:image xlink:href="Pictures/10000000000002D300000153DEF1D2789C1F0405.png" xlink:type="simple" xlink:show="embed" xlink:actuate="onLoad" draw:mime-type="image/png"/><svg:desc>Comparison between infrastructure networks (cellular network and WLAN)... |  Download Scientific Diagram</svg:desc></draw:frame><text:span text:style-name="T5">Infrastrukturní sítě</text:span><text:span text:style-name="T7"> - </text:span><text:span text:style-name="T3">obsahuje jeden nebo více přístupových bodů (AP – Access Point), které vysílají své </text:span><text:a xlink:type="simple" xlink:href="https://cs.wikipedia.org/wiki/SSID" office:target-frame-name="SSID" xlink:show="replace" text:style-name="Default_20_Style" text:visited-style-name="Default_20_Style"><text:span text:style-name="T3">SSID</text:span></text:a><text:span text:style-name="T3">, dosah omezen počtem AP a jejich rádiusy, rychlejší oproti Ad-hoc, client se může volně přepojovat mezi přístupovými body podle síly signálu (tzv. roaming)</text:span><text:span text:style-name="T5"/></text:p>
        </text:list-item>
      </text:list>
      <text:p text:style-name="P9"/>
      <text:p text:style-name="P6"><text:span text:style-name="T5">WISP</text:span><text:span text:style-name="T3"> (Wireless Internet service provider) – režim, umožňující se bezdrátově připojit k poskytovateli internetového připojení, typicky je nutný NAT pro svou LAN</text:span><text:span text:style-name="T3"/></text:p>
      <text:p text:style-name="P7"><text:span text:style-name="T5">WDS </text:span><text:span text:style-name="T4">(Wireless distribution system)</text:span><text:span text:style-name="T3"> - připojení propojující více přístupových bodů v rámci jedné bezdrátové sítě, výhody - nákladová efektivita a flexibilita, Připojení k internetu i do míst, kde by bylo obtížné tahat kabely, Každým bezdrátovým spojem klesá rychlost</text:span><text:span text:style-name="T3"/></text:p>
      <text:p text:style-name="P7"><text:span text:style-name="T7">Zabezpečení</text:span><text:span text:style-name="T7"/></text:p>
      <text:p text:style-name="P6"><text:span text:style-name="T3">- Problém bezpečnosti vyplývá zejména z toho, že jejich signál se šíří i mimo zabezpečený prostor bez ohledu na zdi budov</text:span><text:span text:style-name="T3"/></text:p>
      <text:p text:style-name="P6"><text:span text:style-name="T3">- Dalším problémem jsou již přednastavené zařízení, které stačí jen připojit, bez nutnosti nastavení</text:span><text:span text:style-name="T3"/></text:p>
      <text:p text:style-name="P6"><text:span text:style-name="T5">Rozdělení dle způsobu zabezpečení</text:span><text:span text:style-name="T5"/></text:p>
      <text:list text:style-name="WWNum16">
        <text:list-item>
          <text:p text:style-name="P3"><text:span text:style-name="T3">Šifrování - zabezpečení přenášených dat před odposlechem</text:span><text:span text:style-name="T3"/></text:p>
        </text:list-item>
        <text:list-item>
          <text:p text:style-name="P3"><text:span text:style-name="T3">Autorizace - řízení přístupu oprávněných uživatelů</text:span><text:span text:style-name="T3"/></text:p>
        </text:list-item>
      </text:list>
      <text:p text:style-name="P6"><text:span text:style-name="T5">Zablokování vysílání SSID</text:span><text:span text:style-name="T3"> - nejjednodušší zabezpečení</text:span><text:span text:style-name="T3"/></text:p>
      <text:p text:style-name="P8"><text:span text:style-name="T5">Kontrola MAC adres</text:span><text:span text:style-name="T3"> - Přípojný bod má k dispozici seznam MAC adres klientů, kterým je dovoleno se připojit (whitelist), nebo i blacklist</text:span><text:span text:style-name="T3"/></text:p>
      <text:p text:style-name="P6"><text:span text:style-name="T5">802.1X –</text:span><text:span text:style-name="T3"> přihlášení přes certifikát/jméno/heslo, typicky RADIUS server</text:span><text:span text:style-name="T3"/></text:p>
      <text:p text:style-name="P6"><text:span text:style-name="T5">WEP</text:span><text:span text:style-name="T3"> (</text:span><text:span text:style-name="T4">Wired Equivalent Privacy</text:span><text:span text:style-name="T3">)- Šifrování komunikace pomocí statických WEP klíčů </text:span><text:span text:style-name="T3"/></text:p>
      <text:p text:style-name="P8"><text:span text:style-name="T5">WPA</text:span><text:span text:style-name="T3"> (</text:span><text:span text:style-name="T4">Wi-Fi Protected Access</text:span><text:span text:style-name="T3">) – využívá WEP klíče, které jsou ale často dynamicky bezpečným způsobem měněny (protokoly TKIP, CCMP)</text:span><text:span text:style-name="T3"/></text:p>
      <text:p text:style-name="P8"><text:span text:style-name="T5">WPA2</text:span><text:span text:style-name="T3"> - přináší kvalitnější šifrování (šifra AES), která vyžaduje větší výpočetní výkon, a proto nelze WPA2 používat na starších zařízeních</text:span><text:span text:style-name="T3"/></text:p>
      <text:p text:style-name="P6"><text:span text:style-name="T5">WPS</text:span><text:span text:style-name="T3"> (</text:span><text:span text:style-name="T4">Wi-Fi Protected Setup</text:span><text:span text:style-name="T3">) - snadnější připojení do bezdrátové sítě, po zmáčknutí tlačítka se lze po omezený čas to bezdrátové sítě připojit bez autentizace, Místo tlačítka může být zadán osmimístný PIN. Číselný kód však lze v poměrně krátké době uhádnout zkoušením různých variant</text:span><text:span text:style-name="T3"/></text:p>
      <text:p text:style-name="P6"><text:span text:style-name="T5">Šifrování provozu</text:span><text:span text:style-name="T5"/></text:p>
      <text:p text:style-name="P6"><text:span text:style-name="T3">Moderní metody zabezpečeného připojení k bezdrátové síti zajišťují šifrování veškerých přenášených dat. Připojení k nešifrované bezdrátové síti však není přímým ohrožením sítě nebo uživatele, protože důležitý síťový provoz je v současnosti šifrován i sám o sobě (tj. přenosy webového obsahu pomocí HTTPS, SSH) nebo kontrolována integrita přenášených dat (DNSSEC, elektronický podpis atp.).</text:span><text:span text:style-name="T3"/></text:p>
      <text:p text:style-name="P6"><draw:frame draw:style-name="fr2" draw:name="Obrázek 8" text:anchor-type="char" svg:x="14.263cm" svg:y="22.767cm" svg:width="5.398cm" svg:height="5.398cm" draw:z-index="2"><draw:image xlink:href="Pictures/10000001000001A9000001A93B7CC78AD4ECD05E.png" xlink:type="simple" xlink:show="embed" xlink:actuate="onLoad" draw:mime-type="image/png"/><svg:desc>File:NonOverlappingChannels2.4GHzWLAN-en.svg</svg:desc></draw:frame><text:span text:style-name="T5">VPN</text:span><text:span text:style-name="T3"> (</text:span><text:span text:style-name="T4">Virtual Private Network</text:span><text:span text:style-name="T3">) - Pomocí VPN lze rozdělit klienty podle důvěryhodnosti a tím jim povolit nebo znemožnit přístup k určitým částem vnitřní sítě LAN</text:span><text:span text:style-name="T3"/></text:p>
      <text:p text:style-name="P6"><text:span text:style-name="T5">Wifi kanály</text:span><text:span text:style-name="T3"> – 2,4 GHz pásmo se dělí na </text:span><text:span text:style-name="T6">13 kanálů</text:span><text:span text:style-name="T3"> (pro většinu Zemí, Severní Amerika má jenom 11, Japonsko 14), pro nejlepší dosah a rychlost Wifi, je nejlepší ji přepnou do jiného kanálu, který nikdo nepoužívá</text:span><text:span text:style-name="T3"/></text:p>
      <text:p text:style-name="P6"><draw:frame draw:style-name="fr3" draw:name="Obrázek 7" text:anchor-type="char" svg:x="4.02cm" svg:y="25.815cm" svg:width="10.091cm" svg:height="2.35cm" draw:z-index="1"><draw:image xlink:href="Pictures/10000001000002D0000000A83F7ECC2675A8C592.png" xlink:type="simple" xlink:show="embed" xlink:actuate="onLoad" draw:mime-type="image/png"/><svg:desc>https://upload.wikimedia.org/wikipedia/commons/thumb/8/8c/2.4_GHz_Wi-Fi_channels_%28802.11b%2Cg_WLAN%29.svg/720px-2.4_GHz_Wi-Fi_channels_%28802.11b%2Cg_WLAN%29.svg.png</svg:desc></draw:frame><text:span text:style-name="T5">Šířka kanálu</text:span><text:span text:style-name="T3"> - </text:span><text:span text:style-name="T6">20 MHz a 40 MHz</text:span><text:span text:style-name="T3"> (nabízí větší rychlost), 40MHz se nedoporučuje pro hodně obydlené místa (paneláky), je zde větší šance, že se bude překrývat s ostatními zařízeními – sníží kvalitu jak pro sebe, tak pro ostatní</text:span><text:span text:style-name="T3"/></text:p>
      <text:p text:style-name="P9"/>
      <text:p text:style-name="P9"><text:soft-page-break/></text:p>
      <text:p text:style-name="P9"><draw:frame draw:style-name="fr1" draw:name="Frame1" text:anchor-type="paragraph" svg:y="0.007cm" svg:width="13.488cm" draw:z-index="5"><draw:text-box fo:min-height="0cm"><table:table table:name="Table1" table:style-name="Table1"><table:table-column table:style-name="Table1.A"/><table:table-column table:style-name="Table1.B"/><table:table-column table:style-name="Table1.C"/><table:table-column table:style-name="Table1.D"/><table:table-column table:style-name="Table1.E"/><table:table-column table:style-name="Table1.F"/><table:table-column table:style-name="Table1.G"/><table:table-header-rows><table:table-row table:style-name="Table1.1"><table:table-cell table:style-name="Table1.A1" office:value-type="string"><text:p text:style-name="P10"><text:span text:style-name="T8">Název</text:span><text:span text:style-name="T8"/></text:p></table:table-cell><table:table-cell table:style-name="Table1.A1" office:value-type="string"><text:p text:style-name="P10"><text:span text:style-name="T8">Standard</text:span><text:span text:style-name="T8"/></text:p></table:table-cell><table:table-cell table:style-name="Table1.A1" office:value-type="string"><text:p text:style-name="P10"><text:span text:style-name="T8">Pásma GHz</text:span><text:span text:style-name="T8"/></text:p></table:table-cell><table:table-cell table:style-name="Table1.A1" office:value-type="string"><text:p text:style-name="P10"><text:span text:style-name="T8">Šířka</text:span><text:span text:style-name="T8"/></text:p></table:table-cell><table:table-cell table:style-name="Table1.A1" office:value-type="string"><text:p text:style-name="P10"><text:span text:style-name="T8">Streamů Antén</text:span><text:span text:style-name="T8"/></text:p></table:table-cell><table:table-cell table:style-name="Table1.A1" office:value-type="string"><text:p text:style-name="P10"><text:span text:style-name="T8">Propustnost</text:span><text:span text:style-name="T8"/></text:p></table:table-cell><table:table-cell table:style-name="Table1.A1" office:value-type="string"><text:p text:style-name="P10"><text:span text:style-name="T8">Fyzická<text:line-break/>vrstva</text:span><text:span text:style-name="T8"/></text:p></table:table-cell></table:table-row></table:table-header-rows><table:table-row table:style-name="Table1.1"><table:table-cell table:style-name="Table1.A2" office:value-type="string"><text:p text:style-name="P10"><text:span text:style-name="T9">Wi-Fi 1</text:span><text:span text:style-name="T9"/></text:p></table:table-cell><table:table-cell table:style-name="Table1.A2" office:value-type="string"><text:p text:style-name="P10"><text:span text:style-name="T9">802.11b</text:span><text:span text:style-name="T9"/></text:p></table:table-cell><table:table-cell table:style-name="Table1.A2" office:value-type="string"><text:p text:style-name="P10"><text:span text:style-name="T9">2,4</text:span><text:span text:style-name="T9"/></text:p></table:table-cell><table:table-cell table:style-name="Table1.A2" office:value-type="string"><text:p text:style-name="P10"><text:span text:style-name="T9">až 20 MHz</text:span><text:span text:style-name="T9"/></text:p></table:table-cell><table:table-cell table:style-name="Table1.A2" office:value-type="string"><text:p text:style-name="P10"><text:span text:style-name="T9">1</text:span><text:span text:style-name="T9"/></text:p></table:table-cell><table:table-cell table:style-name="Table1.A2" office:value-type="string"><text:p text:style-name="P10"><text:span text:style-name="T9">11 Mb/s</text:span><text:span text:style-name="T9"/></text:p></table:table-cell><table:table-cell table:style-name="Table1.A2" office:value-type="string"><text:p text:style-name="P10"><text:a xlink:type="simple" xlink:href="https://cs.wikipedia.org/wiki/OFDM" office:target-frame-name="OFDM" xlink:show="replace" text:style-name="Default_20_Style" text:visited-style-name="Default_20_Style"><text:span text:style-name="T9">OFDM</text:span></text:a><text:span text:style-name="T9"/></text:p></table:table-cell></table:table-row><table:table-row table:style-name="Table1.1"><table:table-cell table:style-name="Table1.A2" office:value-type="string"><text:p text:style-name="P10"><text:span text:style-name="T9">Wi-Fi 2</text:span><text:span text:style-name="T9"/></text:p></table:table-cell><table:table-cell table:style-name="Table1.A2" office:value-type="string"><text:p text:style-name="P10"><text:span text:style-name="T9">802.11a</text:span><text:span text:style-name="T9"/></text:p></table:table-cell><table:table-cell table:style-name="Table1.A2" office:value-type="string"><text:p text:style-name="P10"><text:span text:style-name="T9">5</text:span><text:span text:style-name="T9"/></text:p></table:table-cell><table:table-cell table:style-name="Table1.A2" office:value-type="string"><text:p text:style-name="P10"><text:span text:style-name="T9">až 20 MHz</text:span><text:span text:style-name="T9"/></text:p></table:table-cell><table:table-cell table:style-name="Table1.A2" office:value-type="string"><text:p text:style-name="P10"><text:span text:style-name="T9">1</text:span><text:span text:style-name="T9"/></text:p></table:table-cell><table:table-cell table:style-name="Table1.A2" office:value-type="string"><text:p text:style-name="P10"><text:span text:style-name="T9">54 Mb/s</text:span><text:span text:style-name="T9"/></text:p></table:table-cell><table:table-cell table:style-name="Table1.A2" office:value-type="string"><text:p text:style-name="P10"><text:a xlink:type="simple" xlink:href="https://cs.wikipedia.org/wiki/Direct_Sequence_Spread_Spectrum" office:target-frame-name="Direct Sequence Spread Spectrum" xlink:show="replace" text:style-name="Default_20_Style" text:visited-style-name="Default_20_Style"><text:span text:style-name="T9">DSSS</text:span></text:a><text:span text:style-name="T9"/></text:p></table:table-cell></table:table-row><table:table-row table:style-name="Table1.1"><table:table-cell table:style-name="Table1.A2" office:value-type="string"><text:p text:style-name="P10"><text:span text:style-name="T9">Wi-Fi 3</text:span><text:span text:style-name="T9"/></text:p></table:table-cell><table:table-cell table:style-name="Table1.A2" office:value-type="string"><text:p text:style-name="P10"><text:span text:style-name="T9">802.11g</text:span><text:span text:style-name="T9"/></text:p></table:table-cell><table:table-cell table:style-name="Table1.A2" office:value-type="string"><text:p text:style-name="P10"><text:span text:style-name="T9">2,4</text:span><text:span text:style-name="T9"/></text:p></table:table-cell><table:table-cell table:style-name="Table1.A2" office:value-type="string"><text:p text:style-name="P10"><text:span text:style-name="T9">až 20 MHz</text:span><text:span text:style-name="T9"/></text:p></table:table-cell><table:table-cell table:style-name="Table1.A2" office:value-type="string"><text:p text:style-name="P10"><text:span text:style-name="T9">1</text:span><text:span text:style-name="T9"/></text:p></table:table-cell><table:table-cell table:style-name="Table1.A2" office:value-type="string"><text:p text:style-name="P10"><text:span text:style-name="T9">54 Mb/s</text:span><text:span text:style-name="T9"/></text:p></table:table-cell><table:table-cell table:style-name="Table1.A2" office:value-type="string"><text:p text:style-name="P10"><text:a xlink:type="simple" xlink:href="https://cs.wikipedia.org/wiki/OFDM" office:target-frame-name="OFDM" xlink:show="replace" text:style-name="Default_20_Style" text:visited-style-name="Default_20_Style"><text:span text:style-name="T9">OFDM</text:span></text:a><text:span text:style-name="T9"/></text:p></table:table-cell></table:table-row><table:table-row table:style-name="Table1.1"><table:table-cell table:style-name="Table1.A2" office:value-type="string"><text:p text:style-name="P10"><text:span text:style-name="T10">Wi-Fi 4</text:span><text:span text:style-name="T10"/></text:p></table:table-cell><table:table-cell table:style-name="Table1.A2" office:value-type="string"><text:p text:style-name="P10"><text:span text:style-name="T10">802.11n</text:span><text:span text:style-name="T10"/></text:p></table:table-cell><table:table-cell table:style-name="Table1.A2" office:value-type="string"><text:p text:style-name="P10"><text:span text:style-name="T10">2,4/5 </text:span><text:span text:style-name="T10"/></text:p></table:table-cell><table:table-cell table:style-name="Table1.A2" office:value-type="string"><text:p text:style-name="P10"><text:span text:style-name="T10">až 40 MHz</text:span><text:span text:style-name="T10"/></text:p></table:table-cell><table:table-cell table:style-name="Table1.A2" office:value-type="string"><text:p text:style-name="P10"><text:span text:style-name="T10">4</text:span><text:span text:style-name="T10"/></text:p></table:table-cell><table:table-cell table:style-name="Table1.A2" office:value-type="string"><text:p text:style-name="P10"><text:span text:style-name="T10">600 Mb/s</text:span><text:span text:style-name="T10"/></text:p></table:table-cell><table:table-cell table:style-name="Table1.A2" office:value-type="string"><text:p text:style-name="P10"><text:a xlink:type="simple" xlink:href="https://cs.wikipedia.org/wiki/MIMO" office:target-frame-name="MIMO" xlink:show="replace" text:style-name="Default_20_Style" text:visited-style-name="Default_20_Style"><text:span text:style-name="T9">MIMO</text:span></text:a><text:span text:style-name="T9"> </text:span><text:a xlink:type="simple" xlink:href="https://cs.wikipedia.org/wiki/OFDM" office:target-frame-name="OFDM" xlink:show="replace" text:style-name="Default_20_Style" text:visited-style-name="Default_20_Style"><text:span text:style-name="T9">OFDM</text:span></text:a><text:span text:style-name="T9"/></text:p></table:table-cell></table:table-row><table:table-row table:style-name="Table1.1"><table:table-cell table:style-name="Table1.A2" office:value-type="string"><text:p text:style-name="P10"><text:span text:style-name="T9">Wi-Fi 5</text:span><text:span text:style-name="T9"/></text:p></table:table-cell><table:table-cell table:style-name="Table1.A2" office:value-type="string"><text:p text:style-name="P10"><text:span text:style-name="T9">802.11ac</text:span><text:span text:style-name="T9"/></text:p></table:table-cell><table:table-cell table:style-name="Table1.A2" office:value-type="string"><text:p text:style-name="P10"><text:span text:style-name="T9">5</text:span><text:span text:style-name="T9"/></text:p></table:table-cell><table:table-cell table:style-name="Table1.A2" office:value-type="string"><text:p text:style-name="P10"><text:span text:style-name="T9">až 160 MHz</text:span><text:span text:style-name="T9"/></text:p></table:table-cell><table:table-cell table:style-name="Table1.A2" office:value-type="string"><text:p text:style-name="P10"><text:span text:style-name="T9">4</text:span><text:span text:style-name="T9"/></text:p></table:table-cell><table:table-cell table:style-name="Table1.A2" office:value-type="string"><text:p text:style-name="P10"><text:span text:style-name="T9">3,5 Gb/s</text:span><text:span text:style-name="T9"/></text:p></table:table-cell><table:table-cell table:style-name="Table1.A2" office:value-type="string"><text:p text:style-name="P10"><text:span text:style-name="T9">MU-</text:span><text:a xlink:type="simple" xlink:href="https://cs.wikipedia.org/wiki/MIMO" office:target-frame-name="MIMO" xlink:show="replace" text:style-name="Default_20_Style" text:visited-style-name="Default_20_Style"><text:span text:style-name="T9">MIMO</text:span></text:a><text:span text:style-name="T9"> OFDMA</text:span><text:span text:style-name="T9"/></text:p></table:table-cell></table:table-row><table:table-row table:style-name="Table1.1"><table:table-cell table:style-name="Table1.A2" office:value-type="string"><text:p text:style-name="P10"><text:span text:style-name="T9">Wi-Fi 6</text:span><text:span text:style-name="T9"/></text:p></table:table-cell><table:table-cell table:style-name="Table1.A2" office:value-type="string"><text:p text:style-name="P10"><text:span text:style-name="T9">802.11ax</text:span><text:span text:style-name="T9"/></text:p></table:table-cell><table:table-cell table:style-name="Table1.A2" office:value-type="string"><text:p text:style-name="P10"><text:span text:style-name="T9">2,4/5 </text:span><text:span text:style-name="T9"/></text:p></table:table-cell><table:table-cell table:style-name="Table1.A2" office:value-type="string"><text:p text:style-name="P10"><text:span text:style-name="T9">až 160 MHz</text:span><text:span text:style-name="T9"/></text:p></table:table-cell><table:table-cell table:style-name="Table1.A2" office:value-type="string"><text:p text:style-name="P10"><text:span text:style-name="T9">8</text:span><text:span text:style-name="T9"/></text:p></table:table-cell><table:table-cell table:style-name="Table1.A2" office:value-type="string"><text:p text:style-name="P10"><text:span text:style-name="T9">9,6 Gb/s</text:span><text:span text:style-name="T9"/></text:p></table:table-cell><table:table-cell table:style-name="Table1.A2" office:value-type="string"><text:p text:style-name="P10"><text:span text:style-name="T9">MU-</text:span><text:a xlink:type="simple" xlink:href="https://cs.wikipedia.org/wiki/MIMO" office:target-frame-name="MIMO" xlink:show="replace" text:style-name="Default_20_Style" text:visited-style-name="Default_20_Style"><text:span text:style-name="T9">MIMO</text:span></text:a><text:span text:style-name="T9"> OFDMA</text:span><text:span text:style-name="T9"/></text:p></table:table-cell></table:table-row><table:table-row table:style-name="Table1.1"><table:table-cell table:style-name="Table1.A2" office:value-type="string"><text:p text:style-name="P10"><text:span text:style-name="T9">Wi-Fi 6E</text:span><text:span text:style-name="T9"/></text:p></table:table-cell><table:table-cell table:style-name="Table1.A2" office:value-type="string"><text:p text:style-name="P10"><text:span text:style-name="T9">802.11ax</text:span><text:span text:style-name="T9"/></text:p></table:table-cell><table:table-cell table:style-name="Table1.A2" office:value-type="string"><text:p text:style-name="P10"><text:span text:style-name="T9">2,4/5/6 </text:span><text:span text:style-name="T9"/></text:p></table:table-cell><table:table-cell table:style-name="Table1.A2" office:value-type="string"><text:p text:style-name="P10"><text:span text:style-name="T9">až 160 MHz</text:span><text:span text:style-name="T9"/></text:p></table:table-cell><table:table-cell table:style-name="Table1.A2" office:value-type="string"><text:p text:style-name="P10"><text:span text:style-name="T9">8</text:span><text:span text:style-name="T9"/></text:p></table:table-cell><table:table-cell table:style-name="Table1.A2" office:value-type="string"><text:p text:style-name="P10"><text:span text:style-name="T9">9,6 Gb/s</text:span><text:span text:style-name="T9"/></text:p></table:table-cell><table:table-cell table:style-name="Table1.A2" office:value-type="string"><text:p text:style-name="P10"><text:span text:style-name="T9">MU-</text:span><text:a xlink:type="simple" xlink:href="https://cs.wikipedia.org/wiki/MIMO" office:target-frame-name="MIMO" xlink:show="replace" text:style-name="Default_20_Style" text:visited-style-name="Default_20_Style"><text:span text:style-name="T9">MIMO</text:span></text:a><text:span text:style-name="T9"> </text:span><text:a xlink:type="simple" xlink:href="https://cs.wikipedia.org/wiki/OFDM" office:target-frame-name="OFDM" xlink:show="replace" text:style-name="Default_20_Style" text:visited-style-name="Default_20_Style"><text:span text:style-name="T9">OFDM</text:span></text:a><text:span text:style-name="T9"/></text:p></table:table-cell></table:table-row><table:table-row table:style-name="Table1.9"><table:table-cell table:style-name="Table1.A2" office:value-type="string"><text:p text:style-name="P10"><text:span text:style-name="T9">Wi-Fi 7</text:span><text:span text:style-name="T9"/></text:p></table:table-cell><table:table-cell table:style-name="Table1.A2" office:value-type="string"><text:p text:style-name="P10"><text:span text:style-name="T9">802.11be</text:span><text:span text:style-name="T9"/></text:p></table:table-cell><table:table-cell table:style-name="Table1.A2" office:value-type="string"><text:p text:style-name="P10"><text:span text:style-name="T9">2,4/5/6 </text:span><text:span text:style-name="T9"/></text:p></table:table-cell><table:table-cell table:style-name="Table1.A2" office:value-type="string"><text:p text:style-name="P10"><text:span text:style-name="T9">až 320 MHz</text:span><text:span text:style-name="T9"/></text:p></table:table-cell><table:table-cell table:style-name="Table1.A2" office:value-type="string"><text:p text:style-name="P10"><text:span text:style-name="T9">16</text:span><text:span text:style-name="T9"/></text:p></table:table-cell><table:table-cell table:style-name="Table1.A2" office:value-type="string"><text:p text:style-name="P10"><text:span text:style-name="T9">46,1 Gb/s</text:span><text:span text:style-name="T9"/></text:p></table:table-cell><table:table-cell table:style-name="Table1.A2" office:value-type="string"><text:p text:style-name="P10"><text:span text:style-name="T9">MU-</text:span><text:a xlink:type="simple" xlink:href="https://cs.wikipedia.org/wiki/MIMO" office:target-frame-name="MIMO" xlink:show="replace" text:style-name="Default_20_Style" text:visited-style-name="Default_20_Style"><text:span text:style-name="T9">MIMO</text:span></text:a><text:span text:style-name="T9"> </text:span><text:a xlink:type="simple" xlink:href="https://cs.wikipedia.org/wiki/OFDM" office:target-frame-name="OFDM" xlink:show="replace" text:style-name="Default_20_Style" text:visited-style-name="Default_20_Style"><text:span text:style-name="T9">OFDM</text:span></text:a><text:span text:style-name="T9"/></text:p></table:table-cell></table:table-row></table:table></draw:text-box></draw:frame></text:p>
      <text:p text:style-name="P6"><text:span text:style-name="T3">Modulační schéma:</text:span><text:span text:style-name="T3"/></text:p>
      <text:p text:style-name="P6"><text:span text:style-name="T3">OFDM - širokopásmová modulace využívající frekvenční dělení kanálu</text:span><text:span text:style-name="T3"/></text:p>
      <text:p text:style-name="P6"><text:span text:style-name="T3">MIMO (Multiple input Multiple output) - multi-anténní komunikační systémy</text:span><text:span text:style-name="T3"/></text:p>
      <text:p text:style-name="P9"/>
      <text:p text:style-name="P6"><text:span text:style-name="T5">Wi-Fi 4</text:span><text:span text:style-name="T5"/></text:p>
      <text:list text:style-name="WWNum18">
        <text:list-item>
          <text:p text:style-name="P4"><text:span text:style-name="T11">až 600 Mbps při 4×4 MIMO (4 streamy),</text:span><text:span text:style-name="T11"/></text:p>
        </text:list-item>
        <text:list-item>
          <text:p text:style-name="P4"><text:span text:style-name="T11">až 450 Mbps při 3×3 MIMO </text:span><text:span text:style-name="T11"/></text:p>
        </text:list-item>
        <text:list-item>
          <text:p text:style-name="P4"><text:span text:style-name="T11">až 300 Mbps při 2×2 MIMO</text:span><text:span text:style-name="T11"/></text:p>
        </text:list-item>
      </text:list>
      <text:p text:style-name="P9"/>
      <text:p text:style-name="P6"><text:span text:style-name="T3">- Nová Wifi 6E jako první využívá nové frekvence 6GHz, která byla už schválena i v Evropě</text:span><text:span text:style-name="T3"/></text:p>
      <text:p text:style-name="P9"/>
      <text:p text:style-name="P6"><text:span text:style-name="T3">- Wi-Fi 7 /ve vývoji/</text:span><text:span text:style-name="T3"/></text:p>
      <text:p text:style-name="P9"/>
      <text:p text:style-name="P5"><text:span text:style-name="T1">IEEE 802.16 – WiMAX </text:span><text:span text:style-name="T12">(</text:span><text:span text:style-name="cizojazycne"><text:span text:style-name="T13">Worldwide Interoperability for Microwave Access</text:span></text:span><text:span text:style-name="T12">)</text:span><text:span text:style-name="T2"/></text:p>
      <text:p text:style-name="P6"><text:span text:style-name="T3">- je řada bezdrátových širokopásmových standardů, které vytvořil Institut pro elektrotechnické a elektronické inženýrství IEEE</text:span><text:span text:style-name="T3"/></text:p>
      <text:p text:style-name="P6"><text:span text:style-name="T3">- technologie WiMax je určena spíše do rukou poskytovatelům služeb a pro překlenutí tzv. poslední <text:s/>míle, na podstatně větší vzdálenosti a spíše vně budov</text:span><text:span text:style-name="T3"/></text:p>
      <text:p text:style-name="P6"><text:span text:style-name="T3">- může být využit jako bezdrátová náhrada za drátové technologie</text:span><text:span text:style-name="T3"/></text:p>
      <text:p text:style-name="P6"><text:span text:style-name="T3">- nasazuje se v napojení koncového uživatele na páteřní síť poskytovatele (backhaul). I zde se s výhodou využije schopnost garantovat přenosovu kapacitu a další parametry</text:span><text:span text:style-name="T3"/></text:p>
      <text:p text:style-name="P6"><text:span text:style-name="T3">- je prakticky opuštěná bezdrátová technologie pro připojení k páteřní síti (backhaul)</text:span><text:span text:style-name="T3"/></text:p>
      <text:p text:style-name="P9"/>
      <text:p text:style-name="P6"><draw:frame draw:style-name="fr2" draw:name="Obrázek 9" text:anchor-type="char" svg:x="10.183cm" svg:y="15.058cm" svg:width="4.683cm" svg:height="3.381cm" draw:z-index="3"><draw:image xlink:href="Pictures/1000000000000164000001015CAAA989446679BB.gif" xlink:type="simple" xlink:show="embed" xlink:actuate="onLoad" draw:mime-type="image/gif"/><svg:desc>https://www.earchiv.cz/b07/gifs/b1100002.gif</svg:desc></draw:frame><draw:frame draw:style-name="fr2" draw:name="Obrázek 10" text:anchor-type="char" svg:x="15.02cm" svg:y="14.938cm" svg:width="4.403cm" svg:height="3.508cm" draw:z-index="4"><draw:image xlink:href="Pictures/1000000000000172000001272B1FCF695A0C500F.gif" xlink:type="simple" xlink:show="embed" xlink:actuate="onLoad" draw:mime-type="image/gif"/><svg:desc>https://www.earchiv.cz/b07/gifs/b1100003.gif</svg:desc></draw:frame><text:span text:style-name="T5">Rozdíl mezi Wi-Fi a WiMaxem</text:span><text:span text:style-name="T3">: zatímco WiMAx rozvádí konektivitu na velkou vzdálenost (má za úkol překlenout tzv. poslední míli), Wi-Fi ji rozvádí pouze „lokálně“ (v rámci posledního metru)</text:span><text:span text:style-name="T3"/></text:p>
      <text:p text:style-name="P9"/>
      <text:p text:style-name="P6"><text:span text:style-name="T3">- S WiMAXem jsme se mohli setkat</text:span><text:bookmark text:name="_GoBack"/><text:span text:style-name="T3"> například u Wireless Internet service providerů (WISP) </text:span><text:span text:style-name="T3"/></text:p>
      <text:p text:style-name="P6"><text:span text:style-name="T3">- WiMAX pracuje nejčastěji na </text:span><text:span text:style-name="T5">frekvenci 3,5GHz nebo 10,5 a 2,4GHz</text:span><text:span text:style-name="T3"/></text:p>
      <text:p text:style-name="P9"/>
      <text:p text:style-name="P9"/>
      <text:p text:style-name="P6"><text:span text:style-name="T3">V ČR byly desítky firem, které nabízely WiMaX připojení. Díky neuvolnění potřebných kmitočtových pásem, nutnosti platit za využívání kmitočtů a nástupu jiných technologií </text:span><text:span text:style-name="T6">došlo</text:span><text:span text:style-name="T3"> od roku 2010 </text:span><text:span text:style-name="T6">k odklonu</text:span><text:span text:style-name="T3"> od WiMaX</text:span><text:span text:style-name="T3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6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ing_20_4" style:display-name="Heading 4" style:family="paragraph" style:parent-style-name="Standard" style:next-style-name="Standard" loext:linked-style-name="Nadpis_20_4_20_Char" style:default-outline-level="4" style:list-style-name="" style:class="text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loext:linked-style-name="Text_20_vysvětlivek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caption" style:family="paragraph" style:parent-style-name="Standard" style:next-style-name="Standard">
      <style:paragraph-properties fo:margin-top="0cm" fo:margin-bottom="0.353cm" style:contextual-spacing="false" fo:line-height="100%"/>
      <style:text-properties fo:color="#44546a" loext:opacity="100%" fo:font-size="9pt" fo:font-style="italic" style:font-size-asian="9pt" style:font-style-asian="italic" style:font-size-complex="9pt" style:font-style-complex="italic"/>
    </style:style>
    <style:style style:name="rtecenter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 loext:linked-style-name="Header"/>
    <style:style style:name="Zápatí_20_Char" style:display-name="Zápatí Char" style:family="text" style:parent-style-name="Default_20_Paragraph_20_Font" loext:linked-style-name="Footer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byline" style:family="text" style:parent-style-name="Default_20_Paragraph_20_Font"/>
    <style:style style:name="autho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osted-on" style:family="text" style:parent-style-name="Default_20_Paragraph_20_Font"/>
    <style:style style:name="Text_20_vysvětlivek_20_Char" style:display-name="Text vysvětlivek Char" style:family="text" style:parent-style-name="Default_20_Paragraph_20_Font" loext:linked-style-name="Endnote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Nadpis_20_3_20_Char" style:display-name="Nadpis 3 Char" style:family="text" style:parent-style-name="Default_20_Paragraph_20_Font" loext:linked-style-name="Heading_20_3"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mw-headline" style:family="text" style:parent-style-name="Default_20_Paragraph_20_Font"/>
    <style:style style:name="Nadpis_20_4_20_Char" style:display-name="Nadpis 4 Char" style:family="text" style:parent-style-name="Default_20_Paragraph_20_Font" loext:linked-style-name="Heading_20_4"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cizojazycne" style:family="text" style:parent-style-name="Default_20_Paragraph_20_Font"/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style:font-name-complex="Courier New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/>
    <style:style style:name="ListLabel_20_91" style:display-name="ListLabel 91" style:family="text">
      <style:text-properties style:font-name-complex="Courier New" style:font-family-complex="'Courier New'" style:font-family-generic-complex="system" style:font-pitch-complex="variable"/>
    </style:style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>
      <style:text-properties style:font-name-complex="Courier New" style:font-family-complex="'Courier New'" style:font-family-generic-complex="system" style:font-pitch-complex="variable"/>
    </style:style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>
      <style:text-properties style:font-name-complex="Courier New" style:font-family-complex="'Courier New'" style:font-family-generic-complex="system" style:font-pitch-complex="variable"/>
    </style:style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>
      <style:text-properties style:font-name-complex="Courier New" style:font-family-complex="'Courier New'" style:font-family-generic-complex="system" style:font-pitch-complex="variable"/>
    </style:style>
    <style:style style:name="ListLabel_20_108" style:display-name="ListLabel 108" style:family="text"/>
    <style:style style:name="ListLabel_20_109" style:display-name="ListLabel 109" style:family="text">
      <style:text-properties fo:font-size="10pt" style:font-size-asian="10pt"/>
    </style:style>
    <style:style style:name="ListLabel_20_110" style:display-name="ListLabel 110" style:family="text">
      <style:text-properties fo:font-size="10pt" style:font-size-asian="10pt"/>
    </style:style>
    <style:style style:name="ListLabel_20_111" style:display-name="ListLabel 111" style:family="text">
      <style:text-properties fo:font-size="10pt" style:font-size-asian="10pt"/>
    </style:style>
    <style:style style:name="ListLabel_20_112" style:display-name="ListLabel 112" style:family="text">
      <style:text-properties fo:font-size="10pt" style:font-size-asian="10pt"/>
    </style:style>
    <style:style style:name="ListLabel_20_113" style:display-name="ListLabel 113" style:family="text">
      <style:text-properties fo:font-size="10pt" style:font-size-asian="10pt"/>
    </style:style>
    <style:style style:name="ListLabel_20_114" style:display-name="ListLabel 114" style:family="text">
      <style:text-properties fo:font-size="10pt" style:font-size-asian="10pt"/>
    </style:style>
    <style:style style:name="ListLabel_20_115" style:display-name="ListLabel 115" style:family="text">
      <style:text-properties fo:font-size="10pt" style:font-size-asian="10pt"/>
    </style:style>
    <style:style style:name="ListLabel_20_116" style:display-name="ListLabel 116" style:family="text">
      <style:text-properties fo:font-size="10pt" style:font-size-asian="10pt"/>
    </style:style>
    <style:style style:name="ListLabel_20_117" style:display-name="ListLabel 117" style:family="text">
      <style:text-properties fo:font-size="10pt" style:font-size-asian="10pt"/>
    </style:style>
    <style:style style:name="ListLabel_20_118" style:display-name="ListLabel 118" style:family="text"/>
    <style:style style:name="ListLabel_20_119" style:display-name="ListLabel 119" style:family="text">
      <style:text-properties style:font-name-complex="Courier New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>
      <style:text-properties style:font-name-complex="Courier New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>
      <style:text-properties style:font-name-complex="Courier New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>
      <style:text-properties style:font-name-complex="Courier New" style:font-family-complex="'Courier New'" style:font-family-generic-complex="system" style:font-pitch-complex="variable"/>
    </style:style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>
      <style:text-properties style:font-name-complex="Courier New" style:font-family-complex="'Courier New'" style:font-family-generic-complex="system" style:font-pitch-complex="variable"/>
    </style:style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>
      <style:text-properties style:font-name-complex="Courier New" style:font-family-complex="'Courier New'" style:font-family-generic-complex="system" style:font-pitch-complex="variable"/>
    </style:style>
    <style:style style:name="ListLabel_20_135" style:display-name="ListLabel 135" style:family="text"/>
    <style:style style:name="ListLabel_20_136" style:display-name="ListLabel 136" style:family="text">
      <style:text-properties style:font-name-complex="Courier New" style:font-family-complex="'Courier New'" style:font-family-generic-complex="system" style:font-pitch-complex="variable"/>
    </style:style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4" style:display-name="ListLabel 144" style:family="text"/>
    <style:style style:name="ListLabel_20_145" style:display-name="ListLabel 145" style:family="text">
      <style:text-properties style:font-name-complex="Courier New" style:font-family-complex="'Courier New'" style:font-family-generic-complex="system" style:font-pitch-complex="variable"/>
    </style:style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>
      <style:text-properties style:font-name-complex="Courier New" style:font-family-complex="'Courier New'" style:font-family-generic-complex="system" style:font-pitch-complex="variable"/>
    </style:style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>
      <style:text-properties style:font-name-complex="Courier New" style:font-family-complex="'Courier New'" style:font-family-generic-complex="system" style:font-pitch-complex="variable"/>
    </style:style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>
      <style:text-properties style:font-name-complex="Courier New" style:font-family-complex="'Courier New'" style:font-family-generic-complex="system" style:font-pitch-complex="variable"/>
    </style:style>
    <style:style style:name="ListLabel_20_162" style:display-name="ListLabel 162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23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8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63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33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0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73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43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1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0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2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3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3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3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3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3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5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5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Default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T1" style:family="text">
      <style:text-properties fo:font-size="7pt" style:font-size-asian="7pt" style:font-size-complex="11.5pt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0.74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7. IEEE 802.11 – popis, druhy, použití; IEEE 802.16 – popis, druhy, použití</text:span><text:span text:style-name="MT1"/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artin</meta:initial-creator>
    <dc:creator>Martin</dc:creator>
    <meta:editing-cycles>1022</meta:editing-cycles>
    <meta:creation-date>2021-02-18T18:27:00</meta:creation-date>
    <dc:date>2021-03-08T18:51:00</dc:date>
    <meta:editing-duration>PT21H30M</meta:editing-duration>
    <meta:generator>LibreOffice/7.5.1.2$MacOSX_X86_64 LibreOffice_project/fcbaee479e84c6cd81291587d2ee68cba099e129</meta:generator>
    <meta:document-statistic meta:table-count="1" meta:image-count="5" meta:object-count="0" meta:page-count="2" meta:paragraph-count="115" meta:word-count="951" meta:character-count="6157" meta:non-whitespace-character-count="5309"/>
    <meta:user-defined meta:name="AppVersion">16.0000</meta:user-defined>
    <meta:template xlink:type="simple" xlink:actuate="onRequest" xlink:title="Normal.dotm" xlink:href=""/>
  </office:meta>
</office:document-meta>
</file>