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eta.xml" manifest:media-type="text/xml"/>
  <manifest:file-entry manifest:full-path="styles.xml" manifest:media-type="text/xml"/>
  <manifest:file-entry manifest:full-path="Pictures/1000000000000216000001A768255CB0CA6C8586.jpg" manifest:media-type="image/jpeg"/>
  <manifest:file-entry manifest:full-path="Pictures/10000001000000DF000000B4340149ACB4A8967D.png" manifest:media-type="image/png"/>
  <manifest:file-entry manifest:full-path="Pictures/10000000000002FB0000017EB2FE8D294B071683.png" manifest:media-type="image/png"/>
  <manifest:file-entry manifest:full-path="Pictures/10000000000002320000016FDC4628D118A530C5.gif" manifest:media-type="image/gif"/>
  <manifest:file-entry manifest:full-path="Pictures/10000001000000DC000000361DFCA1E7FB8814F4.png" manifest:media-type="image/png"/>
  <manifest:file-entry manifest:full-path="content.xml" manifest:media-type="text/xml"/>
  <manifest:file-entry manifest:full-path="settings.xml" manifest:media-type="text/xml"/>
  <manifest:file-entry manifest:full-path="manifest.rdf" manifest:media-type="application/rdf+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PingFang SC" svg:font-family="'PingFang SC'" style:font-family-generic="system" style:font-pitch="variable"/>
    <style:font-face style:name="Segoe UI" svg:font-family="'Segoe UI', 'Segoe UI Web (West European)', apple-system, BlinkMacSystemFont, Roboto, 'Helvetica Neue', sans-serif"/>
    <style:font-face style:name="Symbol" svg:font-family="Symbol" style:font-family-generic="system" style:font-pitch="variable"/>
    <style:font-face style:name="Symbol1" svg:font-family="Symbol" style:font-adornments="Regular"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system" style:font-pitch="variable"/>
    <style:font-face style:name="Wingdings1" svg:font-family="Wingdings" style:font-adornments="Regular" style:font-pitch="variable"/>
  </office:font-face-decls>
  <office:automatic-styles>
    <style:style style:name="Table1" style:family="table">
      <style:table-properties style:width="7.632cm" fo:margin-left="0cm" fo:margin-top="0cm" fo:margin-bottom="0cm" table:align="left" style:writing-mode="page"/>
    </style:style>
    <style:style style:name="Table1.A" style:family="table-column">
      <style:table-column-properties style:column-width="1.325cm"/>
    </style:style>
    <style:style style:name="Table1.B" style:family="table-column">
      <style:table-column-properties style:column-width="2.076cm"/>
    </style:style>
    <style:style style:name="Table1.C" style:family="table-column">
      <style:table-column-properties style:column-width="2.217cm"/>
    </style:style>
    <style:style style:name="Table1.D" style:family="table-column">
      <style:table-column-properties style:column-width="2.014cm"/>
    </style:style>
    <style:style style:name="Table1.1" style:family="table-row">
      <style:table-row-properties fo:keep-together="auto"/>
    </style:style>
    <style:style style:name="Table1.A1" style:family="table-cell">
      <style:table-cell-properties style:vertical-align="middle" fo:background-color="transparent" fo:padding-left="0.169cm" fo:padding-right="0.169cm" fo:padding-top="0.085cm" fo:padding-bottom="0.085cm" fo:border-left="none" fo:border-right="0.5pt solid #000000" fo:border-top="none" fo:border-bottom="0.5pt solid #000000">
        <style:background-image/>
      </style:table-cell-properties>
    </style:style>
    <style:style style:name="Table1.B1" style:family="table-cell">
      <style:table-cell-properties style:vertical-align="middle" fo:background-color="transparent" fo:padding-left="0.169cm" fo:padding-right="0.169cm" fo:padding-top="0.085cm" fo:padding-bottom="0.085cm" fo:border-left="0.5pt solid #000000" fo:border-right="0.5pt solid #000000" fo:border-top="none" fo:border-bottom="0.5pt solid #000000">
        <style:background-image/>
      </style:table-cell-properties>
    </style:style>
    <style:style style:name="Table1.D1" style:family="table-cell">
      <style:table-cell-properties style:vertical-align="middle" fo:background-color="transparent" fo:padding-left="0.169cm" fo:padding-right="0.169cm" fo:padding-top="0.085cm" fo:padding-bottom="0.085cm" fo:border-left="0.5pt solid #000000" fo:border-right="none" fo:border-top="none" fo:border-bottom="0.5pt solid #000000">
        <style:background-image/>
      </style:table-cell-properties>
    </style:style>
    <style:style style:name="Table1.A2" style:family="table-cell">
      <style:table-cell-properties style:vertical-align="middle" fo:background-color="transparent" fo:padding="0.026cm" fo:border-left="none" fo:border-right="0.5pt solid #000000" fo:border-top="0.5pt solid #000000" fo:border-bottom="0.5pt solid #000000">
        <style:background-image/>
      </style:table-cell-properties>
    </style:style>
    <style:style style:name="Table1.B2" style:family="table-cell">
      <style:table-cell-properties style:vertical-align="middle" fo:background-color="transparent" fo:padding-left="0.169cm" fo:padding-right="0.169cm" fo:padding-top="0.085cm" fo:padding-bottom="0.085cm" fo:border="0.5pt solid #000000">
        <style:background-image/>
      </style:table-cell-properties>
    </style:style>
    <style:style style:name="Table1.D2" style:family="table-cell">
      <style:table-cell-properties style:vertical-align="middle" fo:background-color="transparent" fo:padding="0.026cm" fo:border-left="0.5pt solid #000000" fo:border-right="none" fo:border-top="0.5pt solid #000000" fo:border-bottom="0.5pt solid #000000">
        <style:background-image/>
      </style:table-cell-properties>
    </style:style>
    <style:style style:name="Table1.A3" style:family="table-cell">
      <style:table-cell-properties style:vertical-align="middle" fo:background-color="transparent" fo:padding-left="0.169cm" fo:padding-right="0.169cm" fo:padding-top="0.085cm" fo:padding-bottom="0.085cm" fo:border-left="none" fo:border-right="0.5pt solid #000000" fo:border-top="0.5pt solid #000000" fo:border-bottom="0.5pt solid #000000">
        <style:background-image/>
      </style:table-cell-properties>
    </style:style>
    <style:style style:name="Table1.D3" style:family="table-cell">
      <style:table-cell-properties style:vertical-align="middle" fo:background-color="transparent" fo:padding-left="0.169cm" fo:padding-right="0.169cm" fo:padding-top="0.085cm" fo:padding-bottom="0.085cm" fo:border-left="0.5pt solid #000000" fo:border-right="none" fo:border-top="0.5pt solid #000000" fo:border-bottom="0.5pt solid #000000">
        <style:background-image/>
      </style:table-cell-properties>
    </style:style>
    <style:style style:name="Table1.A5" style:family="table-cell">
      <style:table-cell-properties style:vertical-align="middle" fo:background-color="transparent" fo:padding-left="0.169cm" fo:padding-right="0.169cm" fo:padding-top="0.085cm" fo:padding-bottom="0.085cm" fo:border-left="none" fo:border-right="0.5pt solid #000000" fo:border-top="0.5pt solid #000000" fo:border-bottom="none">
        <style:background-image/>
      </style:table-cell-properties>
    </style:style>
    <style:style style:name="Table1.B5" style:family="table-cell">
      <style:table-cell-properties style:vertical-align="middle" fo:background-color="transparent" fo:padding-left="0.169cm" fo:padding-right="0.169cm" fo:padding-top="0.085cm" fo:padding-bottom="0.085cm" fo:border-left="0.5pt solid #000000" fo:border-right="0.5pt solid #000000" fo:border-top="0.5pt solid #000000" fo:border-bottom="none">
        <style:background-image/>
      </style:table-cell-properties>
    </style:style>
    <style:style style:name="Table1.D5" style:family="table-cell">
      <style:table-cell-properties style:vertical-align="middle" fo:background-color="transparent" fo:padding-left="0.169cm" fo:padding-right="0.169cm" fo:padding-top="0.085cm" fo:padding-bottom="0.085cm" fo:border-left="0.5pt solid #000000" fo:border-right="none" fo:border-top="0.5pt solid #000000" fo:border-bottom="none">
        <style:background-image/>
      </style:table-cell-properties>
    </style:style>
    <style:style style:name="Table2" style:family="table">
      <style:table-properties style:width="6.572cm" fo:margin-left="0cm" fo:margin-top="0cm" fo:margin-bottom="0cm" table:align="left" style:writing-mode="page"/>
    </style:style>
    <style:style style:name="Table2.A" style:family="table-column">
      <style:table-column-properties style:column-width="2.628cm"/>
    </style:style>
    <style:style style:name="Table2.B" style:family="table-column">
      <style:table-column-properties style:column-width="3.944cm"/>
    </style:style>
    <style:style style:name="Table2.1" style:family="table-row">
      <style:table-row-properties fo:keep-together="auto"/>
    </style:style>
    <style:style style:name="Table2.A1" style:family="table-cell">
      <style:table-cell-properties style:vertical-align="middle" fo:background-color="#ffffff" fo:padding-left="0.169cm" fo:padding-right="0.169cm" fo:padding-top="0.085cm" fo:padding-bottom="0.085cm" fo:border-left="none" fo:border-right="0.5pt solid #000000" fo:border-top="none" fo:border-bottom="0.5pt solid #000000">
        <style:background-image/>
      </style:table-cell-properties>
    </style:style>
    <style:style style:name="Table2.B1" style:family="table-cell">
      <style:table-cell-properties style:vertical-align="middle" fo:background-color="#ffffff" fo:padding-left="0.169cm" fo:padding-right="0.169cm" fo:padding-top="0.085cm" fo:padding-bottom="0.085cm" fo:border-left="0.5pt solid #000000" fo:border-right="none" fo:border-top="none" fo:border-bottom="0.5pt solid #000000">
        <style:background-image/>
      </style:table-cell-properties>
    </style:style>
    <style:style style:name="Table2.A2" style:family="table-cell">
      <style:table-cell-properties style:vertical-align="middle" fo:background-color="#ffffff" fo:padding-left="0.169cm" fo:padding-right="0.169cm" fo:padding-top="0.085cm" fo:padding-bottom="0.085cm" fo:border-left="none" fo:border-right="0.5pt solid #000000" fo:border-top="0.5pt solid #000000" fo:border-bottom="0.5pt solid #000000">
        <style:background-image/>
      </style:table-cell-properties>
    </style:style>
    <style:style style:name="Table2.B2" style:family="table-cell">
      <style:table-cell-properties style:vertical-align="middle" fo:background-color="#ffffff" fo:padding-left="0.169cm" fo:padding-right="0.169cm" fo:padding-top="0.085cm" fo:padding-bottom="0.085cm" fo:border-left="0.5pt solid #000000" fo:border-right="none" fo:border-top="0.5pt solid #000000" fo:border-bottom="0.5pt solid #000000">
        <style:background-image/>
      </style:table-cell-properties>
    </style:style>
    <style:style style:name="Table2.A6" style:family="table-cell">
      <style:table-cell-properties style:vertical-align="middle" fo:background-color="#ffffff" fo:padding-left="0.169cm" fo:padding-right="0.169cm" fo:padding-top="0.085cm" fo:padding-bottom="0.085cm" fo:border-left="none" fo:border-right="0.5pt solid #000000" fo:border-top="0.5pt solid #000000" fo:border-bottom="none">
        <style:background-image/>
      </style:table-cell-properties>
    </style:style>
    <style:style style:name="Table2.B6" style:family="table-cell">
      <style:table-cell-properties style:vertical-align="middle" fo:background-color="#ffffff" fo:padding-left="0.169cm" fo:padding-right="0.169cm" fo:padding-top="0.085cm" fo:padding-bottom="0.085cm" fo:border-left="0.5pt solid #000000" fo:border-right="none" fo:border-top="0.5pt solid #000000" fo:border-bottom="none">
        <style:background-image/>
      </style:table-cell-properties>
    </style:style>
    <style:style style:name="P1"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2"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style>
    <style:style style:name="P3"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P4" style:family="paragraph" style:parent-style-name="Standard">
      <style:paragraph-properties fo:margin-left="0cm" fo:margin-right="-0.041cm" fo:margin-top="0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P5"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P6" style:family="paragraph" style:parent-style-name="Standard">
      <style:paragraph-properties fo:margin-left="0cm" fo:margin-right="-0.041cm" fo:margin-top="0cm" fo:margin-bottom="0cm" style:contextual-spacing="false" fo:line-height="115%" fo:text-indent="0cm" style:auto-text-indent="false">
        <style:tab-stops>
          <style:tab-stop style:position="1.752cm"/>
        </style:tab-stops>
      </style:paragraph-properties>
      <style:text-properties fo:font-size="10pt" fo:font-weight="bold" style:font-size-asian="10pt" style:font-weight-asian="bold"/>
    </style:style>
    <style:style style:name="P7" style:family="paragraph" style:parent-style-name="Default">
      <style:paragraph-properties fo:text-align="center" style:justify-single-word="false" fo:padding-left="0cm" fo:padding-right="0cm" fo:padding-top="0cm" fo:padding-bottom="0.035cm" fo:border-left="none" fo:border-right="none" fo:border-top="none" fo:border-bottom="0.51pt solid #000000"/>
    </style:style>
    <style:style style:name="P8" style:family="paragraph" style:parent-style-name="List_20_Paragraph" style:list-style-name="WWNum1">
      <style:paragraph-properties fo:margin-left="1.27cm" fo:margin-right="-0.042cm" fo:margin-top="0cm" fo:margin-bottom="0cm" style:contextual-spacing="true" fo:line-height="115%" fo:text-indent="-0.635cm" style:auto-text-indent="false">
        <style:tab-stops>
          <style:tab-stop style:position="1.752cm"/>
        </style:tab-stops>
      </style:paragraph-properties>
    </style:style>
    <style:style style:name="P9" style:family="paragraph" style:parent-style-name="List_20_Paragraph" style:list-style-name="WWNum1">
      <style:paragraph-properties fo:margin-left="2.54cm" fo:margin-right="-0.042cm" fo:margin-top="0cm" fo:margin-bottom="0cm" style:contextual-spacing="true" fo:line-height="115%" fo:text-indent="-0.635cm" style:auto-text-indent="false">
        <style:tab-stops>
          <style:tab-stop style:position="1.752cm"/>
        </style:tab-stops>
      </style:paragraph-properties>
    </style:style>
    <style:style style:name="P10" style:family="paragraph" style:parent-style-name="Standard">
      <style:paragraph-properties fo:margin-left="-0.25cm" fo:margin-right="-0.041cm" fo:margin-top="0.212cm" fo:margin-bottom="0cm" style:contextual-spacing="false" fo:line-height="115%" fo:text-indent="0cm" style:auto-text-indent="false"/>
    </style:style>
    <style:style style:name="P11"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12"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style>
    <style:style style:name="P13" style:family="paragraph" style:parent-style-name="Standard">
      <style:paragraph-properties fo:margin-left="0cm" fo:margin-right="-0.041cm" fo:margin-top="0cm" fo:margin-bottom="0cm" style:contextual-spacing="false" fo:line-height="115%" fo:text-indent="0cm" style:auto-text-indent="false">
        <style:tab-stops>
          <style:tab-stop style:position="1.752cm"/>
        </style:tab-stops>
      </style:paragraph-properties>
    </style:style>
    <style:style style:name="P14" style:family="paragraph" style:parent-style-name="Standard">
      <style:paragraph-properties fo:margin-left="0cm" fo:margin-right="-0.771cm" fo:margin-top="0cm" fo:margin-bottom="0cm" style:contextual-spacing="false" fo:line-height="115%" fo:text-indent="0cm" style:auto-text-indent="false">
        <style:tab-stops>
          <style:tab-stop style:position="1.752cm"/>
        </style:tab-stops>
      </style:paragraph-properties>
    </style:style>
    <style:style style:name="P15" style:family="paragraph" style:parent-style-name="Standard">
      <style:paragraph-properties fo:margin-left="0cm" fo:margin-right="-0.041cm" fo:margin-top="0cm" fo:margin-bottom="0cm" style:contextual-spacing="false" fo:line-height="115%" fo:text-indent="0cm" style:auto-text-indent="false">
        <style:tab-stops>
          <style:tab-stop style:position="1.752cm"/>
        </style:tab-stops>
      </style:paragraph-properties>
      <style:text-properties officeooo:paragraph-rsid="0016670e"/>
    </style:style>
    <style:style style:name="P16" style:family="paragraph" style:parent-style-name="Standard">
      <style:paragraph-properties fo:margin-left="0cm" fo:margin-right="-0.042cm" fo:margin-top="0cm" fo:margin-bottom="0cm" style:contextual-spacing="false" fo:line-height="115%" fo:text-align="center" style:justify-single-word="false" fo:orphans="0" fo:widows="0" fo:text-indent="0cm" style:auto-text-indent="false">
        <style:tab-stops>
          <style:tab-stop style:position="1.752cm"/>
        </style:tab-stops>
      </style:paragraph-properties>
    </style:style>
    <style:style style:name="P17" style:family="paragraph" style:parent-style-name="Standard">
      <style:paragraph-properties fo:margin-left="0cm" fo:margin-right="-0.042cm" fo:margin-top="0cm" fo:margin-bottom="0cm" style:contextual-spacing="false" fo:line-height="115%" fo:orphans="0" fo:widows="0" fo:text-indent="0cm" style:auto-text-indent="false">
        <style:tab-stops>
          <style:tab-stop style:position="1.752cm"/>
        </style:tab-stops>
      </style:paragraph-properties>
    </style:style>
    <style:style style:name="P18" style:family="paragraph" style:parent-style-name="Standard">
      <style:paragraph-properties fo:margin-top="0cm" fo:margin-bottom="0.212cm" style:contextual-spacing="false" fo:line-height="100%" fo:text-align="center" style:justify-single-word="false" fo:orphans="0" fo:widows="0"/>
    </style:style>
    <style:style style:name="P19" style:family="paragraph" style:parent-style-name="Standard">
      <style:paragraph-properties fo:margin-top="0cm" fo:margin-bottom="0.212cm" style:contextual-spacing="false" fo:text-align="center" style:justify-single-word="false" fo:orphans="0" fo:widows="0"/>
    </style:style>
    <style:style style:name="P20" style:family="paragraph" style:parent-style-name="Standard">
      <style:paragraph-properties fo:margin-top="0cm" fo:margin-bottom="0.212cm" style:contextual-spacing="false" fo:text-align="end" style:justify-single-word="false" fo:orphans="0" fo:widows="0"/>
    </style:style>
    <style:style style:name="T1" style:family="text">
      <style:text-properties fo:font-size="7pt" style:font-size-asian="7pt" style:font-size-complex="11.5pt"/>
    </style:style>
    <style:style style:name="T2" style:family="text">
      <style:text-properties fo:font-size="12pt" fo:font-weight="bold" style:font-size-asian="12pt" style:font-weight-asian="bold" style:font-name-complex="Calibri1"/>
    </style:style>
    <style:style style:name="T3" style:family="text">
      <style:text-properties fo:font-size="10pt" style:font-size-asian="10pt"/>
    </style:style>
    <style:style style:name="T4" style:family="text">
      <style:text-properties fo:font-size="10pt" officeooo:rsid="00150ee9" style:font-size-asian="10pt"/>
    </style:style>
    <style:style style:name="T5" style:family="text">
      <style:text-properties fo:font-size="10pt" officeooo:rsid="00162178" style:font-size-asian="10pt"/>
    </style:style>
    <style:style style:name="T6" style:family="text">
      <style:text-properties fo:font-size="10pt" officeooo:rsid="0016670e" style:font-size-asian="10pt"/>
    </style:style>
    <style:style style:name="T7" style:family="text">
      <style:text-properties fo:font-size="10pt" fo:font-weight="bold" style:font-size-asian="10pt" style:font-weight-asian="bold"/>
    </style:style>
    <style:style style:name="T8" style:family="text">
      <style:text-properties fo:font-size="10pt" fo:font-weight="bold" officeooo:rsid="00150ee9" style:font-size-asian="10pt" style:font-weight-asian="bold"/>
    </style:style>
    <style:style style:name="T9" style:family="text">
      <style:text-properties fo:font-size="10pt" style:text-underline-style="solid" style:text-underline-width="auto" style:text-underline-color="font-color" style:font-size-asian="10pt"/>
    </style:style>
    <style:style style:name="T10" style:family="text">
      <style:text-properties style:font-name="Times New Roman" fo:font-size="10pt" style:font-size-asian="10pt"/>
    </style:style>
    <style:style style:name="T11" style:family="text">
      <style:text-properties fo:color="#202122" loext:opacity="100%" fo:font-size="10pt" fo:font-weight="bold" style:font-size-asian="10pt" style:font-weight-asian="bold" style:font-name-complex="Calibri1" style:font-size-complex="10pt" style:font-weight-complex="bold"/>
    </style:style>
    <style:style style:name="T12" style:family="text">
      <style:text-properties fo:color="#202122" loext:opacity="100%" fo:font-size="10pt" style:font-size-asian="10pt" style:font-size-complex="10pt"/>
    </style:style>
    <style:style style:name="T13" style:family="text">
      <style:text-properties fo:color="#202122" loext:opacity="100%" fo:font-size="10pt" style:font-size-asian="10pt" style:font-name-complex="Calibri1" style:font-size-complex="10pt"/>
    </style:style>
    <style:style style:name="T14" style:family="text">
      <style:text-properties fo:font-weight="bold" style:font-weight-asian="bold"/>
    </style:style>
    <style:style style:name="T15" style:family="text">
      <style:text-properties fo:font-variant="normal" fo:text-transform="none" fo:color="#242424" loext:opacity="100%" style:font-name="Segoe UI" fo:font-size="10pt" fo:letter-spacing="normal" fo:font-style="normal" fo:font-weight="normal" officeooo:rsid="00150ee9" style:font-size-asian="10pt"/>
    </style:style>
    <style:style style:name="fr1" style:family="graphic" style:parent-style-name="Frame">
      <style:graphic-properties fo:margin-left="0.249cm" fo:margin-right="0.249cm" fo:margin-top="0cm" fo:margin-bottom="0cm" style:vertical-pos="from-top" style:vertical-rel="paragraph" style:horizontal-pos="from-left" style:horizontal-rel="page" draw:opacity="0%" fo:padding="0cm" fo:border="none"/>
    </style:style>
    <style:style style:name="fr2" style:family="graphic" style:parent-style-name="Graphics">
      <style:graphic-properties fo:margin-left="0.318cm" fo:margin-right="0.318cm" fo:margin-top="0cm" fo:margin-bottom="0cm" style:wrap="parallel" style:number-wrapped-paragraphs="no-limit" style:wrap-contour="false" style:vertical-pos="from-top" style:vertical-rel="page-content"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run-through="background" style:wrap="run-through" style:number-wrapped-paragraphs="no-limit" style:vertical-pos="from-top" style:vertical-rel="page-content"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draw:frame draw:style-name="fr2" draw:name="Obrázek 1" text:anchor-type="char" svg:x="15.849cm" svg:y="0.162cm" svg:width="2.762cm" svg:height="0.681cm" draw:z-index="1"><draw:image xlink:href="Pictures/10000001000000DC000000361DFCA1E7FB8814F4.png" xlink:type="simple" xlink:show="embed" xlink:actuate="onLoad" draw:mime-type="image/png"/><svg:desc>https://upload.wikimedia.org/wikipedia/commons/thumb/f/fc/BluetoothLogo.svg/220px-BluetoothLogo.svg.png</svg:desc></draw:frame><text:span text:style-name="T2">IEEE 802.15 Bluetooth</text:span><text:span text:style-name="T2"/></text:p>
      <text:p text:style-name="P1"><text:span text:style-name="T3">- Vytvořen v roce 1994 firmou Ericsson jako bezdrátová náhrada za sériové drátové rozhraní RS-232</text:span><text:span text:style-name="T3"/></text:p>
      <text:p text:style-name="P1"><text:span text:style-name="T3">- Otevřený standard pro bezdrátovou komunikaci propojující dvě a více elektronických zařízení na malou vzdálenost</text:span><text:span text:style-name="T3"/></text:p>
      <text:p text:style-name="P2"><text:span text:style-name="T7">Frekvence</text:span><text:span text:style-name="T7"/></text:p>
      <text:p text:style-name="P1"><text:span text:style-name="T3">- Bluetooth pracuje v nelicencovaném frekvenčním pásmu 2,4 GHz, stejně tak jako Wifi (ISM pásmo)</text:span><text:span text:style-name="T3"/></text:p>
      <text:p text:style-name="P1"><text:span text:style-name="T3">- Ve frekvenčním pásmu ISM je 78 radiových kanálů o šířce 1 MHz</text:span><text:span text:style-name="T3"/></text:p>
      <text:p text:style-name="P1"><text:span text:style-name="T3">- Aby se tedy vzájemně nerušily, tak technologie Bluetooth využívá </text:span><text:span text:style-name="T9">nízké vysílací výkony</text:span><text:span text:style-name="T3"> v kombinaci s </text:span><text:span text:style-name="T9">metodou frekvenčního skákání</text:span><text:span text:style-name="T3"> (Frequency Hopping) v rozprostřeném spektru (</text:span><text:span text:style-name="T7">FHSS</text:span><text:span text:style-name="T3">). Nominální počet frekvenčních přeskoků je 1600 s-1, doba obsazenosti rádiového kanálu je tedy velmi krátká. </text:span><text:span text:style-name="T3"/></text:p>
      <text:p text:style-name="P1"><text:span text:style-name="T3">- Šířka frekvenčního pásma pro Bluetooth zařízení v Evropě a ve většině ostatních zemích je 2400 - 2483,5 MHz.</text:span><text:span text:style-name="T3"/></text:p>
      <text:p text:style-name="P1"><text:span text:style-name="T3">- Existuje také druhá varianta systému Bluetooth s šířkou frekvenčního pásma 2446,5 - 2483,5 MHz. (Francie, Španělsko)</text:span><text:span text:style-name="T10"/></text:p>
      <text:p text:style-name="P2"><text:span text:style-name="T7">Rychlost a dosah</text:span><text:span text:style-name="T7"/></text:p>
      <text:p text:style-name="P1"><draw:frame draw:style-name="fr1" draw:name="Frame1" text:anchor-type="paragraph" svg:x="2.63cm" svg:y="2.08cm" svg:width="7.632cm" draw:z-index="5"><draw:text-box fo:min-height="0.041cm"><table:table table:name="Table1" table:style-name="Table1"><table:table-column table:style-name="Table1.A"/><table:table-column table:style-name="Table1.B"/><table:table-column table:style-name="Table1.C"/><table:table-column table:style-name="Table1.D"/><table:table-row table:style-name="Table1.1"><table:table-cell table:style-name="Table1.A1" table:number-rows-spanned="2" office:value-type="string"><text:p text:style-name="P18"><text:span text:style-name="T11">Class</text:span><text:span text:style-name="T11"/></text:p></table:table-cell><table:table-cell table:style-name="Table1.B1" table:number-columns-spanned="2" office:value-type="string"><text:p text:style-name="P18"><text:span text:style-name="T11">Maximální povolený výkon</text:span><text:span text:style-name="T11"/></text:p></table:table-cell><table:covered-table-cell/><table:table-cell table:style-name="Table1.D1" table:number-rows-spanned="2" office:value-type="string"><text:p text:style-name="P18"><text:span text:style-name="T11">Dosah<text:line-break/>(přibližný)</text:span><text:span text:style-name="T11"/></text:p></table:table-cell></table:table-row><table:table-row table:style-name="Table1.1"><table:covered-table-cell table:style-name="Table1.A2"/><table:table-cell table:style-name="Table1.B2" office:value-type="string"><text:p text:style-name="P18"><text:a xlink:type="simple" xlink:href="https://cs.wikipedia.org/wiki/Watt" office:target-frame-name="Watt" xlink:show="replace" text:style-name="Standard" text:visited-style-name="Standard"><text:span text:style-name="T12">mW</text:span></text:a><text:span text:style-name="T11"/></text:p></table:table-cell><table:table-cell table:style-name="Table1.B2" office:value-type="string"><text:p text:style-name="P18"><text:a xlink:type="simple" xlink:href="https://cs.wikipedia.org/wiki/Decibel" office:target-frame-name="Decibel" xlink:show="replace" text:style-name="Standard" text:visited-style-name="Standard"><text:span text:style-name="T12">dBm</text:span></text:a><text:span text:style-name="T11"/></text:p></table:table-cell><table:covered-table-cell table:style-name="Table1.D2"/></table:table-row><table:table-row table:style-name="Table1.1"><table:table-cell table:style-name="Table1.A3" office:value-type="string"><text:p text:style-name="P19"><text:span text:style-name="T11">Class 1</text:span><text:span text:style-name="T11"/></text:p></table:table-cell><table:table-cell table:style-name="Table1.B2" office:value-type="string"><text:p text:style-name="P20"><text:span text:style-name="T13">100</text:span><text:span text:style-name="T13"/></text:p></table:table-cell><table:table-cell table:style-name="Table1.B2" office:value-type="string"><text:p text:style-name="P20"><text:span text:style-name="T13">20</text:span><text:span text:style-name="T13"/></text:p></table:table-cell><table:table-cell table:style-name="Table1.D3" office:value-type="string"><text:p text:style-name="P20"><text:span text:style-name="T13">~100 metrů</text:span><text:span text:style-name="T13"/></text:p></table:table-cell></table:table-row><table:table-row table:style-name="Table1.1"><table:table-cell table:style-name="Table1.A3" office:value-type="string"><text:p text:style-name="P19"><text:span text:style-name="T11">Class 2</text:span><text:span text:style-name="T11"/></text:p></table:table-cell><table:table-cell table:style-name="Table1.B2" office:value-type="string"><text:p text:style-name="P20"><text:span text:style-name="T13">2,5</text:span><text:span text:style-name="T13"/></text:p></table:table-cell><table:table-cell table:style-name="Table1.B2" office:value-type="string"><text:p text:style-name="P20"><text:span text:style-name="T13">4</text:span><text:span text:style-name="T13"/></text:p></table:table-cell><table:table-cell table:style-name="Table1.D3" office:value-type="string"><text:p text:style-name="P20"><text:span text:style-name="T13">~10 metrů</text:span><text:span text:style-name="T13"/></text:p></table:table-cell></table:table-row><table:table-row table:style-name="Table1.1"><table:table-cell table:style-name="Table1.A5" office:value-type="string"><text:p text:style-name="P19"><text:span text:style-name="T11">Class 3</text:span><text:span text:style-name="T11"/></text:p></table:table-cell><table:table-cell table:style-name="Table1.B5" office:value-type="string"><text:p text:style-name="P20"><text:span text:style-name="T13">1</text:span><text:span text:style-name="T13"/></text:p></table:table-cell><table:table-cell table:style-name="Table1.B5" office:value-type="string"><text:p text:style-name="P20"><text:span text:style-name="T13">0</text:span><text:span text:style-name="T13"/></text:p></table:table-cell><table:table-cell table:style-name="Table1.D5" office:value-type="string"><text:p text:style-name="P20"><text:span text:style-name="T13">~1 metr</text:span><text:span text:style-name="T13"/></text:p></table:table-cell></table:table-row></table:table></draw:text-box></draw:frame><text:span text:style-name="T3">- Je definováno několik výkonových úrovní (1 mW, 10 mW, 100 mW), s nimiž je umožněna komunikace do vzdálenosti 1–100 m. Udávané hodnoty ovšem platí jen ve volném prostoru. Pokud jsou mezi komunikujícími zařízeními překážky (typicky například zdi, tělo uživatele), dosah rychle klesá. Většinou ovšem nedochází ke skokové ztrátě spojení, ale postupně se zvyšuje počet chybně přenesených paketů.</text:span><text:span text:style-name="T3"/></text:p>
      <text:p text:style-name="P3"><draw:frame draw:style-name="fr1" draw:name="Frame2" text:anchor-type="paragraph" svg:x="12.444cm" svg:y="0.18cm" svg:width="6.572cm" draw:z-index="6"><draw:text-box fo:min-height="0.041cm"><table:table table:name="Table2" table:style-name="Table2"><table:table-column table:style-name="Table2.A"/><table:table-column table:style-name="Table2.B"/><table:table-row table:style-name="Table2.1"><table:table-cell table:style-name="Table2.A1" office:value-type="string"><text:p text:style-name="P16"><text:span text:style-name="T7">Verze</text:span><text:span text:style-name="T7"/></text:p></table:table-cell><table:table-cell table:style-name="Table2.B1" office:value-type="string"><text:p text:style-name="P16"><text:span text:style-name="T7">Rychlost přenosu dat</text:span><text:span text:style-name="T7"/></text:p></table:table-cell></table:table-row><table:table-row table:style-name="Table2.1"><table:table-cell table:style-name="Table2.A2" office:value-type="string"><text:p text:style-name="P17"><text:span text:style-name="T7">Verze 1.2</text:span><text:span text:style-name="T7"/></text:p></table:table-cell><table:table-cell table:style-name="Table2.B2" office:value-type="string"><text:p text:style-name="P17"><text:span text:style-name="T3">1 </text:span><text:a xlink:type="simple" xlink:href="https://cs.wikipedia.org/wiki/Mbit/s" office:target-frame-name="Mbit/s" xlink:show="replace" text:style-name="Standard" text:visited-style-name="Standard"><text:span text:style-name="T3">Mbit/s</text:span></text:a><text:span text:style-name="T3"/></text:p></table:table-cell></table:table-row><table:table-row table:style-name="Table2.1"><table:table-cell table:style-name="Table2.A2" office:value-type="string"><text:p text:style-name="P17"><text:span text:style-name="T7">Verze 2.0 + EDR</text:span><text:span text:style-name="T7"/></text:p></table:table-cell><table:table-cell table:style-name="Table2.B2" office:value-type="string"><text:p text:style-name="P17"><text:span text:style-name="T3">2,1 Mbit/s</text:span><text:span text:style-name="T3"/></text:p></table:table-cell></table:table-row><table:table-row table:style-name="Table2.1"><table:table-cell table:style-name="Table2.A2" office:value-type="string"><text:p text:style-name="P17"><text:span text:style-name="T7">Verze 3.0 + HS</text:span><text:span text:style-name="T7"/></text:p></table:table-cell><table:table-cell table:style-name="Table2.B2" office:value-type="string"><text:p text:style-name="P17"><text:span text:style-name="T3">24 Mbit/s (přes </text:span><text:a xlink:type="simple" xlink:href="https://cs.wikipedia.org/wiki/Wi-Fi" office:target-frame-name="Wi-Fi" xlink:show="replace" text:style-name="Standard" text:visited-style-name="Standard"><text:span text:style-name="T3">Wi-Fi</text:span></text:a><text:span text:style-name="T3">)</text:span><text:span text:style-name="T3"/></text:p></table:table-cell></table:table-row><table:table-row table:style-name="Table2.1"><table:table-cell table:style-name="Table2.A2" office:value-type="string"><text:p text:style-name="P17"><text:span text:style-name="T7">Verze 4.0</text:span><text:span text:style-name="T7"/></text:p></table:table-cell><table:table-cell table:style-name="Table2.B2" office:value-type="string"><text:p text:style-name="P17"><text:span text:style-name="T3">1 Mbit/s (více přes Wi-Fi)</text:span><text:span text:style-name="T3"/></text:p></table:table-cell></table:table-row><table:table-row table:style-name="Table2.1"><table:table-cell table:style-name="Table2.A6" office:value-type="string"><text:p text:style-name="P17"><text:span text:style-name="T7">Verze 5.0</text:span><text:span text:style-name="T7"/></text:p></table:table-cell><table:table-cell table:style-name="Table2.B6" office:value-type="string"><text:p text:style-name="P17"><text:span text:style-name="T3">2 Mbit/s (více přes Wi-Fi)</text:span><text:span text:style-name="T3"/></text:p></table:table-cell></table:table-row></table:table></draw:text-box></draw:frame></text:p>
      <text:p text:style-name="P3"/>
      <text:p text:style-name="P3"/>
      <text:p text:style-name="P3"/>
      <text:p text:style-name="P3"/>
      <text:p text:style-name="P3"/>
      <text:p text:style-name="P3"/>
      <text:p text:style-name="P3"/>
      <text:p text:style-name="P3"/>
      <text:p text:style-name="P4"/>
      <text:p text:style-name="P4"/>
      <text:p text:style-name="P4"/>
      <text:p text:style-name="P13"><text:span text:style-name="T7">Bluetooth v1.0 </text:span><text:span text:style-name="T3">– Mnoho chyb, povinné hardwarové adresy Bluetooth zařízení (BD_ADDR),</text:span><text:span text:style-name="T7"> </text:span><text:span text:style-name="T3">podpora pro nešifrované kanály, Indikátor síly signálu (RSSI)</text:span><text:span text:style-name="T3"/></text:p>
      <text:p text:style-name="P13"><text:span text:style-name="T7">Bluetooth v2.1 + EDR </text:span><text:span text:style-name="T3">- bezpečné jednoduché párování (SSP) a zlepšení bezpečnosti</text:span><text:span text:style-name="T7"/></text:p>
      <text:p text:style-name="P13"><text:span text:style-name="T7">Bluetooth v3.0 + HS </text:span><text:span text:style-name="T3">- Bluetooth je použito k navázání spojení a vysokorychlostní přenos se provádí přes souběžné spojení 802.11 známé jako Wi-Fi, Novinkou je AMP (</text:span><text:span text:style-name="T7">Alternate MAC/PHY</text:span><text:span text:style-name="T3">) jako vysokorychlostní přenos dat (tj. připojení Bluetooth modelu s nízkým výkonem je použito při </text:span><text:span text:style-name="T9">nečinnosti</text:span><text:span text:style-name="T3"> systému, zatímco při </text:span><text:span text:style-name="T9">odesílání</text:span><text:span text:style-name="T3"> velkého množství dat je použito </text:span><text:span text:style-name="T9">rychlejší připojení</text:span><text:span text:style-name="T3">)</text:span><text:span text:style-name="T3"/></text:p>
      <text:p text:style-name="P13"><text:span text:style-name="T7">Bluetooth v4.0 </text:span><text:span text:style-name="T3">– přidána nízkoenergetická náročnost vhodná pro zařízení nepotřebující vysoké datové toky (např. pro sluchátka)</text:span><text:span text:style-name="T7"/></text:p>
      <text:p text:style-name="P13"><text:span text:style-name="T7">Bluetooth v4.2 </text:span><text:span text:style-name="T3">- zahrnuje protokol 6LoWPAN, který ke komunikaci používají například chytré žárovky</text:span><text:span text:style-name="T3"/></text:p>
      <text:p text:style-name="P13"><draw:frame draw:style-name="fr4" draw:name="Obrázek 2" text:anchor-type="char" svg:x="12.414cm" svg:y="0.443cm" svg:width="6.311cm" svg:height="3.157cm" draw:z-index="2"><draw:image xlink:href="Pictures/10000000000002FB0000017EB2FE8D294B071683.png" xlink:type="simple" xlink:show="embed" xlink:actuate="onLoad" draw:mime-type="image/png"/><svg:desc>Bezdrátová technologie Bluetooth páté verze</svg:desc></draw:frame><text:span text:style-name="T7">Bluetooth v5.0 </text:span><text:span text:style-name="T3">– na trhu od roku 2018, měla by zvládnout přenosy na větší vzdálenosti a to zhruba 4× delší než verze 4.2. Společně s touto změnou byly přidané různé rozsahy rychlosti.</text:span><text:span text:style-name="T3"/></text:p>
      <text:p text:style-name="P13"><text:span text:style-name="T7">Bluetooth v5.1 </text:span><text:span text:style-name="T3">– zpřesněná navigace, přidání funkcí </text:span><text:span text:style-name="T7">AoA</text:span><text:span text:style-name="T3"> (Angle of Arrival) a </text:span><text:span text:style-name="T7">AoD</text:span><text:span text:style-name="T3"> (Angle of Departure)</text:span><text:span text:style-name="T7"/></text:p>
      <text:p text:style-name="P13"><text:span text:style-name="T7">Bluetooth v5.2 </text:span><text:span text:style-name="T3">– bezpečnější, představeno v roce 2020</text:span><text:span text:style-name="T3"/></text:p>
      <text:p text:style-name="P15"><text:span text:style-name="T7">Bluetooth v5.</text:span><text:span text:style-name="T8">3</text:span><text:span text:style-name="T7"> </text:span><text:span text:style-name="T3">– </text:span><text:span text:style-name="T15">vydaná v červenci 2021, </text:span><text:span text:style-name="T4">nabízí vylepšení pro delší výdrž a stabilnější </text:span><text:span text:style-name="T5">s</text:span><text:span text:style-name="T4">pojení, </text:span><text:span text:style-name="T6">zvyšuje bezpečnost šifrovcích klíčů</text:span><text:span text:style-name="T3"/></text:p>
      <text:p text:style-name="P6"/>
      <text:p text:style-name="P2"><text:span text:style-name="T7">Použití</text:span><text:span text:style-name="T7"/></text:p>
      <text:p text:style-name="P1"><text:span text:style-name="T3">- Bluetooth podporuje jak dvoubodovou, tak mnohabodovou komunikaci. Pokud je více stanic propojeno do </text:span><text:span text:style-name="T9">ad-hoc sítě</text:span><text:span text:style-name="T3"> (tzv. </text:span><text:span text:style-name="T7">piconet</text:span><text:span text:style-name="T3">), působí jedna radiová stanice jako řídicí (</text:span><text:span text:style-name="T7">master</text:span><text:span text:style-name="T3">) a může simultánně obsloužit až </text:span><text:span text:style-name="T7">7</text:span><text:span text:style-name="T3"> podřízených (</text:span><text:span text:style-name="T7">slave</text:span><text:span text:style-name="T3">) zařízení. Všechna zařízení v pikosíti se </text:span><text:span text:style-name="T9">synchronizují</text:span><text:span text:style-name="T3"> s taktem řídicí stanice a se způsobem přeskakování mezi kmitočty. Specifikace dovoluje simultánně použít až 10 pikosítí na ploše o průměru 10 metrů a tyto pikosítě dále sdružovat do tzv. scatternets neboli „rozprostřených“ sítí.</text:span><text:span text:style-name="T3"/></text:p>
      <text:p text:style-name="P2"><text:soft-page-break/><text:span text:style-name="T7">Párování </text:span><text:span text:style-name="T3">- Proces párování se spustí buď zvláštní žádostí od uživatele vytvářející spojení (např.: uživatel výslovně požádá o přidání Bluetooth zařízení), nebo je automaticky spuštěn při prvním připojení ke službě, kde je z bezpečnostních účelů nutná první identifikace zařízení.</text:span><text:span text:style-name="T3"/></text:p>
      <text:p text:style-name="P1"><text:span text:style-name="T3">- Během procesu párování dvou zařízení navazující spojení, vytváří obě zařízení společný tajný klíč. Pokud je klíč uložen v obou zařízeních, říkáme tomu párování. Zařízení, které chce komunikovat pouze se spárovaným zařízením, lze kryptograficky ověřit. Ověřením druhého přístroje se lze ujistit, že se jedná o stejně spárované zařízení jako předtím. Jakmile byl klíč mezi zařízeními vygenerován a ověřen, mohou být data šifrována. Tím že data jsou šifrována a posílána bezdrátově jsou chráněna proti odposlechu.</text:span><text:span text:style-name="T3"/></text:p>
      <text:p text:style-name="P1"><text:span text:style-name="T3">- Klíče mohou být kdykoli vymazány v obou zařízeních.</text:span><text:span text:style-name="T3"/></text:p>
      <text:list text:style-name="WWNum1">
        <text:list-item>
          <text:p text:style-name="P8"><text:span text:style-name="T7">Dědičné párování</text:span><text:span text:style-name="T3"> – každé zařízení musí zadat PIN</text:span><text:span text:style-name="T3"/></text:p>
        </text:list-item>
        <text:list-item>
          <text:p text:style-name="P8"><text:span text:style-name="T7">Jednoduché bezpečné párování (SSP)</text:span><text:span text:style-name="T7"/></text:p>
          <text:list>
            <text:list-item>
              <text:p text:style-name="P9"><text:span text:style-name="T7">Přímé párování</text:span><text:span text:style-name="T3"> – bez nutnosti spolupráce s uživatelem, určeno například pro sluchátka</text:span><text:span text:style-name="T3"/></text:p>
            </text:list-item>
            <text:list-item>
              <text:p text:style-name="P9"><text:span text:style-name="T7">Číselné porovnání</text:span><text:span text:style-name="T3"> – obě zařízení s displayem zobrazí 6místný číselný kód, uživatel porovná správnost, Tato metoda neposkytuje ochranu </text:span><text:a xlink:type="simple" xlink:href="https://cs.wikipedia.org/wiki/MITM" office:target-frame-name="MITM" xlink:show="replace" text:style-name="Standard" text:visited-style-name="Standard"><text:span text:style-name="T3">MITM</text:span></text:a><text:span text:style-name="T3"/></text:p>
            </text:list-item>
            <text:list-item>
              <text:p text:style-name="P9"><text:span text:style-name="T7">Přístupový klíč </text:span><text:span text:style-name="T3">– jedno zařízení zobrazí klíč, do druhého se musí napsat</text:span><text:span text:style-name="T3"/></text:p>
            </text:list-item>
            <text:list-item>
              <text:p text:style-name="P9"><text:span text:style-name="T7">Mimopásmová </text:span><text:span text:style-name="T3">- používá externí komunikační prostředky, jako je NFC</text:span><text:span text:style-name="T3"/></text:p>
            </text:list-item>
          </text:list>
        </text:list-item>
      </text:list>
      <text:p text:style-name="P2"><text:span text:style-name="T7">Bluetooth profily</text:span><text:span text:style-name="T7"/></text:p>
      <text:p text:style-name="P1"><text:span text:style-name="T3">-Aby mohl Bluetooth fungovat v takové šíři činností, v jakých se s úspěchem využívá, nesmíme opominout ani tzv. Bluetooth profily. Profil je jiný pro každou činnost. V podstatě se jedná o souhrn instrukcí, na jejíchž základě dvojice propojených zařízení komunikuje. Profilů existuje velké množství - v této chvíli je jich 36 (např. profil pro přenos zvuku, komunikaci s tiskárnou, přenos streamovaného videa, ovládání vzdáleného telefonu [sluchátka] atd.)</text:span><text:span text:style-name="T3"/></text:p>
      <text:p text:style-name="P2"><text:span text:style-name="T7">Protokoly</text:span><text:span text:style-name="T7"/></text:p>
      <text:p text:style-name="P1"><text:span text:style-name="T3">- Pro Bluetooth jsou povinné protokoly LMP, L2CAP a SDP. Kromě toho jsou všeobecně podporovány protokoly HCI a RFCOMM.</text:span><text:span text:style-name="T3"/></text:p>
      <text:p text:style-name="P1"><text:span text:style-name="T7">Service Discovery Protocol</text:span><text:span text:style-name="T3"> (SDP) - umožňuje jednomu zařízení nalézat služby podporované dalšími zařízeními, a jejich přidružené parametry. Například při připojení mobilního telefonu do náhlavní soupravy Bluetooth, bude SDP použito pro určení toho, které Bluetooth profily jsou podporovány náhlavní soupravou (hands free profil, A2DP, atd.)</text:span><text:span text:style-name="T3"/></text:p>
      <text:p text:style-name="P1"><text:span text:style-name="T7">Radiofrekvenční komunikace</text:span><text:span text:style-name="T3"> (RFCOMM) - je náhrada kabelového protokolu, který slouží k vytvoření virtuálního sériového datového toku. RFCOMM poskytuje binární přenos dat</text:span><text:span text:style-name="T3"/></text:p>
      <text:p text:style-name="P10"><draw:frame draw:style-name="fr2" draw:name="Obrázek 4" text:anchor-type="char" svg:x="16.693cm" svg:y="10.098cm" svg:width="2.579cm" svg:height="2.083cm" draw:z-index="3"><draw:image xlink:href="Pictures/10000001000000DF000000B4340149ACB4A8967D.png" xlink:type="simple" xlink:show="embed" xlink:actuate="onLoad" draw:mime-type="image/png"/><svg:desc>https://upload.wikimedia.org/wikipedia/commons/thumb/e/ee/Frequency_reuse.svg/400px-Frequency_reuse.svg.png</svg:desc></draw:frame><text:span text:style-name="T2">Principy celulárních sítí</text:span><text:span text:style-name="T2"/></text:p>
      <text:p text:style-name="P1"><text:span text:style-name="T7">Celulární</text:span><text:span text:style-name="T3"> neboli </text:span><text:span text:style-name="T7">buňková rádiová síť</text:span><text:span text:style-name="T3"> je rádiová telekomunikační síť, v níž komunikaci v rozlehlejší geografické oblasti zajišťuje množství základnových stanic, které svým dosahem vytvářejí soustavu vzájemně se překrývajících poměrně malých buněk. Díky použití rádiových vln nejsou jednotlivé stanice vázány na místa, kde končí komunikační vedení, proto mluvíme o </text:span><text:span text:style-name="T7">mobilních stanicích.</text:span></text:p>
      <text:p text:style-name="P14"><text:span text:style-name="T3">Rádiové vlny mají omezený dosah, který závisí na mnoha faktorech; mezi nejvýznamnější patří: výkon vysílače, zisk vysílací antény frekvence, prostředí šíření vln (nejlepší ve volném prostoru, přes zeminu, vodu, zdi je šíření velmi špatné), vzdálenost, citlivost přijímače</text:span><text:span text:style-name="T3"/></text:p>
      <text:p text:style-name="P3"/>
      <text:p text:style-name="P1"><text:span text:style-name="T7">1G</text:span><text:span text:style-name="T3"> - </text:span><text:span text:style-name="T9">analogové</text:span><text:span text:style-name="T3"> bezdrátové mobilní sítě (tzv. 1. generace)</text:span><text:span text:style-name="T3"/></text:p>
      <text:p text:style-name="P2"><text:span text:style-name="T7">2G</text:span><text:span text:style-name="T3"> – 2. generace bezdrátové telefonní technologie mobilního telefonu, GSM (fr: Groupe Spécial Mobile) je v telekomunikacích celosvětově nejrozšířenější standard pro 2G, který </text:span><text:span text:style-name="T9">již používá digitální přenos dat</text:span><text:span text:style-name="T3">, je schopen přenášet data, </text:span><text:span text:style-name="T9">SMS</text:span><text:span text:style-name="T3">, </text:span><text:span text:style-name="T9">digitální hlasový hovor</text:span><text:span text:style-name="T3">, či ostatní základní pomocná data, jako např. </text:span><text:span text:style-name="T9">datum a čas</text:span><text:span text:style-name="T3"/></text:p>
      <text:p text:style-name="P2"><text:span text:style-name="T7">3G</text:span><text:span text:style-name="T3"> - nabízí možnost bezdrátového přenosu hlasu (telefonní hovor) a dat (UMTS) pro přístup k Internetu), videotelefonii a mobilní televizi s rychlostí alespoň 200 kbit/s.</text:span><text:span text:style-name="T3"/></text:p>
      <text:p text:style-name="P2"><text:span text:style-name="T7">4G</text:span><text:span text:style-name="T3"> LTE (Long Term Evolution) - technologie mobilních sítí, splňuje podmínky jako: </text:span><text:span text:style-name="T9">přenosová rychlost 1 Gbit/s</text:span><text:span text:style-name="T3"> pro nepohyblivá nebo pomalu se pohybující zařízení a </text:span><text:span text:style-name="T9">100 Mbit/s pro rychle se pohybující</text:span><text:span text:style-name="T3"> zařízení umožňující plný přístup k Internetu, IP telefonii, internetový přístup k televizi s vysokým rozlišením, videokonference a 3D televizi,, LTE není synonymem pro 4G &gt; Největší síla 4G sítí tkví v možnosti bleskové rychlosti – až 1 000 Mbit/s. To LTE nesplňuje, rychlost LTE je desetkrát nižší, tedy kolem 100 Mbit/s při downloadu a 50 Mbit/s při uploadu. LTE je jakousi cestičkou k tomu, aby se co nejrychleji dosáhlo standardu 4G</text:span><text:span text:style-name="T3"/></text:p>
      <text:p text:style-name="P2"><draw:frame draw:style-name="fr3" draw:name="Obrázek 3" text:anchor-type="char" svg:x="13.75cm" svg:y="23.245cm" svg:width="6.156cm" svg:height="4.879cm" draw:z-index="0"><draw:image xlink:href="Pictures/1000000000000216000001A768255CB0CA6C8586.jpg" xlink:type="simple" xlink:show="embed" xlink:actuate="onLoad" draw:mime-type="image/jpeg"/><svg:desc>File:5G mobile network diagram.jpg</svg:desc></draw:frame><text:span text:style-name="T7">5G</text:span><text:span text:style-name="T3"> (pátá generace bezdrátových systémů) - Hlavním přínosem nové technologie je významné, přibližně desetinásobné zvýšení přenosové rychlosti a podstatné snížení doby odezvy, umožňuje využívání nových technologií (online dálkové ovládání různých </text:span><text:soft-page-break/><text:span text:style-name="T3">zařízení, vysoká kvalita multimédií, apod.), </text:span><text:span text:style-name="T9">využití technologie v průmyslu</text:span><text:span text:style-name="T3"> a robotice, ale hlavně v oblastech </text:span><text:span text:style-name="T9">internetu věcí</text:span><text:span text:style-name="T3">, </text:span><text:span text:style-name="T9">autonomních vozidel</text:span><text:span text:style-name="T3">, </text:span><text:span text:style-name="T9">virtuální a rozšířené reality</text:span><text:span text:style-name="T3">, 360stupňových videí a holografických telefonátů a projekcí.</text:span><text:span text:style-name="T3"/></text:p>
      <text:p text:style-name="P1"><text:span text:style-name="T3">Teoretická přenosová rychlost </text:span><text:span text:style-name="T9">až 20 Gbit/s</text:span><text:span text:style-name="T3"> a </text:span><text:span text:style-name="T9">snížení odezvy</text:span><text:span text:style-name="T3"> řádově na jednotky milisekund</text:span><text:span text:style-name="T3"/></text:p>
      <text:p text:style-name="P2"><text:span text:style-name="T7">6G</text:span><text:span text:style-name="T3"> - /ve vývoji/ sítě šesté generace by měly dosáhnout přenosových rychlostí <text:line-break/>v řádech tisíců gigabajtů</text:span><text:span text:style-name="T3"/></text:p>
      <text:p text:style-name="P5"><text:bookmark text:name="_GoBack"/></text:p>
      <text:p text:style-name="P5"/>
      <text:p text:style-name="P5"/>
      <text:p text:style-name="P5"/>
      <text:p text:style-name="P2"><text:span text:style-name="T14">Fungování celulární sítě </text:span><text:span text:style-name="T14"/></text:p>
      <text:p text:style-name="P1"><text:span text:style-name="T3">- Rozsahy frekvencí, přidělené konkrétním operátorům, se sice mohou i významněji lišit, ale nikdy nemohou postačovat na to, aby operátor mohl přidělit každému probíhajícímu hovoru ve své síti samostatný komunikační kanál (tj. samostatný rozsah frekvencí, "vyříznutý" z celkového přídělu, který operátor dostal k dispozici). </text:span><text:span text:style-name="T3"/></text:p>
      <text:p text:style-name="P1"><text:span text:style-name="T3">- Jediným řešením, které při takovémto nedostatku frekvencí připadá v úvahu, je vícenásobné použití stejných frekvencí, neboli to aby různé hovory používaly stejné frekvence. </text:span><text:span text:style-name="T3"/></text:p>
      <text:p text:style-name="P1"><text:span text:style-name="T3">- Samozřejmě je přitom nutné zajistit, aby se různé hovory využívající stejné frekvence vzájemně neovlivňovaly - k tomu se dnes využívá tzv. buňkový (anglicky: celulární) princip. Jeho podstatou je rozdělení geografického teritória, na kterém příslušný operátor poskytuje své služby, na vhodné velké části (označované jako buňky), uspořádané tak, že když </text:span><text:span text:style-name="T9">v jedné části</text:span><text:span text:style-name="T3"> (buňce) jsou používány určité konkrétní frekvence, </text:span><text:span text:style-name="T9">žádná</text:span><text:span text:style-name="T3"> z bezprostředně </text:span><text:span text:style-name="T9">sousedících</text:span><text:span text:style-name="T3"> částí (buněk) již tyto frekvence nepoužívá (resp. používá jiné frekvence). </text:span><text:span text:style-name="T3"/></text:p>
      <text:p text:style-name="P1"><text:span text:style-name="T3">- V praxi se nejčastěji používá uspořádání se šestihrannými buňkami uspořádanými do vzoru, který připomíná plástve medu (viz obrázek č. 1). Jak lze snadno nahlédnout, lze vystačit již se třemi různými druhy takovýchto buněk (na obrázku rozlišených pomocí barev, ve skutečnosti využívají různé rozsahy frekvencí), a přitom "pokrýt" libovolně velké území jejich opakováním - samozřejmě za cenu toho, že v každé buňce je počet souběžných hovorů vždy shora omezen (tím, kolik frekvencí má daná buňka k dispozici). </text:span><text:span text:style-name="T3"/></text:p>
      <text:p text:style-name="P1"><text:span text:style-name="T3">- </text:span><text:span text:style-name="T9">Eventuální potřebu</text:span><text:span text:style-name="T3"> zvýšit počet souběžných hovorů je nutné řešit </text:span><text:span text:style-name="T9">hustější sítí buněk</text:span><text:span text:style-name="T3"/></text:p>
      <text:p text:style-name="P2"><draw:frame draw:style-name="fr2" draw:name="Obrázek 5" text:anchor-type="char" svg:x="4.69cm" svg:y="9.456cm" svg:width="7.856cm" svg:height="5.129cm" draw:z-index="4"><draw:image xlink:href="Pictures/10000000000002320000016FDC4628D118A530C5.gif" xlink:type="simple" xlink:show="embed" xlink:actuate="onLoad" draw:mime-type="image/gif"/><svg:desc>https://www.earchiv.cz/a008s200/gifs/p008s201.gif</svg:desc></draw:fram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Liberation Sans" svg:font-family="'Liberation Sans'" style:font-family-generic="roman" style:font-pitch="variable"/>
    <style:font-face style:name="Liberation Sans1"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PingFang SC" svg:font-family="'PingFang SC'" style:font-family-generic="system" style:font-pitch="variable"/>
    <style:font-face style:name="Segoe UI" svg:font-family="'Segoe UI', 'Segoe UI Web (West European)', apple-system, BlinkMacSystemFont, Roboto, 'Helvetica Neue', sans-serif"/>
    <style:font-face style:name="Symbol" svg:font-family="Symbol" style:font-family-generic="system" style:font-pitch="variable"/>
    <style:font-face style:name="Symbol1" svg:font-family="Symbol" style:font-adornments="Regular"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system" style:font-pitch="variable"/>
    <style:font-face style:name="Wingdings1" svg:font-family="Wingdings" style:font-adornments="Regular"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Calibri" fo:font-size="11pt" fo:language="cs" fo:country="CZ" style:letter-kerning="false" style:font-name-asian="Calibri1"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5%" fo:text-align="start" style:justify-single-word="false" fo:orphans="2" fo:widows="2" fo:hyphenation-ladder-count="no-limit" style:writing-mode="lr-tb"/>
      <style:text-properties style:use-window-font-color="true" loext:opacity="0%" style:font-name="Calibri" fo:font-family="Calibri" style:font-family-generic="roman" style:font-pitch="variable" fo:font-size="11pt" fo:language="cs" fo:country="CZ" style:letter-kerning="false" style:font-name-asian="Calibri1" style:font-family-asian="Calibri" style:font-family-generic-asian="system" style:font-pitch-asian="variable" style:font-size-asian="11pt" style:language-asian="en" style:country-asian="US" style:font-name-complex="Tahoma" style:font-family-complex="Tahoma"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425"/>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loext:linked-style-name="Nadpis_20_1_20_Char" style:default-outline-level="1"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loext:linked-style-name="Nadpis_20_2_20_Char" style:default-outline-level="2"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Heading_20_3" style:display-name="Heading 3" style:family="paragraph" style:parent-style-name="Standard" style:next-style-name="Standard" loext:linked-style-name="Nadpis_20_3_20_Char" style:default-outline-level="3"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fo:font-size="12pt" style:font-name-asian="Calibri1" style:font-family-asian="Calibri" style:font-family-generic-asian="system" style:font-pitch-asian="variable" style:font-size-asian="12pt" style:font-name-complex="Tahoma" style:font-family-complex="Tahoma" style:font-family-generic-complex="system" style:font-pitch-complex="variable" style:font-size-complex="12pt"/>
    </style:style>
    <style:style style:name="Heading_20_4" style:display-name="Heading 4" style:family="paragraph" style:parent-style-name="Standard" style:next-style-name="Standard" loext:linked-style-name="Nadpis_20_4_20_Char" style:default-outline-level="4" style:list-style-name="" style:class="text">
      <style:paragraph-properties fo:margin-top="0.071cm" fo:margin-bottom="0cm" style:contextual-spacing="false" fo:keep-together="always" fo:keep-with-next="always"/>
      <style:text-properties fo:color="#2e74b5" loext:opacity="100%" style:font-name="Calibri Light" fo:font-family="'Calibri Light'" style:font-family-generic="roman" style:font-pitch="variable" fo:font-style="italic" style:font-name-asian="Calibri1" style:font-family-asian="Calibri" style:font-family-generic-asian="system" style:font-pitch-asian="variable" style:font-style-asian="italic" style:font-name-complex="Tahoma" style:font-family-complex="Tahoma" style:font-family-generic-complex="system" style:font-pitch-complex="variable" style:font-style-complex="italic"/>
    </style:style>
    <style:style style:name="Nadpis"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Rejstřík" style:family="paragraph" style:parent-style-name="Standard">
      <style:paragraph-properties text:number-lines="false" text:line-number="0"/>
      <style:text-properties style:font-name-complex="Lucida Sans" style:font-family-complex="'Lucida Sans'" style:font-family-generic-complex="system" style:font-pitch-complex="variable"/>
    </style:style>
    <style:style style:name="Záhlaví_20_a_20_zápatí" style:display-name="Záhlaví a zápatí"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Default" style:family="paragraph">
      <style:paragraph-properties fo:margin-top="0cm" fo:margin-bottom="0cm" style:contextual-spacing="false" fo:line-height="100%" fo:text-align="start" style:justify-single-word="false" fo:orphans="2" fo:widows="2" fo:hyphenation-ladder-count="no-limit" style:writing-mode="lr-tb"/>
      <style:text-properties fo:color="#000000" loext:opacity="100%" style:font-name="Times New Roman" fo:font-family="'Times New Roman'" style:font-family-generic="roman" style:font-pitch="variable" fo:font-size="12pt" fo:language="cs" fo:country="CZ" style:letter-kerning="false" style:font-name-asian="Calibri1" style:font-family-asian="Calibri"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Endnote" style:family="paragraph" style:parent-style-name="Standard" loext:linked-style-name="Text_20_vysvětlivek_20_Char" style:class="extra">
      <style:paragraph-properties fo:margin-top="0cm" fo:margin-bottom="0cm" style:contextual-spacing="false" fo:line-height="100%"/>
      <style:text-properties fo:font-size="10pt" style:font-size-asian="10pt" style:font-size-complex="10pt"/>
    </style:style>
    <style:style style:name="caption" style:family="paragraph" style:parent-style-name="Standard" style:next-style-name="Standard">
      <style:paragraph-properties fo:margin-top="0cm" fo:margin-bottom="0.353cm" style:contextual-spacing="false" fo:line-height="100%"/>
      <style:text-properties fo:color="#44546a" loext:opacity="100%" fo:font-size="9pt" fo:font-style="italic" style:font-size-asian="9pt" style:font-style-asian="italic" style:font-size-complex="9pt" style:font-style-complex="italic"/>
    </style:style>
    <style:style style:name="rtecenter"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Obsah_20_rámce" style:display-name="Obsah rámce" style:family="paragraph" style:parent-style-name="Standard"/>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Záhlaví_20_Char" style:display-name="Záhlaví Char" style:family="text" style:parent-style-name="Default_20_Paragraph_20_Font" loext:linked-style-name="Header"/>
    <style:style style:name="Zápatí_20_Char" style:display-name="Zápatí Char" style:family="text" style:parent-style-name="Default_20_Paragraph_20_Font" loext:linked-style-name="Footer"/>
    <style:style style:name="Nadpis_20_1_20_Char" style:display-name="Nadpis 1 Char" style:family="text" style:parent-style-name="Default_20_Paragraph_20_Font" loext:linked-style-name="Heading_20_1">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adpis_20_2_20_Char" style:display-name="Nadpis 2 Char" style:family="text" style:parent-style-name="Default_20_Paragraph_20_Font" loext:linked-style-name="Heading_20_2">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byline" style:family="text" style:parent-style-name="Default_20_Paragraph_20_Font"/>
    <style:style style:name="author" style:family="text" style:parent-style-name="Default_20_Paragraph_20_Font"/>
    <style:style style:name="Internetový_20_odkaz" style:display-name="Internetový odkaz" style:family="text" style:parent-style-name="Default_20_Paragraph_20_Font">
      <style:text-properties fo:color="#0000ff" loext:opacity="100%" style:text-underline-style="solid" style:text-underline-width="auto" style:text-underline-color="font-color"/>
    </style:style>
    <style:style style:name="posted-on" style:family="text" style:parent-style-name="Default_20_Paragraph_20_Font"/>
    <style:style style:name="Text_20_vysvětlivek_20_Char" style:display-name="Text vysvětlivek Char" style:family="text" style:parent-style-name="Default_20_Paragraph_20_Font">
      <style:text-properties fo:font-size="10pt" style:font-size-asian="10pt" style:font-size-complex="10pt"/>
    </style:style>
    <style:style style:name="Ukotvení_20_vysvětlivky" style:display-name="Ukotvení vysvětlivky" style:family="text">
      <style:text-properties style:text-position="super 58%"/>
    </style:style>
    <style:style style:name="Endnote_20_Symbol" style:display-name="Endnote Symbol" style:family="text" style:parent-style-name="Default_20_Paragraph_20_Font">
      <style:text-properties style:text-position="super 58%"/>
    </style:style>
    <style:style style:name="Strong" style:family="text" style:parent-style-name="Default_20_Paragraph_20_Font">
      <style:text-properties fo:font-weight="bold" style:font-weight-asian="bold" style:font-weight-complex="bold"/>
    </style:style>
    <style:style style:name="Navštívený_20_internetový_20_odkaz" style:display-name="Navštívený internetový odkaz" style:family="text" style:parent-style-name="Default_20_Paragraph_20_Font">
      <style:text-properties fo:color="#954f72" loext:opacity="100%" style:text-underline-style="solid" style:text-underline-width="auto" style:text-underline-color="font-color"/>
    </style:style>
    <style:style style:name="Nadpis_20_3_20_Char" style:display-name="Nadpis 3 Char" style:family="text" style:parent-style-name="Default_20_Paragraph_20_Font" loext:linked-style-name="Heading_20_3">
      <style:text-properties fo:color="#1f4d78" loext:opacity="100%" style:font-name="Calibri Light" fo:font-family="'Calibri Light'" style:font-family-generic="roman" style:font-pitch="variable" fo:font-size="12pt" style:font-name-asian="Calibri1" style:font-family-asian="Calibri" style:font-family-generic-asian="system" style:font-pitch-asian="variable" style:font-size-asian="12pt" style:font-name-complex="Tahoma" style:font-family-complex="Tahoma" style:font-family-generic-complex="system" style:font-pitch-complex="variable" style:font-size-complex="12pt"/>
    </style:style>
    <style:style style:name="mw-headline" style:family="text" style:parent-style-name="Default_20_Paragraph_20_Font"/>
    <style:style style:name="Nadpis_20_4_20_Char" style:display-name="Nadpis 4 Char" style:family="text" style:parent-style-name="Default_20_Paragraph_20_Font" loext:linked-style-name="Heading_20_4">
      <style:text-properties fo:color="#2e74b5" loext:opacity="100%" style:font-name="Calibri Light" fo:font-family="'Calibri Light'" style:font-family-generic="roman" style:font-pitch="variable" fo:font-style="italic" style:font-name-asian="Calibri1" style:font-family-asian="Calibri" style:font-family-generic-asian="system" style:font-pitch-asian="variable" style:font-style-asian="italic" style:font-name-complex="Tahoma" style:font-family-complex="Tahoma" style:font-family-generic-complex="system" style:font-pitch-complex="variable" style:font-style-complex="italic"/>
    </style:style>
    <style:style style:name="ListLabel_20_1" style:display-name="ListLabel 1" style:family="text">
      <style:text-properties style:font-name-complex="Symbol" style:font-family-complex="Symbol" style:font-family-generic-complex="system" style:font-pitch-complex="variable"/>
    </style:style>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text-properties style:font-name-complex="Wingdings" style:font-family-complex="Wingdings"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text-properties style:font-name-complex="Wingdings" style:font-family-complex="Wingdings"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text-properties style:font-name-complex="Wingdings" style:font-family-complex="Wingdings" style:font-family-generic-complex="system" style:font-pitch-complex="variable"/>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
        <style:list-level-properties text:list-level-position-and-space-mode="label-alignment">
          <style:list-level-label-alignment text:label-followed-by="nothing"/>
        </style:list-level-properties>
      </text:list-level-style-number>
      <text:list-level-style-number text:level="2" text:style-name="ListLabel_20_11" loext:num-list-format="%2%" style:num-format="">
        <style:list-level-properties text:list-level-position-and-space-mode="label-alignment">
          <style:list-level-label-alignment text:label-followed-by="nothing"/>
        </style:list-level-properties>
      </text:list-level-style-number>
      <text:list-level-style-number text:level="3" text:style-name="ListLabel_20_12" loext:num-list-format="%3%" style:num-format="">
        <style:list-level-properties text:list-level-position-and-space-mode="label-alignment">
          <style:list-level-label-alignment text:label-followed-by="nothing"/>
        </style:list-level-properties>
      </text:list-level-style-number>
      <text:list-level-style-number text:level="4" text:style-name="ListLabel_20_13" loext:num-list-format="%4%" style:num-format="">
        <style:list-level-properties text:list-level-position-and-space-mode="label-alignment">
          <style:list-level-label-alignment text:label-followed-by="nothing"/>
        </style:list-level-properties>
      </text:list-level-style-number>
      <text:list-level-style-number text:level="5" text:style-name="ListLabel_20_14" loext:num-list-format="%5%" style:num-format="">
        <style:list-level-properties text:list-level-position-and-space-mode="label-alignment">
          <style:list-level-label-alignment text:label-followed-by="nothing"/>
        </style:list-level-properties>
      </text:list-level-style-number>
      <text:list-level-style-number text:level="6" text:style-name="ListLabel_20_15" loext:num-list-format="%6%" style:num-format="">
        <style:list-level-properties text:list-level-position-and-space-mode="label-alignment">
          <style:list-level-label-alignment text:label-followed-by="nothing"/>
        </style:list-level-properties>
      </text:list-level-style-number>
      <text:list-level-style-number text:level="7" text:style-name="ListLabel_20_16" loext:num-list-format="%7%" style:num-format="">
        <style:list-level-properties text:list-level-position-and-space-mode="label-alignment">
          <style:list-level-label-alignment text:label-followed-by="nothing"/>
        </style:list-level-properties>
      </text:list-level-style-number>
      <text:list-level-style-number text:level="8" text:style-name="ListLabel_20_17" loext:num-list-format="%8%" style:num-format="">
        <style:list-level-properties text:list-level-position-and-space-mode="label-alignment">
          <style:list-level-label-alignment text:label-followed-by="nothing"/>
        </style:list-level-properties>
      </text:list-level-style-number>
      <text:list-level-style-number text:level="9" text:style-name="ListLabel_20_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Default">
      <style:paragraph-properties fo:text-align="center" style:justify-single-word="false" fo:padding-left="0cm" fo:padding-right="0cm" fo:padding-top="0cm" fo:padding-bottom="0.035cm" fo:border-left="none" fo:border-right="none" fo:border-top="none" fo:border-bottom="0.51pt solid #000000"/>
    </style:style>
    <style:style style:name="MT1" style:family="text">
      <style:text-properties fo:font-size="7pt" style:font-size-asian="7pt" style:font-size-complex="11.5pt"/>
    </style:style>
    <style:page-layout style:name="Mpm1">
      <style:page-layout-properties fo:page-width="21.001cm" fo:page-height="29.7cm" style:num-format="1" style:print-orientation="portrait" fo:margin-top="1.249cm" fo:margin-bottom="1.27cm" fo:margin-left="1.27cm" fo:margin-right="0.998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6. IEEE 802.15 – BT; principy celulárních sítí GSM – popis, generace sítí (až po LTE), využití</text:span><text:span text:style-name="MT1"/></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1-02-18T18:27:00</meta:creation-date>
    <meta:initial-creator>Martin</meta:initial-creator>
    <dc:language>cs-CZ</dc:language>
    <dc:date>2024-11-26T07:40:22.771599211</dc:date>
    <meta:editing-cycles>889</meta:editing-cycles>
    <meta:editing-duration>PT18H45M3S</meta:editing-duration>
    <meta:generator>LibreOffice/7.5.1.2$MacOSX_X86_64 LibreOffice_project/fcbaee479e84c6cd81291587d2ee68cba099e129</meta:generator>
    <dc:creator>František Midloch</dc:creator>
    <meta:document-statistic meta:table-count="2" meta:image-count="5" meta:object-count="0" meta:page-count="3" meta:paragraph-count="83" meta:word-count="1469" meta:character-count="10100" meta:non-whitespace-character-count="870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