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000000209000001FB5F3F385FBFFF923B.jpg" manifest:media-type="image/jpeg"/>
  <manifest:file-entry manifest:full-path="Pictures/100000000000020B000001FE161BD5D3D799A221.jpg" manifest:media-type="image/jpe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Frame_20_contents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2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P3" style:family="paragraph" style:parent-style-name="List_20_Paragraph" style:list-style-name="WWNum5">
      <style:paragraph-properties fo:margin-left="1.27cm" fo:margin-right="-0.042cm" fo:margin-top="0cm" fo:margin-bottom="0cm" style:contextual-spacing="true" fo:line-height="115%" fo:text-indent="-0.635cm" style:auto-text-indent="false">
        <style:tab-stops>
          <style:tab-stop style:position="1.752cm"/>
        </style:tab-stops>
      </style:paragraph-properties>
    </style:style>
    <style:style style:name="P4" style:family="paragraph" style:parent-style-name="Standard">
      <style:paragraph-properties fo:margin-left="-0.25cm" fo:margin-right="-0.041cm" fo:margin-top="0.212cm" fo:margin-bottom="0cm" style:contextual-spacing="false" fo:line-height="115%" fo:text-indent="0cm" style:auto-text-indent="false"/>
    </style:style>
    <style:style style:name="P5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6" style:family="paragraph" style:parent-style-name="Standard">
      <style:paragraph-properties fo:margin-left="0cm" fo:margin-right="-0.5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7" style:family="paragraph" style:parent-style-name="Standard" style:list-style-name="WWNum7">
      <style:paragraph-properties fo:margin-left="0.519cm" fo:margin-right="-0.042cm" fo:margin-top="0cm" fo:margin-bottom="0cm" style:contextual-spacing="false" fo:line-height="115%" fo:text-indent="-0.635cm" style:auto-text-indent="false">
        <style:tab-stops>
          <style:tab-stop style:position="1.752cm"/>
        </style:tab-stops>
      </style:paragraph-properties>
    </style:style>
    <style:style style:name="P8" style:family="paragraph" style:parent-style-name="Standard" style:list-style-name="WWNum7">
      <style:paragraph-properties fo:margin-left="1.789cm" fo:margin-right="-0.042cm" fo:margin-top="0cm" fo:margin-bottom="0cm" style:contextual-spacing="false" fo:line-height="115%" fo:text-indent="-0.635cm" style:auto-text-indent="false">
        <style:tab-stops>
          <style:tab-stop style:position="1.752cm"/>
        </style:tab-stops>
      </style:paragraph-properties>
    </style:style>
    <style:style style:name="P9" style:family="paragraph" style:parent-style-name="Standard" style:list-style-name="WWNum9">
      <style:paragraph-properties fo:margin-left="0.519cm" fo:margin-right="-0.042cm" fo:margin-top="0cm" fo:margin-bottom="0cm" style:contextual-spacing="false" fo:line-height="115%" fo:text-indent="-0.635cm" style:auto-text-indent="false">
        <style:tab-stops>
          <style:tab-stop style:position="1.752cm"/>
        </style:tab-stops>
      </style:paragraph-properties>
    </style:style>
    <style:style style:name="P10" style:family="paragraph" style:parent-style-name="Standard">
      <style:paragraph-properties fo:margin-left="0cm" fo:margin-right="-0.041cm" fo:margin-top="0.212cm" fo:margin-bottom="0.212cm" style:contextual-spacing="false" fo:line-height="115%" fo:text-align="center" style:justify-single-word="false" fo:text-indent="0cm" style:auto-text-indent="false">
        <style:tab-stops>
          <style:tab-stop style:position="1.752cm"/>
        </style:tab-stops>
      </style:paragraph-properties>
    </style:style>
    <style:style style:name="P11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  <style:text-properties fo:font-size="10pt" style:font-size-asian="10pt"/>
    </style:style>
    <style:style style:name="P12" style:family="paragraph">
      <loext:graphic-properties draw:fill="none"/>
      <style:paragraph-properties fo:text-align="start"/>
      <style:text-properties fo:font-size="18pt"/>
    </style:style>
    <style:style style:name="P13" style:family="paragraph">
      <loext:graphic-properties draw:fill="solid" draw:fill-color="#70ad47"/>
      <style:paragraph-properties fo:text-align="start"/>
    </style:style>
    <style:style style:name="P14" style:family="paragraph">
      <loext:graphic-properties draw:fill="solid" draw:fill-color="#5b9bd5"/>
      <style:paragraph-properties fo:text-align="start"/>
    </style:style>
    <style:style style:name="P15" style:family="paragraph">
      <loext:graphic-properties draw:fill="none"/>
      <style:paragraph-properties fo:text-align="start"/>
    </style:style>
    <style:style style:name="P16" style:family="paragraph">
      <loext:graphic-properties draw:fill="solid" draw:fill-color="#ffffff"/>
      <style:paragraph-properties fo:text-align="start"/>
    </style:style>
    <style:style style:name="T1" style:family="text">
      <style:text-properties fo:font-size="12pt" fo:font-weight="bold" style:font-size-asian="12pt" style:font-weight-asian="bold" style:font-name-complex="Calibri1"/>
    </style:style>
    <style:style style:name="T2" style:family="text">
      <style:text-properties fo:font-size="10pt" style:font-size-asian="10pt"/>
    </style:style>
    <style:style style:name="T3" style:family="text">
      <style:text-properties fo:font-size="10pt" style:text-underline-style="solid" style:text-underline-width="auto" style:text-underline-color="font-color" style:font-size-asian="10pt"/>
    </style:style>
    <style:style style:name="T4" style:family="text">
      <style:text-properties fo:font-size="10pt" fo:font-style="italic" style:font-size-asian="10pt" style:font-style-asian="italic"/>
    </style:style>
    <style:style style:name="T5" style:family="text">
      <style:text-properties fo:font-size="10pt" fo:font-weight="bold" style:font-size-asian="10pt" style:font-weight-asian="bold"/>
    </style:style>
    <style:style style:name="T6" style:family="text">
      <style:text-properties fo:font-size="10pt" fo:font-weight="bold" style:font-size-asian="10pt" style:font-weight-asian="bold" style:font-weight-complex="bold"/>
    </style:style>
    <style:style style:name="T7" style:family="text">
      <style:text-properties fo:font-size="8pt" style:font-size-asian="8pt" style:font-size-complex="8pt"/>
    </style:style>
    <style:style style:name="T8" style:family="text">
      <style:text-properties fo:font-weight="bold" style:font-weight-asian="bold"/>
    </style:style>
    <style:style style:name="T9" style:family="text">
      <style:text-properties fo:color="#385623" loext:opacity="100%" fo:font-size="10pt" fo:font-style="italic" style:font-size-asian="10pt" style:font-style-asian="italic"/>
    </style:style>
    <style:style style:name="T10" style:family="text">
      <style:text-properties fo:font-size="7pt" style:font-size-asian="7pt" style:font-size-complex="11.5pt"/>
    </style:style>
    <style:style style:name="T11" style:family="text">
      <style:text-properties fo:font-size="7pt" style:font-size-asian="7pt" style:font-size-complex="7pt"/>
    </style:style>
    <style:style style:name="gr1" style:family="graphic" style:parent-style-name="Frame">
      <style:graphic-properties draw:stroke="none" svg:stroke-width="0.026cm" draw:stroke-linejoin="miter" draw:fill="none" loext:fill-use-slide-background="false" draw:textarea-vertical-align="top" draw:auto-grow-height="false" fo:min-height="3.173cm" fo:min-width="8.828cm" fo:padding-top="0.127cm" fo:padding-bottom="0.127cm" fo:padding-left="0.254cm" fo:padding-right="0.254cm" fo:wrap-option="wrap" fo:margin-left="0.318cm" fo:margin-right="0.318cm" fo:margin-top="0.127cm" fo:margin-bottom="0.141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fo:margin-left="0.318cm" fo:margin-right="0.318cm" fo:margin-top="0cm" fo:margin-bottom="0cm" style:run-through="foreground" style:wrap="parallel" style:number-wrapped-paragraphs="no-limit" style:wrap-contour="false" style:vertical-pos="from-top" style:vertical-rel="page-content" style:horizontal-pos="from-left" style:horizontal-rel="page-content" draw:wrap-influence-on-position="once-concurrent" loext:allow-overlap="true" style:flow-with-text="false"/>
    </style:style>
    <style:style style:name="gr3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4" style:family="graphic">
      <style:graphic-properties style:writing-mode="lr-tb" fo:margin-left="0.3cm" fo:margin-right="0.318cm" fo:margin-top="0cm" fo:margin-bottom="0.018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5" style:family="graphic" style:parent-style-name="Frame">
      <style:graphic-properties draw:stroke="solid" svg:stroke-width="0.035cm" svg:stroke-color="#527f34" draw:stroke-linejoin="miter" svg:stroke-linecap="butt" draw:fill="solid" draw:fill-color="#70ad47" loext:fill-theme-color="accent6" draw:textarea-vertical-align="middle" draw:auto-grow-height="false" fo:min-height="0cm" fo:min-width="0cm" fo:padding-top="0.127cm" fo:padding-bottom="0.127cm" fo:padding-left="0.254cm" fo:padding-right="0.254cm" fo:wrap-option="wrap" style:run-through="foreground"/>
    </style:style>
    <style:style style:name="gr6" style:family="graphic">
      <style:graphic-properties style:writing-mode="lr-tb" style:run-through="foreground"/>
    </style:style>
    <style:style style:name="gr7" style:family="graphic">
      <style:graphic-properties draw:stroke="solid" svg:stroke-width="0.035cm" svg:stroke-color="#43729d" draw:stroke-linejoin="miter" svg:stroke-linecap="butt" draw:fill="solid" draw:fill-color="#5b9bd5" loext:fill-theme-color="accent1" draw:textarea-vertical-align="middle" draw:auto-grow-height="false" fo:min-height="0cm" fo:min-width="0cm" fo:padding-top="0.127cm" fo:padding-bottom="0.127cm" fo:padding-left="0.254cm" fo:padding-right="0.254cm" fo:wrap-option="wrap" style:run-through="foreground"/>
    </style:style>
    <style:style style:name="gr8" style:family="graphic">
      <style:graphic-properties draw:stroke="solid" svg:stroke-width="0.035cm" svg:stroke-color="#43729d" draw:stroke-linejoin="miter" svg:stroke-linecap="butt" draw:fill="none" loext:fill-use-slide-background="false" draw:textarea-vertical-align="middle" draw:auto-grow-height="false" fo:min-height="0cm" fo:min-width="0cm" fo:padding-top="0.127cm" fo:padding-bottom="0.127cm" fo:padding-left="0.254cm" fo:padding-right="0.254cm" fo:wrap-option="wrap" style:run-through="foreground"/>
    </style:style>
    <style:style style:name="gr9" style:family="graphic">
      <style:graphic-properties draw:stroke="solid" svg:stroke-width="0.053cm" svg:stroke-color="#5b9bd5" draw:stroke-linejoin="miter" svg:stroke-linecap="butt" draw:fill="none" loext:fill-use-slide-background="false" draw:textarea-vertical-align="top" draw:auto-grow-height="false" fo:min-height="0cm" fo:min-width="0cm" fo:padding-top="0cm" fo:padding-bottom="0cm" fo:padding-left="0cm" fo:padding-right="0cm" fo:wrap-option="wrap" style:run-through="foreground"/>
    </style:style>
    <style:style style:name="gr10" style:family="graphic" style:parent-style-name="Frame">
      <style:graphic-properties draw:stroke="none" svg:stroke-width="0.026cm" draw:stroke-linejoin="miter" draw:fill="solid" draw:fill-color="#ffffff" draw:textarea-vertical-align="top" draw:auto-grow-height="false" fo:min-height="0cm" fo:min-width="0cm" fo:padding-top="0.127cm" fo:padding-bottom="0.127cm" fo:padding-left="0.254cm" fo:padding-right="0.254cm" fo:wrap-option="wrap" style:run-through="foreground"/>
    </style:style>
    <style:style style:name="gr11" style:family="graphic">
      <style:graphic-properties draw:stroke="solid" svg:stroke-width="0.106cm" svg:stroke-color="#5b9bd5" draw:stroke-linejoin="miter" svg:stroke-linecap="butt" draw:fill="none" loext:fill-use-slide-background="false" draw:textarea-vertical-align="top" draw:auto-grow-height="false" fo:min-height="0cm" fo:min-width="0cm" fo:padding-top="0cm" fo:padding-bottom="0cm" fo:padding-left="0cm" fo:padding-right="0cm" fo:wrap-option="wrap" style:run-through="foreground"/>
    </style:style>
    <style:style style:name="gr12" style:family="graphic">
      <style:graphic-properties draw:stroke="solid" svg:stroke-width="0.079cm" svg:stroke-color="#5b9bd5" draw:stroke-linejoin="miter" svg:stroke-linecap="butt" draw:fill="none" loext:fill-use-slide-background="false" draw:textarea-vertical-align="top" draw:auto-grow-height="false" fo:min-height="0cm" fo:min-width="0cm" fo:padding-top="0cm" fo:padding-bottom="0cm" fo:padding-left="0cm" fo:padding-right="0cm" fo:wrap-option="wrap" style:run-through="foreground"/>
    </style:style>
    <style:style style:name="gr13" style:family="graphic">
      <style:graphic-properties draw:stroke="solid" svg:stroke-width="0.079cm" svg:stroke-color="#5b9bd5" draw:stroke-linejoin="miter" svg:stroke-linecap="butt" draw:fill="none" loext:fill-use-slide-background="false" draw:textarea-horizontal-align="center" draw:textarea-vertical-align="top" draw:auto-grow-height="false" fo:padding-top="0cm" fo:padding-bottom="0cm" fo:padding-left="0cm" fo:padding-right="0cm" fo:wrap-option="wrap" style:run-through="foreground"/>
    </style:style>
    <style:style style:name="gr14" style:family="graphic" style:parent-style-name="Frame">
      <style:graphic-properties draw:stroke="none" svg:stroke-width="0.026cm" draw:stroke-linejoin="miter" draw:fill="none" loext:fill-use-slide-background="false" draw:textarea-vertical-align="top" draw:auto-grow-height="false" fo:min-height="0cm" fo:min-width="0cm" fo:padding-top="0.127cm" fo:padding-bottom="0.127cm" fo:padding-left="0.254cm" fo:padding-right="0.254cm" fo:wrap-option="wrap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1">Strukturovaná kabeláž </text:span><text:span text:style-name="T1"/></text:p>
      <text:p text:style-name="P5"><text:span text:style-name="T2">- Standard: ANSI/TIA/EIA 568D (od roku 2017)</text:span><text:span text:style-name="T2"/></text:p>
      <text:p text:style-name="P5"><text:span text:style-name="T2">- Počítačová síť se skládá ze stanic, síťového HW, síťového SW a serveru, je-li to v síti žádoucí. Propojovat zařízení, resp. koncové stanice, pasivní, aktivní prvky a server různými kabely a chaotickým způsobem lze a může to být i funkční, avšak diagnostika či hledání chyb je téměř nemožné. </text:span><text:span text:style-name="T2"/></text:p>
      <text:p text:style-name="P5"><text:span text:style-name="T2">- Abychom tomu předešli, aplikujeme standardy pro strukturovanou kabeláž, což jsou doporučená pravidla, vyzkoušené a ověřené postupy instalací, testované kabely, způsoby zapojení a zakončení kabelů pro 100 % funkčnost kabeláže.</text:span><text:span text:style-name="T2"/></text:p>
      <text:p text:style-name="P5"><text:span text:style-name="T2">- </text:span><text:span text:style-name="T3">Nejčastější topologií</text:span><text:span text:style-name="T2"> ve strukturované kabeláži je </text:span><text:span text:style-name="T3">hvězda</text:span><text:span text:style-name="T2"> (star). </text:span><text:span text:style-name="T2"/></text:p>
      <text:p text:style-name="P5"><text:span text:style-name="T2">- </text:span><text:span text:style-name="T3">Nejčastějším přenosovým médiem</text:span><text:span text:style-name="T2"> je </text:span><text:span text:style-name="T3">kroucená dvojlinka</text:span><text:span text:style-name="T2"> ve verzi UTP kategorie 5E a 6, dále FTP (konkrétně STP) a optické kabely. </text:span><text:span text:style-name="T2"/></text:p>
      <text:p text:style-name="P6"><text:span text:style-name="T2">- Požadavky současných instalací nových sítí jsou jednoznačné 100% funkčnost a spolehlivost s přenosovou rychlostí 1 Gbps a 10 Gbps</text:span><text:span text:style-name="T2"/></text:p>
      <text:p text:style-name="P5"><text:span text:style-name="T2">- Strukturovaná kabeláž přináší </text:span><text:span text:style-name="T3">přehlednost</text:span><text:span text:style-name="T2">, </text:span><text:span text:style-name="T3">identifikovatelnost</text:span><text:span text:style-name="T2"> a designový </text:span><text:span text:style-name="T3">pořádek</text:span><text:span text:style-name="T2">.</text:span><text:span text:style-name="T2"/></text:p>
      <text:p text:style-name="P5"><text:span text:style-name="T2">- Strukturovanou kabeláž zavádíme pro </text:span><text:span text:style-name="T3">získání maximální rychlosti při minimalizaci poruch</text:span><text:span text:style-name="T2">. Dále je na zvážení, zda síť vyžaduje speciální síťové prvky, zda není lepší ji udělat jednodušší a rychlejší.</text:span><text:span text:style-name="T2"/></text:p>
      <text:p text:style-name="P5"><text:span text:style-name="T2">- Je nutné zohlednit </text:span><text:span text:style-name="T3">ekonomické hledisko</text:span><text:span text:style-name="T2"> realizace sítě, neboť jednoduchá síť bývá i levnější.</text:span><text:span text:style-name="T2"/></text:p>
      <text:p text:style-name="P5"><text:span text:style-name="T2">- Obrovskou výhodou standardizované sítě je její </text:span><text:span text:style-name="T3">snadná reinstalace a upgrade na vyšší rychlost</text:span><text:span text:style-name="T2">. Je snadné připojit či odpojit další prvky sítě. Lze jí rozšířit o bezdrátovou technologii a dá se snadno udržovat a spravovat.</text:span><text:span text:style-name="T2"/></text:p>
      <text:p text:style-name="P5"><text:span text:style-name="T2">- Na standardizované síti lze provozovat kromě datových přenosů i jiné služby, počínaje kamerovými systémy, přes napájení zařízení, dále video konferencemi, zabezpečovacími a požárními systémy včetně technologií a služeb VOIP. To přináší určitá rizika a je na zvážení zda celou strukturovanou kabeláž použít pro co největší množství služeb a technologií a dostat z ní maximum, nebo raději použít pouze pro část služeb a ostatní technologie a služby realizovat po vlastní kabeláži, neboť při výpadku sítě by vypadly i ostatní technologie a služby, což by bylo nepříjemné a nežádoucí.</text:span><text:span text:style-name="T2"/></text:p>
      <text:p text:style-name="P5"><text:span text:style-name="T2">- Klasikou jsou </text:span><text:span text:style-name="T3">dvojzásuvky se 2 kabely</text:span><text:span text:style-name="T2"> standardně pro zálohu či možné rozšíření sítě nebo lze druhý kabel použít jako telefonní.</text:span><text:span text:style-name="T2"/></text:p>
      <text:p text:style-name="P5"><text:span text:style-name="T2">Určitě se vyplatí zvolit kabeláž, která mírně překračuje Vaše vize o přenosové rychlosti z hlediska požadavku na funkčnost sítě a v budoucnu pak není problém přejít na vyšší přenosovou rychlost.</text:span><text:span text:style-name="T2"/></text:p>
      <text:p text:style-name="P11"/>
      <text:p text:style-name="P5"><draw:g text:anchor-type="char" draw:z-index="0" draw:name="Group 247" draw:style-name="gr4"><draw:custom-shape draw:name="Rectangle 8" draw:style-name="gr5" draw:text-style-name="P13" svg:width="1.588cm" svg:height="0.8cm" svg:x="15.439cm" svg:y="3.27cm"><text:p text:style-name="Standard">RACK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g draw:style-name="gr6"><draw:custom-shape draw:name="Rectangle 5" draw:style-name="gr7" draw:text-style-name="P14" svg:width="0.329cm" svg:height="0.368cm" svg:x="11.924cm" svg:y="1.503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7" draw:style-name="gr5" draw:text-style-name="P13" svg:width="1.588cm" svg:height="0.798cm" svg:x="15.425cm" svg:y="1.638cm"><text:p text:style-name="Standard">RACK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30" draw:style-name="gr8" draw:text-style-name="P15" svg:width="3.336cm" svg:height="3.844cm" svg:x="14.57cm" svg:y="0.917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31" draw:style-name="gr8" draw:text-style-name="P15" svg:width="3.335cm" svg:height="2.34cm" svg:x="11.042cm" svg:y="6.426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224" draw:style-name="gr5" draw:text-style-name="P13" svg:width="1.588cm" svg:height="0.8cm" svg:x="11.924cm" svg:y="7.011cm"><text:p text:style-name="Standard">RACK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Rectangle 225" draw:style-name="gr7" draw:text-style-name="P14" svg:width="0.329cm" svg:height="0.368cm" svg:x="11.924cm" svg:y="3.27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Connector: Elbow 226" draw:style-name="gr9" draw:text-style-name="P15" svg:width="3.336cm" svg:height="0.528cm" svg:x="12.099cm" svg:y="1.746cm"><text:p/><draw:enhanced-geometry draw:mirror-horizontal="false" draw:mirror-vertical="false" draw:text-areas="0 0 ?f2 ?f3" svg:viewBox="0 0 0 0" draw:type="ooxml-bentConnector3" draw:modifiers="50000" draw:enhanced-path="M 0 0 L ?f0 0 ?f0 ?f3 ?f2 ?f3 F N"><draw:equation draw:name="f0" draw:formula="logwidth*$0 /100000"/><draw:equation draw:name="f1" draw:formula="logheight/2"/><draw:equation draw:name="f2" draw:formula="logwidth"/><draw:equation draw:name="f3" draw:formula="logheight"/><draw:handle draw:handle-position="?f0 ?f1" draw:handle-range-x-maximum="2147483647" draw:handle-range-x-minimum="-2147483647"/></draw:enhanced-geometry></draw:custom-shape><draw:custom-shape draw:name="Connector: Elbow 227" draw:style-name="gr9" draw:text-style-name="P15" svg:width="3.336cm" svg:height="0.528cm" svg:x="12.099cm" svg:y="3.434cm"><text:p/><draw:enhanced-geometry draw:mirror-horizontal="false" draw:mirror-vertical="false" draw:text-areas="0 0 ?f2 ?f3" svg:viewBox="0 0 0 0" draw:type="ooxml-bentConnector3" draw:modifiers="50000" draw:enhanced-path="M 0 0 L ?f0 0 ?f0 ?f3 ?f2 ?f3 F N"><draw:equation draw:name="f0" draw:formula="logwidth*$0 /100000"/><draw:equation draw:name="f1" draw:formula="logheight/2"/><draw:equation draw:name="f2" draw:formula="logwidth"/><draw:equation draw:name="f3" draw:formula="logheight"/><draw:handle draw:handle-position="?f0 ?f1" draw:handle-range-x-maximum="2147483647" draw:handle-range-x-minimum="-2147483647"/></draw:enhanced-geometry></draw:custom-shape><draw:custom-shape draw:name="Text Box 2" draw:style-name="gr10" draw:text-style-name="P16" svg:width="1.532cm" svg:height="0.669cm" svg:x="11.529cm" svg:y="2.485cm"><text:p text:style-name="Standard"><text:span text:style-name="T7">Zásuvky</text:span><text:span text:style-name="T7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Connector: Elbow 236" draw:style-name="gr11" draw:text-style-name="P15" svg:width="3.509cm" svg:height="3.786cm" svg:x="13.511cm" svg:y="3.868cm"><text:p/><draw:enhanced-geometry draw:mirror-horizontal="true" draw:mirror-vertical="false" draw:text-areas="0 0 ?f2 ?f3" svg:viewBox="0 0 0 0" draw:type="ooxml-bentConnector3" draw:modifiers="-50544" draw:enhanced-path="M 0 0 L ?f0 0 ?f0 ?f3 ?f2 ?f3 F N"><draw:equation draw:name="f0" draw:formula="logwidth*$0 /100000"/><draw:equation draw:name="f1" draw:formula="logheight/2"/><draw:equation draw:name="f2" draw:formula="logwidth"/><draw:equation draw:name="f3" draw:formula="logheight"/><draw:handle draw:handle-position="?f0 ?f1" draw:handle-range-x-maximum="2147483647" draw:handle-range-x-minimum="-2147483647"/></draw:enhanced-geometry></draw:custom-shape><draw:g draw:style-name="gr6"><draw:custom-shape draw:name="Connector: Elbow 237" draw:style-name="gr12" draw:text-style-name="P15" svg:width="0.128cm" svg:height="1.396cm" svg:x="17.016cm" svg:y="2.032cm"><text:p/><draw:enhanced-geometry draw:mirror-horizontal="false" draw:mirror-vertical="false" draw:text-areas="0 0 ?f2 ?f3" svg:viewBox="0 0 0 0" draw:type="ooxml-bentConnector3" draw:modifiers="577191" draw:enhanced-path="M 0 0 L ?f0 0 ?f0 ?f3 ?f2 ?f3 F N"><draw:equation draw:name="f0" draw:formula="logwidth*$0 /100000"/><draw:equation draw:name="f1" draw:formula="logheight/2"/><draw:equation draw:name="f2" draw:formula="logwidth"/><draw:equation draw:name="f3" draw:formula="logheight"/><draw:handle draw:handle-position="?f0 ?f1" draw:handle-range-x-maximum="2147483647" draw:handle-range-x-minimum="-2147483647"/></draw:enhanced-geometry></draw:custom-shape><draw:line draw:name="Straight Connector 238" draw:style-name="gr13" draw:text-style-name="P15" svg:x1="17.016cm" svg:y1="3.429cm" svg:x2="17.271cm" svg:y2="3.43cm"><text:p/></draw:line></draw:g><draw:custom-shape draw:name="Text Box 2" draw:style-name="gr14" draw:text-style-name="P15" svg:width="2.297cm" svg:height="0.669cm" svg:x="12.125cm" svg:y="1.203cm"><text:p text:style-name="Standard"><text:span text:style-name="T7">Horizontální k.</text:span><text:span text:style-name="T7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Text Box 2" draw:style-name="gr14" draw:text-style-name="P15" svg:width="2.022cm" svg:height="0.669cm" svg:x="17.711cm" svg:y="2.346cm"><text:p text:style-name="Standard"><text:span text:style-name="T7">Vertikální k.</text:span><text:span text:style-name="T7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Text Box 2" draw:style-name="gr14" draw:text-style-name="P15" svg:width="1.959cm" svg:height="0.669cm" svg:x="17.016cm" svg:y="6.985cm"><text:p text:style-name="Standard"><text:span text:style-name="T7">Páteřní k.</text:span><text:span text:style-name="T7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Text Box 2" draw:style-name="gr14" draw:text-style-name="P15" svg:width="1.959cm" svg:height="0.669cm" svg:x="11.991cm" svg:y="7.978cm"><text:p text:style-name="Standard"><text:span text:style-name="T7">Budova</text:span><text:span text:style-name="T7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Text Box 2" draw:style-name="gr14" draw:text-style-name="P15" svg:width="1.959cm" svg:height="0.669cm" svg:x="15.492cm" svg:y="4.196cm"><text:p text:style-name="Standard"><text:span text:style-name="T7">Budova</text:span><text:span text:style-name="T7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/draw:g><text:span text:style-name="T8">Hierarchický systém kabelů</text:span> <text:span text:style-name="T2">slouží k rozvedení konektivity od centrálního bodu přes spojovací místa až k pracovním stanicím s konečnou délkou kabelu danou standardem</text:span><text:span text:style-name="T2"/></text:p>
      <text:list text:style-name="WWNum5">
        <text:list-item>
          <text:p text:style-name="P3"><text:span text:style-name="T2">Horizontální kabeláž – od </text:span><text:span text:style-name="T4">patch</text:span><text:span text:style-name="T2"> zásuvky k </text:span><text:span text:style-name="T4">racku</text:span><text:span text:style-name="T2"/></text:p>
        </text:list-item>
        <text:list-item>
          <text:p text:style-name="P3"><text:span text:style-name="T2">Vertikální kabeláž – mezi patry budovy</text:span><text:span text:style-name="T2"/></text:p>
        </text:list-item>
        <text:list-item>
          <text:p text:style-name="P3"><text:span text:style-name="T2">Páteřní kabeláž – mezi budovami</text:span><text:span text:style-name="T2"/></text:p>
        </text:list-item>
      </text:list>
      <text:p text:style-name="P5"><text:span text:style-name="T2">- Nejčastějším přenosovým médiem je kroucená dvojlinka UTP kategorie 5E a 6, jejíž použitelná vzdálenost je 100 metrů. Pro dosažení větší délky kabelu se používají vhodně umístěné switche nejčastěji v rackových skříních v místnostech nebo se vytvářejí síťové místnosti</text:span><text:span text:style-name="T2"/></text:p>
      <text:p text:style-name="P11"/>
      <text:p text:style-name="P5"><text:span text:style-name="T2">- Strukturovaná kabeláž je složena z menších vzájemně pospojovaných celků. Jedná se o propojovací body a to serverovnu, hlavní propojovací bod, zde je hlavní koncentrátor (switch), pak pomocné propojovací body, switche budov, patrové switche a switche místností.</text:span><text:span text:style-name="T2"/></text:p>
      <text:p text:style-name="P5"><text:span text:style-name="T2">- Uvedené body jsou vzájemně propojené </text:span><text:span text:style-name="T3">vertikální kabeláží</text:span><text:span text:style-name="T2">, tzv. páteří a umísťují se do uzamykatelných racků nebo vyhrazených místností</text:span><text:span text:style-name="T2"/></text:p>
      <text:p text:style-name="P5"><text:span text:style-name="T2">- Koncový propojovací bod je zásuvka (síťová karta při <text:s/>bezzásuvkovém vedení), ta je spojena </text:span><text:span text:style-name="T3">horizontální kabeláží</text:span><text:span text:style-name="T2"> nejčastěji přes patch panel se switchem místnosti v rackové skříni. Takto řešené schéma je obecné a není nutné ho dodržovat</text:span><text:span text:style-name="T2"/></text:p>
      <text:p text:style-name="P10"><text:span text:style-name="T5">Síť by měla být co nejjednodušší.</text:span><text:span text:style-name="T5"/></text:p>
      <text:p text:style-name="P5"><text:span text:style-name="T2">- Vyjdeme-li pro vysvětlení z obecného schématu, pak každá budova má svůj hlavní koncentrátor v podobě switche budovy umístěný na vhodném místě v uzamykatelném racku, popřípadě v místnosti s omezeným přístupem.</text:span><text:span text:style-name="T2"/></text:p>
      <text:p text:style-name="P5"><text:span text:style-name="T2">- Switche budov vzájemně propojují patrové switche, přičemž jsou umístěny tak, aby byl páteřní rozvod co nejkratší.</text:span><text:span text:style-name="T2"/></text:p>
      <text:p text:style-name="P5"><text:span text:style-name="T2">- Patrové switche vzájemně propojují switche místností, přičemž jsou umístěny tak, aby byl vertikální rozvod co nejkratší</text:span><text:span text:style-name="T2"/></text:p>
      <text:p text:style-name="P5"><text:span text:style-name="T2">- Horizontální rozvody spojují zásuvky jednotlivých pracovišť se switchem místnosti přes patch panel, je-li použit.</text:span><text:span text:style-name="T2"/></text:p>
      <text:p text:style-name="P5"><text:span text:style-name="T2">- Je </text:span><text:span text:style-name="T5">nutné</text:span><text:span text:style-name="T2"> dodržet použitelnou vzdálenost kabeláže. Pro případ UTP kabelu se jedná o </text:span><text:span text:style-name="T5">100 m</text:span><text:span text:style-name="T2">, přesněji se jedná o </text:span><text:span text:style-name="T5">90 m</text:span><text:span text:style-name="T2"> kabeláže od zásuvky k patch panelu a </text:span><text:span text:style-name="T5">10 metrů</text:span><text:span text:style-name="T2"> na koncový kabel a všechny patch kabely.</text:span><text:span text:style-name="T2"/></text:p>
      <text:p text:style-name="P5"><text:soft-page-break/><text:span text:style-name="T2">- Kabel lze vést společně s dalšími datovými nebo dokonce napájecími kabely. Pokud však uvažujeme o splnění nároků vyšších kategorií např. kategorie 6, je vhodné vést datové kabely mimo napájecí, dále se vyhnout zářivkovému osvětlení, větším elektrickým zařízením (výtahům, motorům) a kovovým vzpěrám</text:span><text:span text:style-name="T2"/></text:p>
      <text:p text:style-name="P5"><text:span text:style-name="T2">- Doporučuje se mít propojovací body (switche) nad sebou pro co nejkratší rozvod. Výhodné je páteř zdvojovat či ztrojovat a použít minimálně stejnou kategorii nebo vhodněji vyšší než mají horizontální rozvody pro budoucí růst sítě.</text:span><text:span text:style-name="T2"/></text:p>
      <text:p text:style-name="P6"><text:span text:style-name="T2">- Páteř se vždy zakončuje do patch panelu, nedoporučuje se jí zakončit zástrčkou RJ45, způsobuje pak častou chybovost a výpadky sítě.</text:span><text:span text:style-name="T2"/></text:p>
      <text:p text:style-name="P5"><text:span text:style-name="T2">- U vertikálních a páteřních rozvodů je výhodné použití optického vedení. Nejsou náchylné na elektromagnetické rušení a tudíž je lze vést společně s napájecími kabely. Dále jsou díky nim jednotlivé budovy či patra galvanicky oddělena a není třeba sledovat a řešit zemnění a rozdíly potenciálu jako u metalických vedení</text:span><text:span text:style-name="T2"/></text:p>
      <text:p text:style-name="P11"/>
      <text:p text:style-name="P5"><text:span text:style-name="T5">Standard TIA EIA 568</text:span><text:span text:style-name="T2"> - popisuje univerzální kabeláž, na níž lze provozovat různé typy sítí a telekomunikační služby</text:span><text:span text:style-name="T2"/></text:p>
      <text:p text:style-name="P11"><draw:g text:anchor-type="char" draw:z-index="1" draw:name="Group 3" draw:style-name="gr2"><draw:frame draw:name="Picture 1" draw:style-name="gr3" draw:text-style-name="P12" svg:width="6.03cm" svg:height="5.88cm" svg:x="8.29cm" svg:y="5.505cm"><draw:image xlink:href="Pictures/100000000000020B000001FE161BD5D3D799A221.jpg" xlink:type="simple" xlink:show="embed" xlink:actuate="onLoad" draw:mime-type="image/jpeg"><text:p/></draw:image></draw:frame><draw:frame draw:name="Picture 2" draw:style-name="gr3" draw:text-style-name="P12" svg:width="6.014cm" svg:height="5.864cm" svg:x="14.086cm" svg:y="5.505cm"><draw:image xlink:href="Pictures/1000000000000209000001FB5F3F385FBFFF923B.jpg" xlink:type="simple" xlink:show="embed" xlink:actuate="onLoad" draw:mime-type="image/jpeg"><text:p/></draw:image></draw:frame></draw:g></text:p>
      <text:p text:style-name="P4"><text:span text:style-name="T1">TP KABELY<text:tab/></text:span><text:span text:style-name="T2">(měděná kabeláž)</text:span><text:span text:style-name="T1"/></text:p>
      <text:p text:style-name="P5"><text:span text:style-name="T2"><text:s text:c="5"/>(Twisted Pair – kroucená dvojlinka)</text:span><text:span text:style-name="T2"/></text:p>
      <text:p text:style-name="P5"><text:span text:style-name="T2">- V České republice se většinou využívá verze B</text:span><text:span text:style-name="T2"/></text:p>
      <text:p text:style-name="P5"><text:span text:style-name="T2">- Pár 1,2 a 3,6 dokáže přenést data maximální rychlostí 100Mb/s</text:span><text:span text:style-name="T2"/></text:p>
      <text:p text:style-name="P5"><text:span text:style-name="T2">- Aktivní prvky mají </text:span><text:span text:style-name="T6">MDI-X</text:span><text:span text:style-name="T2"> (media exchange) – i když jsou špatně zapojené dráty, prvek je sám prohodí (softwarově)</text:span><text:span text:style-name="T2"/></text:p>
      <text:p text:style-name="P5"><text:span text:style-name="T2">- Symetrické vedení, není spojeno se zemí ani kostrou, Vzájemné překroucení ruší indukované rušivé signály</text:span><text:span text:style-name="T2"/></text:p>
      <text:p text:style-name="P5"><text:span text:style-name="T2">Normalizace (standardy) – TIA/EIA <text:tab/>568A/568B</text:span><text:span text:style-name="T2"/></text:p>
      <text:p text:style-name="P5"><draw:custom-shape text:anchor-type="char" draw:z-index="2" draw:name="Textové pole 2" draw:style-name="gr1" draw:text-style-name="P12" svg:width="9.335cm" svg:height="3.426cm" svg:x="10.135cm" svg:y="0.4cm"><text:p text:style-name="P1"><text:span text:style-name="T2">Pro křížený Gigabitový ethernet je nutné prohodit všechny páry a ne jenom dva ( A-B vymění jen dva páry)</text:span><text:span text:style-name="T2"/></text:p><text:p text:style-name="P1"><text:span text:style-name="T5">Přímý a křížený kabel</text:span><text:span text:style-name="T5"/></text:p><text:p text:style-name="P1"><text:span text:style-name="T2">- Pro spojení dvou st</text:span><text:bookmark text:name="_GoBack"/><text:span text:style-name="T2">ejných zařízení se použije křížený kabel</text:span><text:span text:style-name="T2"/></text:p><text:p text:style-name="P1"><text:span text:style-name="T2"><text:s/>(Zařízení pracují na stejných vrstvách ISO/OSI)</text:span><text:span text:style-name="T2"/></text:p><text:p text:style-name="P1"><text:span text:style-name="T2">- Zatímco pro spojení dvou odlišných zařízení přímý kabel.</text:span><text:span text:style-name="T2"/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">90 + 10 metrů (od zásuvky k PC, od Patch P. Ke Switchi)</text:span><text:span text:style-name="T2"/></text:p>
      <text:p text:style-name="P5"><text:span text:style-name="T6">Dělení (podle konstrukce)</text:span><text:span text:style-name="T6"/></text:p>
      <text:p text:style-name="P5"><text:span text:style-name="T2">Žíla, drát – pro nepřístupné instalace do zdí</text:span><text:span text:style-name="T2"/></text:p>
      <text:p text:style-name="P5"><text:span text:style-name="T2">Sypane lanko, nebo jen lanko (licna)</text:span><text:span text:style-name="T2"/></text:p>
      <text:p text:style-name="P11"/>
      <text:p text:style-name="P5"><text:span text:style-name="T6">Typy TP kabelů</text:span><text:span text:style-name="T2"/></text:p>
      <text:list text:style-name="WWNum7">
        <text:list-item>
          <text:p text:style-name="P7"><text:span text:style-name="T2">UTP kabel (Unshielded Twisted Pair)</text:span><text:span text:style-name="T2"/></text:p>
          <text:list>
            <text:list-item>
              <text:p text:style-name="P8"><text:span text:style-name="T2">UTP nestíněný pár, nestíněný kabel</text:span><text:span text:style-name="T2"/></text:p>
            </text:list-item>
            <text:list-item>
              <text:p text:style-name="P8"><text:span text:style-name="T2">S/UTP nestíněný pár, stíněný kabel<text:tab/><text:tab/><text:tab/><text:tab/>S - síťka</text:span><text:span text:style-name="T2"/></text:p>
            </text:list-item>
            <text:list-item>
              <text:p text:style-name="P8"><text:span text:style-name="T2">F/UTP nestíněný pár, kabel stíněný metalickou folíí<text:tab/><text:tab/>F – fólie</text:span><text:span text:style-name="T2"/></text:p>
            </text:list-item>
          </text:list>
        </text:list-item>
        <text:list-item>
          <text:p text:style-name="P7"><text:span text:style-name="T2">STP kabel (Shielded Twisted Pair)</text:span><text:span text:style-name="T2"/></text:p>
          <text:list>
            <text:list-item>
              <text:p text:style-name="P8"><text:span text:style-name="T2">STP stíněný pár, nestíněný kabel</text:span><text:span text:style-name="T2"/></text:p>
            </text:list-item>
            <text:list-item>
              <text:p text:style-name="P8"><text:span text:style-name="T2">S/STP stíněný pár, stíněný kabel<text:tab/><text:tab/><text:tab/><text:tab/>S - síťka</text:span><text:span text:style-name="T2"/></text:p>
            </text:list-item>
            <text:list-item>
              <text:p text:style-name="P8"><text:span text:style-name="T2">F/STP stíněný pár, kabel stíněný metalickou folíí<text:tab/><text:tab/><text:tab/>F - fólie</text:span><text:span text:style-name="T2"/></text:p>
            </text:list-item>
          </text:list>
        </text:list-item>
        <text:list-item>
          <text:p text:style-name="P7"><text:span text:style-name="T2">FTP kabel (Unshielded Twisted Pair)</text:span><text:span text:style-name="T2"/></text:p>
          <text:list>
            <text:list-item>
              <text:p text:style-name="P8"><text:span text:style-name="T2">FTP stíněný pár metalickou folíí, nestíněný kabel</text:span><text:span text:style-name="T2"/></text:p>
            </text:list-item>
            <text:list-item>
              <text:p text:style-name="P8"><text:span text:style-name="T2">S/FTP stíněný pár metalickou folíí, stíněný kabel síťkou<text:tab/><text:tab/>S - síťka</text:span><text:span text:style-name="T2"/></text:p>
            </text:list-item>
            <text:list-item>
              <text:p text:style-name="P8"><text:span text:style-name="T2">F/FTP všechno stíněné metalickou folíí (nejvyšší kvalita)<text:tab/><text:tab/>F - fólie</text:span><text:span text:style-name="T2"/></text:p>
            </text:list-item>
          </text:list>
        </text:list-item>
      </text:list>
      <text:p text:style-name="P11"/>
      <text:p text:style-name="P5"><text:span text:style-name="T6">Kategorie TP kabelů</text:span><text:span text:style-name="T2"> – šířka pásma, kterou je schopen kabel přenést</text:span><text:span text:style-name="T2"/></text:p>
      <text:list text:style-name="WWNum9">
        <text:list-item>
          <text:p text:style-name="P9"><text:span text:style-name="T2">CAT 3 <text:tab/>- nepoužívá, &gt; 10Mbps</text:span><text:span text:style-name="T2"/></text:p>
        </text:list-item>
        <text:list-item>
          <text:p text:style-name="P9"><text:span text:style-name="T2">CAT 5 <text:tab/>- nepodporován, 100Mbps</text:span><text:span text:style-name="T2"/></text:p>
        </text:list-item>
        <text:list-item>
          <text:p text:style-name="P9"><text:span text:style-name="T2">CAT 5e <text:tab/>- </text:span><text:span text:style-name="T5">minimum pro současnou kabeláž</text:span><text:span text:style-name="T2">, 1 Gbps Ethernet</text:span><text:span text:style-name="T2"/></text:p>
        </text:list-item>
        <text:list-item>
          <text:p text:style-name="P9"><text:span text:style-name="T2">CAT 6 <text:tab/>- plně zvládá 1 Gbps Ethernet, do 55metrů i 10Gbps Ethernet</text:span><text:span text:style-name="T2"/></text:p>
        </text:list-item>
        <text:list-item>
          <text:p text:style-name="P9"><text:span text:style-name="T2">CAT 6a <text:tab/>- plná délka 100m pro 10Gbps Ethernet</text:span><text:span text:style-name="T2"/></text:p>
        </text:list-item>
        <text:list-item>
          <text:p text:style-name="P9"><text:span text:style-name="T2">CAT 7<text:tab/>- typ S/FTP, nejvhodnější pro 10 Gbps</text:span><text:span text:style-name="T2"/></text:p>
        </text:list-item>
      </text:list>
      <text:p text:style-name="P11"/>
      <text:p text:style-name="P5"><text:span text:style-name="T6">Diagnostika služeb<text:tab/></text:span><text:span text:style-name="T2">např. </text:span><text:span text:style-name="T4">traceroute</text:span><text:span text:style-name="T2">, </text:span><text:span text:style-name="T4">ping</text:span><text:span text:style-name="T2">, místo telnetu se používá </text:span><text:span text:style-name="T4">SSH</text:span><text:span text:style-name="T2"> (port 22) – šifrovaná komunikace</text:span><text:span text:style-name="T6"/></text:p>
      <text:p text:style-name="P5"><text:span text:style-name="T2">Nmap – nástroj na skenování otevřených portů a služeb, které na nich běží, OS,<text:tab/></text:span><text:span text:style-name="T9">nmap <text:tab/>192.168.0.8</text:span><text:span text:style-name="T9"/></text:p>
      <text:p text:style-name="P5"><text:soft-page-break/><text:span text:style-name="T2">Telnet - <text:s/>slouží k navázání spojení s jiným počítačem, spojení je nešifrované (port 23)<text:tab/></text:span><text:span text:style-name="T9">telnet adresa_počítače</text:span><text:span text:style-name="T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6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loext:linked-style-name="Nadpis_20_1_20_Char" style:default-outline-level="1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loext:linked-style-name="Nadpis_20_2_20_Char" style:default-outline-level="2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Nadpis_20_3_20_Char" style:default-outline-level="3" style:list-style-name="" style:class="text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Standard" loext:linked-style-name="Zápat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loext:linked-style-name="Text_20_vysvětlivek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caption" style:family="paragraph" style:parent-style-name="Standard" style:next-style-name="Standard">
      <style:paragraph-properties fo:margin-top="0cm" fo:margin-bottom="0.353cm" style:contextual-spacing="false" fo:line-height="100%"/>
      <style:text-properties fo:color="#44546a" loext:opacity="100%" fo:font-size="9pt" fo:font-style="italic" style:font-size-asian="9pt" style:font-style-asian="italic" style:font-size-complex="9pt" style:font-style-complex="italic"/>
    </style:style>
    <style:style style:name="rtecenter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 loext:linked-style-name="Header"/>
    <style:style style:name="Zápatí_20_Char" style:display-name="Zápatí Char" style:family="text" style:parent-style-name="Default_20_Paragraph_20_Font" loext:linked-style-name="Footer"/>
    <style:style style:name="Nadpis_20_1_20_Char" style:display-name="Nadpis 1 Char" style:family="text" style:parent-style-name="Default_20_Paragraph_20_Font" loext:linked-style-name="Heading_20_1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Nadpis_20_2_20_Char" style:display-name="Nadpis 2 Char" style:family="text" style:parent-style-name="Default_20_Paragraph_20_Font" loext:linked-style-name="Heading_20_2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byline" style:family="text" style:parent-style-name="Default_20_Paragraph_20_Font"/>
    <style:style style:name="autho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osted-on" style:family="text" style:parent-style-name="Default_20_Paragraph_20_Font"/>
    <style:style style:name="Text_20_vysvětlivek_20_Char" style:display-name="Text vysvětlivek Char" style:family="text" style:parent-style-name="Default_20_Paragraph_20_Font" loext:linked-style-name="Endnote">
      <style:text-properties fo:font-size="10pt" style:font-size-asian="10pt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Nadpis_20_3_20_Char" style:display-name="Nadpis 3 Char" style:family="text" style:parent-style-name="Default_20_Paragraph_20_Font" loext:linked-style-name="Heading_20_3"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23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8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63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33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0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73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43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1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T1" style:family="text">
      <style:text-properties fo:font-size="7pt" style:font-size-asian="7pt" style:font-size-complex="11.5pt"/>
    </style:style>
    <style:style style:name="MT2" style:family="text">
      <style:text-properties fo:font-size="7pt" style:font-size-asian="7pt" style:font-size-complex="7pt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0.99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5. </text:span><text:span text:style-name="MT2">Strukturovaná kabeláž – princip, standardy; diagnostika služeb – nmap, telnet, kontrola běhu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artin</meta:initial-creator>
    <dc:creator>Martin</dc:creator>
    <meta:editing-cycles>721</meta:editing-cycles>
    <meta:creation-date>2021-02-18T18:27:00</meta:creation-date>
    <dc:date>2021-03-09T12:51:00</dc:date>
    <meta:editing-duration>PT14H15M</meta:editing-duration>
    <meta:generator>LibreOffice/7.5.1.2$MacOSX_X86_64 LibreOffice_project/fcbaee479e84c6cd81291587d2ee68cba099e129</meta:generator>
    <meta:document-statistic meta:table-count="0" meta:image-count="0" meta:object-count="0" meta:page-count="3" meta:paragraph-count="82" meta:word-count="1207" meta:character-count="7803" meta:non-whitespace-character-count="6656"/>
    <meta:user-defined meta:name="AppVersion">16.0000</meta:user-defined>
    <meta:template xlink:type="simple" xlink:actuate="onRequest" xlink:title="Normal.dotm" xlink:href=""/>
  </office:meta>
</office:document-meta>
</file>