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00000019F000001040966462709D610B3.jpg" manifest:media-type="image/jpeg"/>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le1" style:family="table">
      <style:table-properties style:width="13.742cm" fo:margin-top="0cm" fo:margin-bottom="0cm" table:align="center" style:writing-mode="lr-tb"/>
    </style:style>
    <style:style style:name="Table1.A" style:family="table-column">
      <style:table-column-properties style:column-width="1.48cm"/>
    </style:style>
    <style:style style:name="Table1.B" style:family="table-column">
      <style:table-column-properties style:column-width="1.295cm"/>
    </style:style>
    <style:style style:name="Table1.C" style:family="table-column">
      <style:table-column-properties style:column-width="4.466cm"/>
    </style:style>
    <style:style style:name="Table1.D" style:family="table-column">
      <style:table-column-properties style:column-width="6.5cm"/>
    </style:style>
    <style:style style:name="Table1.1" style:family="table-row">
      <style:table-row-properties fo:keep-together="auto"/>
    </style:style>
    <style:style style:name="Table1.A1" style:family="table-cell">
      <style:table-cell-properties style:vertical-align="middle" fo:padding-left="0.191cm" fo:padding-right="0.191cm" fo:padding-top="0cm" fo:padding-bottom="0cm" fo:border="none" style:writing-mode="lr-tb"/>
    </style:style>
    <style:style style:name="P1" style:family="paragraph" style:parent-style-name="Frame_20_contents">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2"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3" style:family="paragraph" style:parent-style-name="Standard">
      <style:paragraph-properties fo:margin-left="-0.25cm" fo:margin-right="-0.041cm" fo:margin-top="0.212cm" fo:margin-bottom="0cm" style:contextual-spacing="false" fo:line-height="115%" fo:text-indent="0cm" style:auto-text-indent="false"/>
    </style:style>
    <style:style style:name="P4"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5"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6" style:family="paragraph" style:parent-style-name="Standard">
      <style:paragraph-properties fo:margin-left="-0.25cm" fo:margin-right="-0.042cm" fo:margin-top="0cm" fo:margin-bottom="0cm" style:contextual-spacing="false" fo:line-height="115%" fo:text-indent="0cm" style:auto-text-indent="false">
        <style:tab-stops>
          <style:tab-stop style:position="1.752cm"/>
        </style:tab-stops>
      </style:paragraph-properties>
    </style:style>
    <style:style style:name="P7" style:family="paragraph" style:parent-style-name="Standard">
      <style:paragraph-properties fo:margin-left="0cm" fo:margin-right="-0.542cm" fo:margin-top="0cm" fo:margin-bottom="0cm" style:contextual-spacing="false" fo:line-height="115%" fo:text-indent="0cm" style:auto-text-indent="false">
        <style:tab-stops>
          <style:tab-stop style:position="1.752cm"/>
        </style:tab-stops>
      </style:paragraph-properties>
    </style:style>
    <style:style style:name="P8" style:family="paragraph" style:parent-style-name="Standard">
      <style:paragraph-properties fo:margin-left="0cm" fo:margin-right="-0.041cm" fo:margin-top="0.212cm" fo:margin-bottom="0cm" style:contextual-spacing="false" fo:line-height="115%" fo:text-indent="1.75cm" style:auto-text-indent="false">
        <style:tab-stops>
          <style:tab-stop style:position="1.752cm"/>
        </style:tab-stops>
      </style:paragraph-properties>
    </style:style>
    <style:style style:name="P9" style:family="paragraph" style:parent-style-name="Standard">
      <style:paragraph-properties fo:margin-left="0cm" fo:margin-right="-0.041cm" fo:margin-top="0.212cm" fo:margin-bottom="0cm" style:contextual-spacing="false" fo:line-height="115%" fo:text-indent="0cm" style:auto-text-indent="false"/>
    </style:style>
    <style:style style:name="P10"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color="#2e74b5" loext:opacity="100%" fo:font-size="10pt" style:font-size-asian="10pt"/>
    </style:style>
    <style:style style:name="P11" style:family="paragraph" style:parent-style-name="Standard">
      <style:paragraph-properties fo:margin-top="0cm" fo:margin-bottom="0.106cm" style:contextual-spacing="false" fo:line-height="100%" fo:text-align="end" style:justify-single-word="false" fo:orphans="2" fo:widows="2"/>
      <style:text-properties style:font-name="Calibri" fo:language="cs" fo:country="CZ" style:letter-kerning="false" style:font-name-asian="Calibri1" style:language-asian="en" style:country-asian="US" style:font-size-complex="11pt" style:language-complex="ar" style:country-complex="SA"/>
    </style:style>
    <style:style style:name="P12" style:family="paragraph" style:parent-style-name="Standard">
      <style:paragraph-properties fo:margin-top="0cm" fo:margin-bottom="0.106cm" style:contextual-spacing="false" fo:line-height="100%" fo:text-align="start" style:justify-single-word="false" fo:orphans="2" fo:widows="2"/>
      <style:text-properties style:font-name="Calibri" fo:language="cs" fo:country="CZ" style:letter-kerning="false" style:font-name-asian="Calibri1" style:language-asian="en" style:country-asian="US" style:font-size-complex="11pt" style:language-complex="ar" style:country-complex="SA"/>
    </style:style>
    <style:style style:name="P13" style:family="paragraph" style:parent-style-name="Standard">
      <style:paragraph-properties fo:margin-top="0cm" fo:margin-bottom="0.106cm" style:contextual-spacing="false" fo:line-height="100%" fo:text-align="end" style:justify-single-word="false" fo:orphans="2" fo:widows="2"/>
      <style:text-properties style:font-name="Calibri" fo:language="cs" fo:country="CZ" style:letter-kerning="false" style:font-name-asian="Calibri1" style:language-asian="en" style:country-asian="US" style:language-complex="ar" style:country-complex="SA"/>
    </style:style>
    <style:style style:name="P14" style:family="paragraph" style:parent-style-name="Standard">
      <style:paragraph-properties fo:margin-top="0cm" fo:margin-bottom="0.106cm" style:contextual-spacing="false" fo:line-height="100%" fo:text-align="end" style:justify-single-word="false" fo:orphans="2" fo:widows="2"/>
      <style:text-properties style:font-name="Calibri" fo:font-size="7pt" fo:language="cs" fo:country="CZ" fo:font-style="italic" style:letter-kerning="false" style:font-name-asian="Calibri1" style:font-size-asian="7pt" style:language-asian="en" style:country-asian="US" style:font-style-asian="italic" style:font-name-complex="Calibri1" style:font-size-complex="9pt" style:language-complex="ar" style:country-complex="SA"/>
    </style:style>
    <style:style style:name="P15" style:family="paragraph" style:parent-style-name="Standard">
      <style:paragraph-properties fo:margin-top="0cm" fo:margin-bottom="0.106cm" style:contextual-spacing="false" fo:line-height="100%" fo:text-align="start" style:justify-single-word="false" fo:orphans="2" fo:widows="2"/>
      <style:text-properties style:font-name="Calibri" fo:font-size="7pt" fo:language="cs" fo:country="CZ" style:letter-kerning="false" style:font-name-asian="Calibri1" style:font-size-asian="7pt" style:language-asian="en" style:country-asian="US" style:font-name-complex="Calibri1" style:font-size-complex="11pt" style:language-complex="ar" style:country-complex="SA"/>
    </style:style>
    <style:style style:name="P16"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17" style:family="paragraph">
      <loext:graphic-properties draw:fill="solid" draw:fill-color="#ffffff"/>
      <style:paragraph-properties fo:text-align="start"/>
      <style:text-properties fo:font-size="18pt"/>
    </style:style>
    <style:style style:name="T1" style:family="text">
      <style:text-properties fo:font-size="12pt" style:rfc-language-tag="en-150" fo:language="en" fo:font-weight="bold" style:font-size-asian="12pt" style:font-weight-asian="bold" style:font-name-complex="Calibri1"/>
    </style:style>
    <style:style style:name="T2" style:family="text">
      <style:text-properties fo:font-size="12pt" fo:font-weight="bold" style:font-size-asian="12pt" style:font-weight-asian="bold" style:font-name-complex="Calibri1"/>
    </style:style>
    <style:style style:name="T3" style:family="text">
      <style:text-properties fo:font-size="10pt" fo:font-weight="bold" style:font-size-asian="10pt" style:font-weight-asian="bold"/>
    </style:style>
    <style:style style:name="T4" style:family="text">
      <style:text-properties fo:font-size="10pt" style:font-size-asian="10pt"/>
    </style:style>
    <style:style style:name="T5" style:family="text">
      <style:text-properties fo:font-size="10pt" style:font-size-asian="10pt"/>
    </style:style>
    <style:style style:name="T6" style:family="text">
      <style:text-properties fo:font-size="10pt" fo:font-style="italic" style:font-size-asian="10pt" style:font-style-asian="italic"/>
    </style:style>
    <style:style style:name="T7" style:family="text">
      <style:text-properties fo:font-size="10pt" style:text-underline-style="solid" style:text-underline-width="auto" style:text-underline-color="font-color" style:font-size-asian="10pt"/>
    </style:style>
    <style:style style:name="T8" style:family="text">
      <style:text-properties style:font-name="Times New Roman" fo:font-size="10pt" style:rfc-language-tag="en-150" fo:language="en" style:font-size-asian="10pt"/>
    </style:style>
    <style:style style:name="T9" style:family="text">
      <style:text-properties style:font-name="Times New Roman" fo:font-size="10pt" style:font-size-asian="10pt"/>
    </style:style>
    <style:style style:name="T10" style:family="text">
      <style:text-properties style:font-name="Times New Roman" fo:font-size="12pt" style:rfc-language-tag="en-150" fo:language="en" fo:font-weight="bold" style:font-size-asian="12pt" style:font-weight-asian="bold" style:font-name-complex="Calibri1"/>
    </style:style>
    <style:style style:name="T11" style:family="text">
      <style:text-properties style:font-name="Times New Roman" style:rfc-language-tag="en-150" fo:language="en" fo:font-weight="bold" style:font-weight-asian="bold" style:font-name-complex="Calibri1"/>
    </style:style>
    <style:style style:name="T12" style:family="text">
      <style:text-properties style:font-name="Times New Roman" fo:font-size="7pt" style:rfc-language-tag="en-150" fo:language="en" style:font-size-asian="7pt" style:font-size-complex="11.5pt"/>
    </style:style>
    <style:style style:name="T13" style:family="text">
      <style:text-properties style:text-position="super 58%" fo:font-size="10pt" style:font-size-asian="10pt"/>
    </style:style>
    <style:style style:name="T14" style:family="text">
      <style:text-properties fo:color="#2e74b5" loext:opacity="100%" fo:font-size="10pt" style:font-size-asian="10pt"/>
    </style:style>
    <style:style style:name="T15" style:family="text">
      <style:text-properties fo:font-size="7pt" style:font-size-asian="7pt" style:font-name-complex="Calibri1"/>
    </style:style>
    <style:style style:name="T16" style:family="text">
      <style:text-properties fo:font-size="7pt" style:font-size-asian="7pt" style:font-size-complex="11.5pt"/>
    </style:style>
    <style:style style:name="T17" style:family="text">
      <style:text-properties fo:font-size="7pt" style:font-size-asian="7pt" style:font-size-complex="7pt"/>
    </style:style>
    <style:style style:name="T18" style:family="text">
      <style:text-properties fo:font-size="7pt" fo:font-style="italic" style:font-size-asian="7pt" style:font-style-asian="italic" style:font-name-complex="Calibri1" style:font-size-complex="9pt"/>
    </style:style>
    <style:style style:name="T19" style:family="text">
      <style:text-properties fo:color="#538135" loext:opacity="100%" fo:font-size="7pt" style:font-size-asian="7pt" style:font-name-complex="Calibri1"/>
    </style:style>
    <style:style style:name="T20" style:family="text">
      <style:text-properties style:rfc-language-tag="en-150" fo:language="en" fo:font-weight="bold" style:font-weight-asian="bold" style:font-name-complex="Calibri1"/>
    </style:style>
    <style:style style:name="fr1" style:family="graphic" style:parent-style-name="Frame">
      <style:graphic-properties fo:margin-left="0.249cm" fo:margin-right="0.249cm" fo:margin-top="0cm" fo:margin-bottom="0cm" style:vertical-pos="from-top" style:vertical-rel="paragraph" style:horizontal-pos="center" style:horizontal-rel="page-content" draw:opacity="0%" fo:padding="0cm" fo:border="none"/>
    </style:style>
    <style:style style:name="fr2"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parent-style-name="Frame">
      <style:graphic-properties draw:stroke="none" svg:stroke-width="0.026cm" draw:stroke-linejoin="miter" draw:fill="solid" draw:fill-color="#ffffff" draw:textarea-vertical-align="top" draw:auto-grow-height="false" fo:min-height="0.893cm" fo:min-width="3.932cm" fo:padding-top="0.127cm" fo:padding-bottom="0.127cm" fo:padding-left="0.254cm" fo:padding-right="0.254cm" fo:wrap-option="wrap" fo:margin-left="0.316cm" fo:margin-right="0.325cm" fo:margin-top="0.125cm" fo:margin-bottom="0.146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Transportní vrstva </text:span><text:span text:style-name="T1"/></text:p>
      <text:p text:style-name="P4"><text:span text:style-name="T3">TCP</text:span><text:span text:style-name="T4"> (Transmission Control Protocol) - spojení se navazuje a uzavírá, spolehlivé, data ve spojení jsou garantována, že budou doručena ve správném pořadí a nepoškozena, režie zvyšuje latenci, jednoduché na použití, kontrola packetů</text:span><text:span text:style-name="T4"/></text:p>
      <text:p text:style-name="P4"><text:span text:style-name="T6">Three way handshake komunikace</text:span><text:span text:style-name="T6"/></text:p>
      <text:p text:style-name="P4"><text:span text:style-name="T4"><text:tab/>Navazování:<text:tab/>1. žádost o spojení: SYN, <text:tab/><text:tab/>2. potvrzení: ACK, <text:tab/>3. zahájení provozu</text:span><text:span text:style-name="T4"/></text:p>
      <text:p text:style-name="P4"><text:span text:style-name="T4"><text:tab/>Ukončování:<text:tab/>1. žádost o ukončení spojení – FIN,<text:tab/>2. potvrzení: ACK,<text:tab/>3. ukončení<text:tab/></text:span><text:span text:style-name="T4"/></text:p>
      <text:p text:style-name="P4"><text:span text:style-name="T6">Segmentace dat na začátku a skládání v cíli podle:</text:span><text:span text:style-name="T6"/></text:p>
      <text:p text:style-name="P4"><text:span text:style-name="T4">1. sequence number: pořadí, <text:tab/>2. acknowledgment number: potvrzovací číslo, zda data došla, 3. checksum: kontrolní součet</text:span><text:span text:style-name="T4"/></text:p>
      <text:p text:style-name="P4"><text:span text:style-name="T4">- Je důležité, aby došly všechny části souboru, jinak by nebyla správně nastavená síť, webové stránky by se nezobrazovaly celé nebo by se zobrazovaly špatně, pošta by nebyla celá, nebo by byla zpřeházená.</text:span><text:span text:style-name="T4"/></text:p>
      <text:p text:style-name="P5"><text:span text:style-name="T3">UDP</text:span><text:span text:style-name="T4"> (User Datagram Protocol) – velmi rychlé (minimální latence), nespolehlivé, ztráty se neřeší, není žádná garance, že požadovaný datagram dorazil do cíle (tj. chybí Ack), složitější na implementaci aplikačních protokolů, posílá různými cestami, dělá z jednotlivých částí dat samostatné celky, které přichází zamíchané</text:span><text:span text:style-name="T8">;</text:span><text:span text:style-name="T9"> </text:span><text:span text:style-name="T4">je vhodný pro stream videa, kdy je důležité mít data co nejrychleji, i za cenu, že některé chybí</text:span><text:bookmark text:name="_GoBack"/><text:span text:style-name="T4"/></text:p>
      <text:p text:style-name="P3"><text:span text:style-name="T1">Porty</text:span><text:span text:style-name="T2"/></text:p>
      <text:p text:style-name="P4"><draw:custom-shape text:anchor-type="char" draw:z-index="0" draw:name="Text Box 2" draw:style-name="gr1" draw:text-style-name="P17" svg:width="4.439cm" svg:height="1.146cm" svg:x="13.645cm" svg:y="0.056cm"><text:p text:style-name="P1"><text:span text:style-name="T4">Čísla portů: </text:span><text:span text:style-name="T4"/></text:p><text:p text:style-name="P1"><text:span text:style-name="T4">0 – 65535<text:tab/>2</text:span><text:span text:style-name="T13">16</text:span><text:span text:style-name="T4"> = 65536</text:span><text:span text:style-name="T4"/></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 Slouží pro vytváření virtuálních okruhů mezi dvěma komunikujícími počítači</text:span><text:span text:style-name="T4"/></text:p>
      <text:p text:style-name="P4"><text:span text:style-name="T4">- Existuje konvence, domluva, co na kterém portu běží (naslouchá) – IANA.ORG</text:span><text:span text:style-name="T4"/></text:p>
      <text:p text:style-name="P4"><text:span text:style-name="T4">- Každý TCP a UDP paket obsahuje ZDROJOVÝ PORT a CÍLOVÝ PORT</text:span><text:span text:style-name="T4"/></text:p>
      <text:p text:style-name="P4"><text:span text:style-name="T4">- Soubor s porty a jejich funkcemi leží ve Windows v </text:span><text:a xlink:type="simple" xlink:href="../../../../../C:/Windows/System32/drivers/etc/services" text:style-name="Internet_20_link" text:visited-style-name="Visited_20_Internet_20_Link"><text:span text:style-name="Internet_20_link"><text:span text:style-name="T4">C:\Windows\System32\drivers\etc\services</text:span></text:span></text:a><text:span text:style-name="T14"/></text:p>
      <text:p text:style-name="P10"/>
      <text:p text:style-name="P10"><draw:frame draw:style-name="fr1" draw:name="Frame2" text:anchor-type="paragraph" svg:y="-0.009cm" svg:width="13.742cm" draw:z-index="3"><draw:text-box fo:min-height="0cm"><table:table table:name="Table1" table:style-name="Table1"><table:table-column table:style-name="Table1.A"/><table:table-column table:style-name="Table1.B"/><table:table-column table:style-name="Table1.C"/><table:table-column table:style-name="Table1.D"/><table:table-row table:style-name="Table1.1"><table:table-cell table:style-name="Table1.A1" office:value-type="string"><text:p text:style-name="P11"><text:span text:style-name="T15">FTP</text:span><text:span text:style-name="T15"/></text:p></table:table-cell><table:table-cell table:style-name="Table1.A1" office:value-type="string"><text:p text:style-name="P12"><text:span text:style-name="T19">21/tcp</text:span><text:span text:style-name="T19"/></text:p></table:table-cell><table:table-cell table:style-name="Table1.A1" office:value-type="string"><text:p text:style-name="P13"><text:span text:style-name="T18">File transfer protocol</text:span><text:span text:style-name="T18"/></text:p></table:table-cell><table:table-cell table:style-name="Table1.A1" office:value-type="string"><text:p text:style-name="P12"><text:span text:style-name="T15">Přenos souborů mezi počítači</text:span><text:span text:style-name="T15"/></text:p></table:table-cell></table:table-row><table:table-row table:style-name="Table1.1"><table:table-cell table:style-name="Table1.A1" office:value-type="string"><text:p text:style-name="P11"><text:span text:style-name="T15">SSH</text:span><text:span text:style-name="T15"/></text:p></table:table-cell><table:table-cell table:style-name="Table1.A1" office:value-type="string"><text:p text:style-name="P12"><text:span text:style-name="T19">22/tcp</text:span><text:span text:style-name="T15"/></text:p></table:table-cell><table:table-cell table:style-name="Table1.A1" office:value-type="string"><text:p text:style-name="P13"><text:span text:style-name="T18">Secure Shell</text:span><text:span text:style-name="T18"/></text:p></table:table-cell><table:table-cell table:style-name="Table1.A1" office:value-type="string"><text:p text:style-name="P12"><text:span text:style-name="T15">Komunikace mezi počítači</text:span><text:span text:style-name="T15"/></text:p></table:table-cell></table:table-row><table:table-row table:style-name="Table1.1"><table:table-cell table:style-name="Table1.A1" office:value-type="string"><text:p text:style-name="P11"><text:span text:style-name="T15">TELNET</text:span><text:span text:style-name="T15"/></text:p></table:table-cell><table:table-cell table:style-name="Table1.A1" office:value-type="string"><text:p text:style-name="P12"><text:span text:style-name="T19">23/tcp</text:span><text:span text:style-name="T15"/></text:p></table:table-cell><table:table-cell table:style-name="Table1.A1" office:value-type="string"><text:p text:style-name="P13"><text:span text:style-name="T18">Telnet</text:span><text:span text:style-name="T18"/></text:p></table:table-cell><table:table-cell table:style-name="Table1.A1" office:value-type="string"><text:p text:style-name="P12"><text:span text:style-name="T15">Komunikace mezi počítači přes textové rozhraní</text:span><text:span text:style-name="T15"/></text:p></table:table-cell></table:table-row><table:table-row table:style-name="Table1.1"><table:table-cell table:style-name="Table1.A1" office:value-type="string"><text:p text:style-name="P11"><text:span text:style-name="T15">SMTP</text:span><text:span text:style-name="T15"/></text:p></table:table-cell><table:table-cell table:style-name="Table1.A1" office:value-type="string"><text:p text:style-name="P12"><text:span text:style-name="T19">25/tcp</text:span><text:span text:style-name="T15"/></text:p></table:table-cell><table:table-cell table:style-name="Table1.A1" office:value-type="string"><text:p text:style-name="P13"><text:span text:style-name="T18">Simple mail tranfer protocol</text:span><text:span text:style-name="T18"/></text:p></table:table-cell><table:table-cell table:style-name="Table1.A1" office:value-type="string"><text:p text:style-name="P12"><text:span text:style-name="T15">Přenos zpráv elektronické pošty</text:span><text:span text:style-name="T15"/></text:p></table:table-cell></table:table-row><table:table-row table:style-name="Table1.1"><table:table-cell table:style-name="Table1.A1" office:value-type="string"><text:p text:style-name="P11"><text:span text:style-name="T15">DNS Dotaz</text:span><text:span text:style-name="T15"/></text:p></table:table-cell><table:table-cell table:style-name="Table1.A1" office:value-type="string"><text:p text:style-name="P12"><text:span text:style-name="T19">53/udp</text:span><text:span text:style-name="T15"/></text:p></table:table-cell><table:table-cell table:style-name="Table1.A1" table:number-rows-spanned="2" office:value-type="string"><text:p text:style-name="P13"><text:span text:style-name="T18">Domain name system</text:span><text:span text:style-name="T18"/></text:p></table:table-cell><table:table-cell table:style-name="Table1.A1" table:number-rows-spanned="2" office:value-type="string"><text:p text:style-name="P12"><text:span text:style-name="T15">Přenos informací (IP kontaktech)</text:span><text:span text:style-name="T15"/></text:p></table:table-cell></table:table-row><table:table-row table:style-name="Table1.1"><table:table-cell table:style-name="Table1.A1" office:value-type="string"><text:p text:style-name="P11"><text:span text:style-name="T15">DNS</text:span><text:span text:style-name="T15"/></text:p></table:table-cell><table:table-cell table:style-name="Table1.A1" office:value-type="string"><text:p text:style-name="P12"><text:span text:style-name="T19">53/tcp</text:span><text:span text:style-name="T15"/></text:p></table:table-cell><table:covered-table-cell table:style-name="Table1.A1"/><table:covered-table-cell table:style-name="Table1.A1"/></table:table-row><table:table-row table:style-name="Table1.1"><table:table-cell table:style-name="Table1.A1" office:value-type="string"><text:p text:style-name="P11"><text:span text:style-name="T15">HTTP</text:span><text:span text:style-name="T15"/></text:p></table:table-cell><table:table-cell table:style-name="Table1.A1" office:value-type="string"><text:p text:style-name="P12"><text:span text:style-name="T19">80/tcp</text:span><text:span text:style-name="T15"/></text:p></table:table-cell><table:table-cell table:style-name="Table1.A1" office:value-type="string"><text:p text:style-name="P13"><text:span text:style-name="T18">Hypertext transfer protocol</text:span><text:span text:style-name="T18"/></text:p></table:table-cell><table:table-cell table:style-name="Table1.A1" office:value-type="string"><text:p text:style-name="P12"><text:span text:style-name="T15">Přenos html/xml formátů</text:span><text:span text:style-name="T15"/></text:p></table:table-cell></table:table-row><table:table-row table:style-name="Table1.1"><table:table-cell table:style-name="Table1.A1" office:value-type="string"><text:p text:style-name="P11"><text:span text:style-name="T15">HTTPS</text:span><text:span text:style-name="T15"/></text:p></table:table-cell><table:table-cell table:style-name="Table1.A1" office:value-type="string"><text:p text:style-name="P12"><text:span text:style-name="T19">443/tcp</text:span><text:span text:style-name="T15"/></text:p></table:table-cell><table:table-cell table:style-name="Table1.A1" office:value-type="string"><text:p text:style-name="P13"><text:span text:style-name="T18">Hypertext transfer protocol secure</text:span><text:span text:style-name="T18"/></text:p></table:table-cell><table:table-cell table:style-name="Table1.A1" office:value-type="string"><text:p text:style-name="P12"><text:span text:style-name="T15">Šifrovaný přenos html/xml formátů</text:span><text:span text:style-name="T15"/></text:p></table:table-cell></table:table-row><table:table-row table:style-name="Table1.1"><table:table-cell table:style-name="Table1.A1" office:value-type="string"><text:p text:style-name="P11"><text:span text:style-name="T15">POP3</text:span><text:span text:style-name="T15"/></text:p></table:table-cell><table:table-cell table:style-name="Table1.A1" office:value-type="string"><text:p text:style-name="P12"><text:span text:style-name="T19">110/tcp</text:span><text:span text:style-name="T15"/></text:p></table:table-cell><table:table-cell table:style-name="Table1.A1" office:value-type="string"><text:p text:style-name="P13"><text:span text:style-name="T18">Post office protocol</text:span><text:span text:style-name="T18"/></text:p></table:table-cell><table:table-cell table:style-name="Table1.A1" office:value-type="string"><text:p text:style-name="P12"><text:span text:style-name="T15">Stahování emailových zpráv ze serveru</text:span><text:span text:style-name="T15"/></text:p></table:table-cell></table:table-row><table:table-row table:style-name="Table1.1"><table:table-cell table:style-name="Table1.A1" office:value-type="string"><text:p text:style-name="P11"><text:span text:style-name="T15">NTP</text:span><text:span text:style-name="T15"/></text:p></table:table-cell><table:table-cell table:style-name="Table1.A1" office:value-type="string"><text:p text:style-name="P12"><text:span text:style-name="T19">123/udp</text:span><text:span text:style-name="T15"/></text:p></table:table-cell><table:table-cell table:style-name="Table1.A1" office:value-type="string"><text:p text:style-name="P13"><text:span text:style-name="T18">Network time protocol</text:span><text:span text:style-name="T18"/></text:p></table:table-cell><table:table-cell table:style-name="Table1.A1" office:value-type="string"><text:p text:style-name="P12"><text:span text:style-name="T15">Synchronizace vnitřích hodin počítače</text:span><text:span text:style-name="T15"/></text:p></table:table-cell></table:table-row><table:table-row table:style-name="Table1.1"><table:table-cell table:style-name="Table1.A1" office:value-type="string"><text:p text:style-name="P11"><text:span text:style-name="T15">IMAP</text:span><text:span text:style-name="T15"/></text:p></table:table-cell><table:table-cell table:style-name="Table1.A1" office:value-type="string"><text:p text:style-name="P12"><text:span text:style-name="T19">143/tcp</text:span><text:span text:style-name="T15"/></text:p></table:table-cell><table:table-cell table:style-name="Table1.A1" office:value-type="string"><text:p text:style-name="P13"><text:span text:style-name="T18">Internet message access protocol</text:span><text:span text:style-name="T18"/></text:p></table:table-cell><table:table-cell table:style-name="Table1.A1" office:value-type="string"><text:p text:style-name="P12"><text:span text:style-name="T15">Vzdálený přístup k emailové schránce na serveru</text:span><text:span text:style-name="T15"/></text:p></table:table-cell></table:table-row><table:table-row table:style-name="Table1.1"><table:table-cell table:style-name="Table1.A1" office:value-type="string"><text:p text:style-name="P11"><text:span text:style-name="T15">SMB</text:span><text:span text:style-name="T15"/></text:p></table:table-cell><table:table-cell table:style-name="Table1.A1" office:value-type="string"><text:p text:style-name="P12"><text:span text:style-name="T19">445/tcp</text:span><text:span text:style-name="T15"/></text:p></table:table-cell><table:table-cell table:style-name="Table1.A1" office:value-type="string"><text:p text:style-name="P13"><text:span text:style-name="T18">Server message block</text:span><text:span text:style-name="T18"/></text:p></table:table-cell><table:table-cell table:style-name="Table1.A1" office:value-type="string"><text:p text:style-name="P12"><text:span text:style-name="T15">Sdílený přístup k souborům, tiskárnám, portům</text:span><text:span text:style-name="T15"/></text:p></table:table-cell></table:table-row><table:table-row table:style-name="Table1.1"><table:table-cell table:style-name="Table1.A1" office:value-type="string"><text:p text:style-name="P11"><text:span text:style-name="T15">SMTPS</text:span><text:span text:style-name="T15"/></text:p></table:table-cell><table:table-cell table:style-name="Table1.A1" office:value-type="string"><text:p text:style-name="P12"><text:span text:style-name="T19">465/tcp</text:span><text:span text:style-name="T15"/></text:p></table:table-cell><table:table-cell table:style-name="Table1.A1" office:value-type="string"><text:p text:style-name="P13"><text:span text:style-name="T18">Simple mail tranfer protocol secure</text:span><text:span text:style-name="T18"/></text:p></table:table-cell><table:table-cell table:style-name="Table1.A1" office:value-type="string"><text:p text:style-name="P12"><text:span text:style-name="T15">Šifrovaný přenos zpráv elektronické pošty</text:span><text:span text:style-name="T15"/></text:p></table:table-cell></table:table-row><table:table-row table:style-name="Table1.1"><table:table-cell table:style-name="Table1.A1" office:value-type="string"><text:p text:style-name="P11"><text:span text:style-name="T15">IMAPS</text:span><text:span text:style-name="T15"/></text:p></table:table-cell><table:table-cell table:style-name="Table1.A1" office:value-type="string"><text:p text:style-name="P12"><text:span text:style-name="T19">993/tcp</text:span><text:span text:style-name="T15"/></text:p></table:table-cell><table:table-cell table:style-name="Table1.A1" office:value-type="string"><text:p text:style-name="P13"><text:span text:style-name="T18">Internet message access protocol secure</text:span><text:span text:style-name="T18"/></text:p></table:table-cell><table:table-cell table:style-name="Table1.A1" office:value-type="string"><text:p text:style-name="P12"><text:span text:style-name="T15">Vzdálený přístup k emailové schránce na serveru, šifrovaný</text:span><text:span text:style-name="T15"/></text:p></table:table-cell></table:table-row><table:table-row table:style-name="Table1.1"><table:table-cell table:style-name="Table1.A1" office:value-type="string"><text:p text:style-name="P11"><text:span text:style-name="T15">POP3S</text:span><text:span text:style-name="T15"/></text:p></table:table-cell><table:table-cell table:style-name="Table1.A1" office:value-type="string"><text:p text:style-name="P12"><text:span text:style-name="T19">995/tcp</text:span><text:span text:style-name="T15"/></text:p></table:table-cell><table:table-cell table:style-name="Table1.A1" office:value-type="string"><text:p text:style-name="P13"><text:span text:style-name="T18">Post office protocol secure</text:span><text:span text:style-name="T18"/></text:p></table:table-cell><table:table-cell table:style-name="Table1.A1" office:value-type="string"><text:p text:style-name="P12"><text:span text:style-name="T15">Stahování emailových zpráv ze serveru, šifrovaně</text:span><text:span text:style-name="T15"/></text:p></table:table-cell></table:table-row><table:table-row table:style-name="Table1.1"><table:table-cell table:style-name="Table1.A1" office:value-type="string"><text:p text:style-name="P11"><text:span text:style-name="T15">RDP</text:span><text:span text:style-name="T15"/></text:p></table:table-cell><table:table-cell table:style-name="Table1.A1" office:value-type="string"><text:p text:style-name="P12"><text:span text:style-name="T19">3389/tcp</text:span><text:span text:style-name="T15"/></text:p></table:table-cell><table:table-cell table:style-name="Table1.A1" office:value-type="string"><text:p text:style-name="P13"><text:span text:style-name="T18">Remote desktop protocol</text:span><text:span text:style-name="T18"/></text:p></table:table-cell><table:table-cell table:style-name="Table1.A1" office:value-type="string"><text:p text:style-name="P12"><text:span text:style-name="T15">Ovládání vzdáleného klienta skrze grafické rozhraní</text:span><text:span text:style-name="T15"/></text:p></table:table-cell></table:table-row></table:table></draw:text-box></draw:frame></text:p>
      <text:p text:style-name="P10"/>
      <text:p text:style-name="P10"/>
      <text:p text:style-name="P10"/>
      <text:p text:style-name="P10"/>
      <text:p text:style-name="P10"/>
      <text:p text:style-name="P10"/>
      <text:p text:style-name="P10"/>
      <text:p text:style-name="P10"/>
      <text:p text:style-name="P16"/>
      <text:p text:style-name="P16"/>
      <text:p text:style-name="P16"/>
      <text:p text:style-name="P16"/>
      <text:p text:style-name="P16"/>
      <text:p text:style-name="P6"><text:span text:style-name="T1">HTTP (Hypertext Transfer Protocol)</text:span><text:span text:style-name="T4"><text:tab/>TCP protokol, číslo portu je 80</text:span><text:span text:style-name="T4"/></text:p>
      <text:p text:style-name="P4"><text:span text:style-name="T4">Nejpoužívanější internetový protokol sloužící k přenosu hypertextových dokumentů ve formátu HTML.</text:span><text:span text:style-name="T4"/></text:p>
      <text:p text:style-name="P4"><text:span text:style-name="T4">Přenáší obsah stránek (text, tabulky, obrázky, vzhled).</text:span><text:span text:style-name="T4"/></text:p>
      <text:p text:style-name="P4"><text:span text:style-name="T4">Uživatel odešle dotaz na požadovaný HTML dokument a požadavky. Server následně pošle odpověď.</text:span><text:span text:style-name="T4"/></text:p>
      <text:p text:style-name="P4"><text:span text:style-name="T4">Pokud byl nalezen: dojde k jeho otevření. Pokud nebyl nalezen: je navrácena chybová hláška.</text:span><text:span text:style-name="T4"/></text:p>
      <text:p text:style-name="P4"><text:span text:style-name="T4">Verze s šifrovaným provozem (SSL/TSL) a číslem portu 443 je nazývá HTTPS (secure).</text:span><text:span text:style-name="T4"/></text:p>
      <text:p text:style-name="P6"><text:span text:style-name="T1">FTP (File Transport Protocol)</text:span><text:span text:style-name="T2"> <text:tab/><text:tab/></text:span><text:span text:style-name="T4">TCP protokol, čísla portu jsou 20 (přenos souborů) a 21 (řízení a přenos příkazů).</text:span><text:span text:style-name="T2"/></text:p>
      <text:p text:style-name="P4"><text:span text:style-name="T4">Slouží k přenosu souborů mezi počítači přes počítačovou síť.</text:span><text:span text:style-name="T4"/></text:p>
      <text:p text:style-name="P4"><text:span text:style-name="T4">Je podporovaný webovými prohlížeči a programy přímo určenými pro přenos souborů (FileZilla).</text:span><text:span text:style-name="T4"/></text:p>
      <text:p text:style-name="P4"><text:span text:style-name="T4">Umožňuje řízení přístupu (login), má dva způsoby přenosu (binární a znakový formát).</text:span><text:span text:style-name="T4"/></text:p>
      <text:p text:style-name="P4"><text:span text:style-name="T4">Funguje na principu klient -server (FTP server poskytuje data pro ostatní počítače), uživatelé odesílají příkazy a podle nich se vykonávají operace (mazání, přesouvání, stahování atd.) Verze s šifrovaným provozem (SSL/TSL) se nazývá FTPS.</text:span><text:span text:style-name="T4"/></text:p>
      <text:p text:style-name="P4"><text:span text:style-name="T4">TFTP je Trivial verze, je to základní verze, využívá UDP protokol a slouží k přenosům konfiguračních souborů.</text:span><text:span text:style-name="T4"/></text:p>
      <text:p text:style-name="P6"><text:span text:style-name="T1">DNS (Domain Name Server)<text:tab/><text:tab/></text:span><text:span text:style-name="T4">TCP/UDP protokol, číslo portu je 53</text:span><text:span text:style-name="T10"/></text:p>
      <text:p text:style-name="P4"><text:span text:style-name="T4">Slouží k převodu doménových jmen na IP adresy přes webový prohlížeč.</text:span><text:span text:style-name="T4"/></text:p>
      <text:p text:style-name="P4"><text:span text:style-name="T4">DNS server má hierarchicky řazenou databázi domén, ty se skládají z domén nejvyššího řádu (.com) atd.</text:span><text:span text:style-name="T4"/></text:p>
      <text:p text:style-name="P4"><text:span text:style-name="T4">Autoritativní server: sdružuje všechny domény (servery webhostingů).</text:span><text:span text:style-name="T4"/></text:p>
      <text:p text:style-name="P4"><text:soft-page-break/><text:span text:style-name="T4">Rekurzivní server: slouží pro uživatele (počítače) k získávání jmen.</text:span><text:span text:style-name="T4"/></text:p>
      <text:p text:style-name="P6"><text:span text:style-name="T1">SMTP (Simple Mail Transfer Protocol)</text:span><text:span text:style-name="T10"><text:tab/></text:span><text:span text:style-name="T4">TCP protokol, číslo portu 25</text:span><text:span text:style-name="T10"/></text:p>
      <text:p text:style-name="P4"><text:span text:style-name="T4">Internetový protokol sloužící k přenosu elektronické pošty a k jejímu doručení pomocí přímého spojení odesílatele a adresáta.</text:span><text:span text:style-name="T4"/></text:p>
      <text:p text:style-name="P4"><text:span text:style-name="T4">MUA (Mail User Agent): klient zajišťující odesílání zpráv.</text:span><text:span text:style-name="T4"/></text:p>
      <text:p text:style-name="P4"><text:span text:style-name="T4">MTA (Mail Transfer Agent): server zajišťující doručení zpráv adresátovi, spolupráce s DNS protokolem. Lze určit, od koho email dojde a od koho ne, kvůli ochraně proti spamu.</text:span><text:span text:style-name="T4"/></text:p>
      <text:p text:style-name="P4"><text:span text:style-name="T4">MDA (Mail Delivery Agent): umisťuje emaily do schránek.</text:span><text:span text:style-name="T4"/></text:p>
      <text:p text:style-name="P6"><text:span text:style-name="T1">POP (Post Office Protocol)</text:span><text:span text:style-name="T10"><text:tab/></text:span><text:span text:style-name="T4">TCP protokol, čísla portu 109 (POP2) a 110 (POP3)</text:span><text:span text:style-name="T4"/></text:p>
      <text:p text:style-name="P4"><text:span text:style-name="T4">Slouží ke stahování emailových zpráv ze vzdáleného serveru na klienta: dnes verze POP3.</text:span><text:span text:style-name="T4"/></text:p>
      <text:p text:style-name="P4"><text:span text:style-name="T4">Ze serveru se stáhnou hromadně všechny zprávy (i ty nežádoucí), existují e-mailoví klienti </text:span><text:span text:style-name="T4"/></text:p>
      <text:p text:style-name="P6"><text:span text:style-name="T1">IMAP (Internet Message Access Protocol)</text:span><text:span text:style-name="T10"><text:tab/></text:span><text:span text:style-name="T4">TCP protokol, číslo portu 143</text:span><text:span text:style-name="T10"/></text:p>
      <text:p text:style-name="P4"><text:span text:style-name="T4">Slouží ke vzdálenému přístupu k emailové schránce přes klienta, dnes verze IMAP4.</text:span><text:span text:style-name="T4"/></text:p>
      <text:p text:style-name="P4"><text:span text:style-name="T4">Na rozdíl od POP3 umožňuje pokročilou práci se schránkou, například práce se složkami a přesouvání zpráv, práce v offline režimu, vyhledávání ve zprávách, zjistit, jestli byly zprávy přečtené atd.</text:span><text:span text:style-name="T4"/></text:p>
      <text:p text:style-name="P4"><text:span text:style-name="T4">Nevýhodou je jeho komplikovanost (v porovnání s POP3)</text:span><text:span text:style-name="T4"/></text:p>
      <text:p text:style-name="P4"><text:span text:style-name="T4">Stahuje jen hlavičky, podle kterých pak přistupuje k emailům.</text:span><text:span text:style-name="T4"/></text:p>
      <text:p text:style-name="P3"><text:span text:style-name="T1">DHCP (Dynamic Host Control/Configuration Protocol) </text:span><text:span text:style-name="T1"/></text:p>
      <text:p text:style-name="P7"><text:span text:style-name="T4">- UDP protokol, čísla portu jsou 67 (na straně serveru) a 68 (na straně klienta)</text:span><text:span text:style-name="T4"/></text:p>
      <text:p text:style-name="P4"><text:span text:style-name="T4">- Slouží k automatickému přidělování: IP adresu zařízení, Výchozí bránu (Gateway), Masku sítě, DNS server</text:span> </text:p>
      <text:p text:style-name="P4"><text:span text:style-name="T4">- Klient zažádá server o přiřazení IP adresy, server zaznamená, komu IP adresu určil a na jak dlouho, po uplynutí této soby ji může přiřadit někomu jinému.</text:span><text:span text:style-name="T4"/></text:p>
      <text:p text:style-name="P4"><text:span text:style-name="T4">- Má určitý rozsah adres, které může přidělit.</text:span><text:span text:style-name="T4"/></text:p>
      <text:p text:style-name="P8"><draw:frame draw:style-name="fr2" draw:name="Obrázek 2" text:anchor-type="char" svg:x="13.564cm" svg:y="-0.288cm" svg:width="5.916cm" svg:height="3.704cm" draw:z-index="2"><draw:image xlink:href="Pictures/100000000000019F000001040966462709D610B3.jpg" xlink:type="simple" xlink:show="embed" xlink:actuate="onLoad" draw:mime-type="image/jpeg"/><svg:desc>How DHCP Works - Adnan Online Class</svg:desc></draw:frame><text:span text:style-name="T3">DHCP Discover</text:span><text:span text:style-name="T3"/></text:p>
      <text:p text:style-name="P4"><text:span text:style-name="T4">Client se nejprve pokusí zjistit, jestli existuje v síti DHCP server, který by mu nabídl IP adresu. Skrze broadcast zašle tento požadavek po LAN síti.</text:span><text:span text:style-name="T4"/></text:p>
      <text:p text:style-name="P4"><text:span text:style-name="T4"><text:tab/></text:span><text:span text:style-name="T3">DHCP Offer</text:span><text:span text:style-name="T3"/></text:p>
      <text:p text:style-name="P4"><text:span text:style-name="T4">Pokud existuje DHCP server v lokální síti, získá jeho Discover zprávu a zašle mu nabídku s jeho volnou adresou, kterou bere z jeho databáze (poolu).</text:span><text:span text:style-name="T4"/></text:p>
      <text:p text:style-name="P4"><text:span text:style-name="T4">Jelikož client nemá prozatím žádnou adresu, pošle server tuto nabídku taktéž po broadcastu</text:span><text:span text:style-name="T4"/></text:p>
      <text:p text:style-name="P4"><text:span text:style-name="T4"><text:tab/></text:span><text:span text:style-name="T3">DHCP Request</text:span><text:span text:style-name="T3"/></text:p>
      <text:p text:style-name="P4"><text:span text:style-name="T4">Všechny hosti na síti obdrží jeho nabídku, ale jenom client, který poslal DHCP Discover, přijme tuto nabídku. (DHCP Discover i DHCP Offer posílá MAC adresu zájemce tzv. client ID)</text:span><text:span text:style-name="T4"/></text:p>
      <text:p text:style-name="P4"><text:span text:style-name="T4">Pokud se v síti nachází více DHCP serverů, client přijme jenom jednu nabídku a ostatní nabídky zamítne (neodpoví).</text:span><text:span text:style-name="T4"/></text:p>
      <text:p text:style-name="P4"><text:span text:style-name="T4">Client následně odpoví serveru, že si přeje tuto adresu používat.</text:span><text:span text:style-name="T4"/></text:p>
      <text:p text:style-name="P4"><text:span text:style-name="T4"><text:tab/></text:span><text:span text:style-name="T3">DHCP Ack (acknowledgment)</text:span><text:span text:style-name="T3"/></text:p>
      <text:p text:style-name="P4"><text:span text:style-name="T4">Server mu naposledy odpoví a to že obdržel jeho požadavek o užívání dané adresy.</text:span><text:span text:style-name="T4"/></text:p>
      <text:p text:style-name="P16"/>
      <text:p text:style-name="P3"><text:span text:style-name="T1">IP (Internet Protocol)</text:span><text:span text:style-name="T10"/></text:p>
      <text:p text:style-name="P4"><text:span text:style-name="T4">- Internet protokol fungující na 3. OSI vrstvě – síťové vrstvě. Zajišťuje přenos dat mezi zařízeními, aniž by musela být k sobě přímo připojena. IP adresa musí být </text:span><text:span text:style-name="T7">unikátní</text:span><text:span text:style-name="T4">. Kvůli nedostatku IP adres se zavedl překlad sítí (NAT – zařízení v jedné LAN síti vystupují na venek pod jednou adresou).</text:span><text:span text:style-name="T4"/></text:p>
      <text:p text:style-name="P9"><text:span text:style-name="T20">IP adresa</text:span><text:span text:style-name="T20"/></text:p>
      <text:p text:style-name="P4"><text:span text:style-name="T4">- Pracuje na principu binární matematiky. Binární soustava používá pouze 0 a 1. Adresa IPv4 se skládá ze čtyř hodnot oddělených tečkou. Tato adresa je tedy </text:span><text:span text:style-name="T7">32bitová</text:span><text:span text:style-name="T4"> (4x8bitů) a nabízí zhruba 4 miliardy adres. Verze 6 má velikost </text:span><text:span text:style-name="T7">128bitů</text:span><text:span text:style-name="T4"> a nabízí znatelně více adres - 34×1037. IPv4 je zobrazována </text:span><text:span text:style-name="T7">dekadicky</text:span><text:span text:style-name="T4">, zatímco IPv6 </text:span><text:span text:style-name="T7">hexadecimálně</text:span><text:span text:style-name="T4">.</text:span><text:span text:style-name="T4"/></text:p>
      <text:p text:style-name="P4"><text:span text:style-name="T4">- IP adresa má pomyslně 2 části – adresu sítě a adresu hosta/uzlu + masku. V minulosti se využívalo classfull rozřazení adres podle kterých se určoval počet hostů/uzlů vsíti. V tomto rozřazení fungují masky /8 /16 /24 a /32. Tyto třídy byly označeny písmeny A-E.</text:span><text:span text:style-name="T4"/></text:p>
      <text:p text:style-name="P9"><text:span text:style-name="T20">Adresace</text:span><text:span text:style-name="T11"/></text:p>
      <text:p text:style-name="P4"><text:span text:style-name="T4">- Adresování lze chápat jako nutnost přidělit adresu konkrétnímu zařízení v síti z důvodu jeho identifikace v síti (kolizní doméně). Pokud adresaci MAC lze chápat jako jméno a příjmení, pak adresaci IP se můžeme představit jako adresu bydliště nebo práce.</text:span><text:span text:style-name="T4"/></text:p>
      <text:p text:style-name="P4"><text:soft-page-break/><text:span text:style-name="T4">- Jedná se o protokol síťové vrstvy (třetí v ISO/OSI modelu a druhé v TCP/TP modelu). Je důležitý pro fungování počítačových sítí a celého Internetu. Poskytuje datagramovou službu „Best effort“, resp. se strašně snaží o doručení, udělá vše pro doručení, ale nezaručuje doručení jednotlivých datagramů mezi koncovými uzly (datagram se může ztratit, zpozdit, poškodit nebo dorazí opakovaně). </text:span><text:span text:style-name="T4"/></text:p>
      <text:p text:style-name="P4"><text:span text:style-name="T4">- Chceme-li zaručit doručení, resp. spolehlivost je potřeba k tomuto účelu použít služby vyšší (transportní) vrstvy, konkrétně protokolu TCP (Transmission Control Protocol), který poskytuje nad IP právě spolehlivý přenos, přičemž nespolehlivý přenos poskytuje protokol UDP (User Datagram Protocol). IP pracuje s pakety a používá se k adresování síťových rozhraní a směrování paketů v sítích. Jednoduše řečeno se síťová vrstva snaží doručit pakety a směrovat je do cílového zařízení na základě přidělené IP adresy.</text:span><text:span text:style-name="T4"/></text:p>
      <text:p text:style-name="P4"><text:span text:style-name="T4">- V současné době se v počítačových sítích a celém internetu můžeme setkat se dvěma verzemi a to starší verzí </text:span><text:span text:style-name="T3">IPv4</text:span><text:span text:style-name="T4"> a novější </text:span><text:span text:style-name="T3">IPv6</text:span><text:span text:style-name="T4">, která postupně nahrazuje stále funkční verzi IPv4.</text:span><text:span text:style-name="T4"/></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style:font-name="Times New Roman" fo:font-size="7pt" style:rfc-language-tag="en-150" fo:language="en" style:font-size-asian="7pt" style:font-size-complex="11.5pt"/>
    </style:style>
    <style:style style:name="MT2" style:family="text">
      <style:text-properties fo:font-size="7pt" style:font-size-asian="7pt" style:font-size-complex="11.5pt"/>
    </style:style>
    <style:style style:name="MT3" style:family="text">
      <style:text-properties fo:font-size="7pt" style:font-size-asian="7pt" style:font-size-complex="7pt"/>
    </style:style>
    <style:page-layout style:name="Mpm1">
      <style:page-layout-properties fo:page-width="21.001cm" fo:page-height="29.7cm" style:num-format="1" style:print-orientation="portrait" fo:margin-top="1.249cm" fo:margin-bottom="1.27cm" fo:margin-left="1.27cm" fo:margin-right="0.99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3</text:span><text:span text:style-name="MT2">. </text:span><text:span text:style-name="MT3">Standardní služby – popis, porty (ftp,ssh,telnet,smtp,ntp,http,pop3,imap,smb) DHCP – dynamické nastavování parametrů, IP protokol – popis a využití</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466</meta:editing-cycles>
    <meta:creation-date>2021-02-18T18:27:00</meta:creation-date>
    <dc:date>2021-03-06T09:37:00</dc:date>
    <meta:editing-duration>PT11H54M</meta:editing-duration>
    <meta:generator>LibreOffice/7.5.1.2$MacOSX_X86_64 LibreOffice_project/fcbaee479e84c6cd81291587d2ee68cba099e129</meta:generator>
    <meta:document-statistic meta:table-count="1" meta:image-count="1" meta:object-count="0" meta:page-count="3" meta:paragraph-count="135" meta:word-count="1370" meta:character-count="9176" meta:non-whitespace-character-count="7912"/>
    <meta:user-defined meta:name="AppVersion">16.0000</meta:user-defined>
    <meta:template xlink:type="simple" xlink:actuate="onRequest" xlink:title="Normal.dotm" xlink:href=""/>
  </office:meta>
</office:document-meta>
</file>