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34A0000019F09605D94B46D4DBF.png" manifest:media-type="image/png"/>
  <manifest:file-entry manifest:full-path="Pictures/100000010000016B000000EEE596981A27C735A7.png" manifest:media-type="image/png"/>
  <manifest:file-entry manifest:full-path="Pictures/100000000000024E000000FAE6CBFA252F3C0702.gif" manifest:media-type="image/gif"/>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automatic-styles>
    <style:style style:name="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Standard">
      <style:paragraph-properties fo:margin-left="0cm" fo:margin-right="-0.042cm" fo:margin-top="0cm" fo:margin-bottom="0cm" style:contextual-spacing="false" fo:line-height="115%" fo:text-indent="0cm" style:auto-text-indent="false">
        <style:tab-stops>
          <style:tab-stop style:position="1.501cm"/>
        </style:tab-stops>
      </style:paragraph-properties>
      <style:text-properties fo:font-size="12pt" fo:font-weight="bold" style:font-size-asian="12pt" style:font-weight-asian="bold" style:font-name-complex="Calibri1"/>
    </style:style>
    <style:style style:name="P3" style:family="paragraph" style:parent-style-name="Standard">
      <style:paragraph-properties fo:margin-left="0cm" fo:margin-right="-0.042cm" fo:margin-top="0cm" fo:margin-bottom="0cm" style:contextual-spacing="false" fo:line-height="115%" fo:text-indent="0cm" style:auto-text-indent="false">
        <style:tab-stops>
          <style:tab-stop style:position="1.501cm"/>
        </style:tab-stops>
      </style:paragraph-properties>
    </style:style>
    <style:style style:name="P4" style:family="paragraph" style:parent-style-name="Standard" style:list-style-name="WWNum24">
      <style:paragraph-properties fo:margin-left="1.27cm" fo:margin-right="-0.042cm" fo:margin-top="0cm" fo:margin-bottom="0cm" style:contextual-spacing="false" fo:line-height="115%" fo:text-indent="-0.635cm" style:auto-text-indent="false">
        <style:tab-stops>
          <style:tab-stop style:position="1.501cm"/>
        </style:tab-stops>
      </style:paragraph-properties>
    </style:style>
    <style:style style:name="P5" style:family="paragraph" style:parent-style-name="Standard">
      <style:paragraph-properties fo:margin-left="0cm" fo:margin-right="-0.041cm" fo:margin-top="0.212cm" fo:margin-bottom="0cm" style:contextual-spacing="false" fo:line-height="115%" fo:text-indent="0cm" style:auto-text-indent="false">
        <style:tab-stops>
          <style:tab-stop style:position="1.501cm"/>
        </style:tab-stops>
      </style:paragraph-properties>
    </style:style>
    <style:style style:name="P6"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7" style:family="paragraph" style:parent-style-name="Standard" style:list-style-name="WWNum23">
      <style:paragraph-properties fo:margin-left="1.27cm" fo:margin-right="-0.042cm" fo:margin-top="0cm" fo:margin-bottom="0cm" style:contextual-spacing="false" fo:line-height="115%" fo:text-indent="-0.635cm" style:auto-text-indent="false">
        <style:tab-stops>
          <style:tab-stop style:position="1.752cm"/>
        </style:tab-stops>
      </style:paragraph-properties>
    </style:style>
    <style:style style:name="P8"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9"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10" style:family="paragraph" style:parent-style-name="Standard">
      <style:text-properties fo:font-size="10pt" style:font-size-asian="10pt"/>
    </style:style>
    <style:style style:name="T1" style:family="text">
      <style:text-properties fo:font-size="12pt" fo:font-weight="bold" style:font-size-asian="12pt" style:font-weight-asian="bold" style:font-name-complex="Calibri1"/>
    </style:style>
    <style:style style:name="T2" style:family="text">
      <style:text-properties fo:font-size="12pt" fo:font-style="italic" fo:font-weight="bold" style:font-size-asian="12pt" style:font-style-asian="italic" style:font-weight-asian="bold" style:font-name-complex="Calibri1"/>
    </style:style>
    <style:style style:name="T3" style:family="text">
      <style:text-properties fo:font-size="10pt" style:font-size-asian="10pt"/>
    </style:style>
    <style:style style:name="T4" style:family="text">
      <style:text-properties fo:font-size="10pt" style:font-size-asian="10pt" style:font-name-complex="Calibri1"/>
    </style:style>
    <style:style style:name="T5" style:family="text">
      <style:text-properties fo:font-size="10pt" fo:font-style="italic" style:font-size-asian="10pt" style:font-style-asian="italic"/>
    </style:style>
    <style:style style:name="T6" style:family="text">
      <style:text-properties fo:font-size="10pt" fo:font-style="italic" style:font-size-asian="10pt" style:font-style-asian="italic" style:font-name-complex="Calibri1" style:font-style-complex="italic" style:font-weight-complex="bold"/>
    </style:style>
    <style:style style:name="T7" style:family="text">
      <style:text-properties fo:font-size="10pt" fo:font-style="italic" fo:font-weight="bold" style:font-size-asian="10pt" style:font-style-asian="italic" style:font-weight-asian="bold" style:font-style-complex="italic" style:font-weight-complex="bold"/>
    </style:style>
    <style:style style:name="T8" style:family="text">
      <style:text-properties fo:font-size="10pt" fo:font-weight="bold" style:font-size-asian="10pt" style:font-weight-asian="bold"/>
    </style:style>
    <style:style style:name="T9" style:family="text">
      <style:text-properties fo:font-size="10pt" fo:font-weight="bold" style:font-size-asian="10pt" style:font-weight-asian="bold" style:font-name-complex="Calibri1" style:font-style-complex="italic" style:font-weight-complex="bold"/>
    </style:style>
    <style:style style:name="T10" style:family="text">
      <style:text-properties fo:font-size="10pt" fo:font-weight="bold" style:font-size-asian="10pt" style:font-weight-asian="bold" style:font-name-complex="Calibri1"/>
    </style:style>
    <style:style style:name="T11" style:family="text">
      <style:text-properties fo:font-size="10pt" fo:font-weight="bold" style:font-size-asian="10pt" style:font-weight-asian="bold" style:font-style-complex="italic" style:font-weight-complex="bold"/>
    </style:style>
    <style:style style:name="T12" style:family="text">
      <style:text-properties fo:font-size="10pt" fo:font-weight="bold" style:font-size-asian="10pt" style:font-weight-asian="bold" style:font-weight-complex="bold"/>
    </style:style>
    <style:style style:name="T13" style:family="text">
      <style:text-properties fo:font-weight="bold" style:font-weight-asian="bold" style:font-weight-complex="bold"/>
    </style:style>
    <style:style style:name="T14" style:family="text">
      <style:text-properties fo:font-size="7pt" style:font-size-asian="7pt" style:font-size-complex="11.5pt"/>
    </style:style>
    <style:style style:name="T15" style:family="text">
      <style:text-properties fo:font-size="7pt" style:font-size-asian="7pt" style:font-size-complex="7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text:p text:style-name="P3"><draw:frame draw:style-name="fr2" draw:name="Obrázek 2" text:anchor-type="char" svg:x="12.199cm" svg:y="1.087cm" svg:width="7.26cm" svg:height="3.073cm" draw:z-index="1"><draw:image xlink:href="Pictures/100000000000024E000000FAE6CBFA252F3C0702.gif" xlink:type="simple" xlink:show="embed" xlink:actuate="onLoad" draw:mime-type="image/gif"/><svg:desc>Storage podle přístupu</svg:desc></draw:frame><text:span text:style-name="T4">Hlavní rozdělení diskových polí je podle </text:span><text:span text:style-name="T6">přístupu k datům</text:span><text:span text:style-name="T4"> (úložnému prostoru). Může se jednat o</text:span><text:span text:style-name="T4"/></text:p>
      <text:list text:style-name="WWNum24">
        <text:list-item>
          <text:p text:style-name="P4"><text:span text:style-name="T9">blokový přístup</text:span><text:span text:style-name="T10"> (Block Level)</text:span><text:span text:style-name="T4"> - přistupuje se přímo k médiu pomocí protokolů jako iSCSI a Fibre Channel a přenáší se datové bloky. Prostor se na serveru tváří jako lokální disk.</text:span><text:span text:style-name="T4"/></text:p>
        </text:list-item>
        <text:list-item>
          <text:p text:style-name="P4"><text:span text:style-name="T9">souborový přístup</text:span><text:span text:style-name="T10"> (File Level)</text:span><text:span text:style-name="T4"> - získávají se soubory pomocí protokolů jako NFS a CIFS/SMB. Pole tohoto typu nám nahrazuje souborový server. Prostor můžeme namapovat jako síťovou jednotku.</text:span><text:span text:style-name="T4"/></text:p>
        </text:list-item>
      </text:list>
      <text:p text:style-name="P5"><text:span text:style-name="T1">DAS <text:tab/></text:span><text:span text:style-name="T2">(Directly Attached Storage)</text:span><text:span text:style-name="T1"> <text:tab/><text:tab/></text:span><text:span text:style-name="T1"/></text:p>
      <text:p text:style-name="P6"><text:span text:style-name="T3">- Přímo připojené disky (zařízení) k počítači. Jedná se o disky, které jsou připojeny přímo k internímu nebo externímu diskovému řadiči. Tedy buď disky v počítači, nebo jednoduché diskové pole, které je připojené k počítači spojem Point to Point. V praxi se používá rozhraní SCSI, SAS nebo SATA.</text:span><text:span text:style-name="T3"/></text:p>
      <text:p text:style-name="P6"><text:span text:style-name="T3">- Serverem může být teoreticky jakýkoliv počítač, na nějž nahrajeme síťový operační systém. Víme však, že server je jádrem počítačové sítě, musí současně obsluhovat mnoho požadavků od síťových stanic, zaručit bezpečnost zde uložených dat a tak na hardware serveru </text:span><text:span text:style-name="T3"/></text:p>
      <text:p text:style-name="P3"><text:span text:style-name="T1">NAS<text:tab/></text:span><text:span text:style-name="T2">(Network Attached Storage)</text:span><text:span text:style-name="T1"/></text:p>
      <text:p text:style-name="P6"><text:span text:style-name="T3">- Datové úložiště připojené po síti. Je reprezentováno serverem nebo speciálním hardwarem, ke kterému je připojeno diskové pole (často DAS). Data se pomocí </text:span><text:span text:style-name="T11">sdílení</text:span><text:span text:style-name="T3"> (sharing) připojují k různým počítačům. Čili pokud na jednom PC vytvoříme sdílený adresář, který na jiném počítači připojíme, využívám NAS v jeho jednoduché formě.</text:span><text:span text:style-name="T3"/></text:p>
      <text:p text:style-name="P6"><text:span text:style-name="T3">- využívá souborový přístup (jde o File-based Data Storage), je připojen do LAN sítě, pracuje přímo se soubory, takže na nich může provádět nějaké nadstandardní funkce a optimalizace</text:span><text:span text:style-name="T3"/></text:p>
      <text:p text:style-name="P6"><text:span text:style-name="T3">Při sdílení dat do sítě se využívá několik (souborově založených) protokolů. Server Message Block (SMB) – v prvních Windows (DOS), Common Internet File System (CIFS), </text:span><text:span text:style-name="T11">Network File System</text:span><text:span text:style-name="T3"> (NFS), který je dnes používán v prostředí Linuxu a dalších OS. Další možné protokoly jsou FTP, HTTP apod.</text:span><text:span text:style-name="T3"/></text:p>
      <text:p text:style-name="P3"><text:span text:style-name="T1">SAN <text:s/><text:tab/></text:span><text:span text:style-name="T2">(Storage Area Network)</text:span><text:span text:style-name="T1"/></text:p>
      <text:p text:style-name="P6"><text:span text:style-name="T3">- termín SAN neoznačuje diskové pole, ale dedikovanou sít pro přenos dat, přesto mluvíme o diskových polích typu SAN, tato pole využívají blokový přístup (jde o Block-level Data Storage), nepřipojují se do LAN (pouze kvůli správě), ale právě do oddělené SAN sítě, k serveru (klientovi) se připojuje přímo diskový prostor a tam se teprve vytváří souborový systém a pracuje se soubory</text:span><text:span text:style-name="T3"/></text:p>
      <text:p text:style-name="P6"><draw:frame draw:style-name="fr1" draw:name="Obrázek 3" text:anchor-type="char" svg:x="15.185cm" svg:y="0.482cm" svg:width="4.281cm" svg:height="2.805cm" draw:z-index="2"><draw:image xlink:href="Pictures/100000010000016B000000EEE596981A27C735A7.png" xlink:type="simple" xlink:show="embed" xlink:actuate="onLoad" draw:mime-type="image/png"/><svg:desc>Srovnání protokolů iSCSI a FCP (vrstvy a zapouzdření)</svg:desc></draw:frame><text:span text:style-name="T3">- Nejvýkonnější řešení vzdáleného připojení storage. Využívá samostatné dedikované sítě pro storage komunikaci. V praxi používáme buď </text:span><text:span text:style-name="T7">Ethernet SAN</text:span><text:span text:style-name="T3"> nebo </text:span><text:span text:style-name="T7">Fibre Channel SAN</text:span><text:span text:style-name="T3">, což nám určuje, jaká hlavní síťová technologie je použita.</text:span><text:span text:style-name="T3"/></text:p>
      <text:p text:style-name="P6"><text:span text:style-name="T3">- Používají se protokoly, které pracují přímo s diskovými bloky. Základem je </text:span><text:span text:style-name="T11">SCSI protokol</text:span><text:span text:style-name="T3"> (tím nemluvíme o SCSI rozhraní), který je zabalen pro přenos přes </text:span><text:span text:style-name="T11">Fibre Channel</text:span><text:span text:style-name="T3"> (FC) pomocí </text:span><text:span text:style-name="T12">Fibre Channel Protocol</text:span><text:span text:style-name="T3"> (FCP) nebo pro přenos přes </text:span><text:span text:style-name="T11">TCP/IP</text:span><text:span text:style-name="T3"> pomocí </text:span><text:span text:style-name="T12">Internet Small Computer System Protocol (iSCSI)</text:span><text:span text:style-name="T3">. Případně některé další protokoly jako Fibre Channel over Ethernet (FCoE), SCSI over Ethernet a další. </text:span><text:span text:style-name="T3"/></text:p>
      <text:p text:style-name="P6"><text:span text:style-name="T3">Z výše uvedeného plyne, že disk (zařízení) připojený přes SAN v systému vypadá, jako by byl přímo připojený.</text:span> <text:span text:style-name="T3"/></text:p>
      <text:p text:style-name="P3"><text:span text:style-name="T1">iSCSI <text:tab/></text:span><text:span text:style-name="T2">(Internet Small Computer System Protocol) </text:span><text:span text:style-name="T2"/></text:p>
      <text:p text:style-name="P6"><text:span text:style-name="T3">- je označení pro technologii, která zapouzdřuje SCSI komunikaci do protokolu IP. Za vznikem této technologie je snaha najít levnější alternativu k technologii blokové sítě FC (Fibre Channel). iSCSI tedy umožňuje budovat SAN (Storage Area Network) <text:s/>podobně jako s technologií <text:s/>FC – nicméně na klasické masově používané – a tedy levné – infrastruktuře IP.</text:span><text:span text:style-name="T3"/></text:p>
      <text:p text:style-name="P6"><text:span text:style-name="T3">- Stejně jako u klasického SCSI je odesílatel příkazů označován jako iniciátor (</text:span><text:span text:style-name="T8">initiator</text:span><text:span text:style-name="T3">) a jejich vykonavatel jako cíl (</text:span><text:span text:style-name="T8">target</text:span><text:span text:style-name="T3">). <text:line-break/>iSCSI iniciátor i target má také svůj identifikátor, označený jako World-Wide Unique identifier (</text:span><text:span text:style-name="T8">WWUI</text:span><text:span text:style-name="T3">).</text:span><text:span text:style-name="T3"/></text:p>
      <text:p text:style-name="P6"><text:span text:style-name="T8">Začlenění iSCSI do podnikové IP sítě přináší možnosti řešení pro ukládání a zálohování dat:</text:span><text:span text:style-name="T8"/></text:p>
      <text:list text:style-name="WWNum23">
        <text:list-item>
          <text:p text:style-name="P7"><text:span text:style-name="T3">konsolidace dat do centrálního úložiště dat (diskové pole, knihovna)</text:span><text:span text:style-name="T3"/></text:p>
        </text:list-item>
        <text:list-item>
          <text:p text:style-name="P7"><text:span text:style-name="T3">použitelnost na velké vzdálenosti (propojení IT center společností)</text:span><text:span text:style-name="T3"/></text:p>
        </text:list-item>
        <text:list-item>
          <text:p text:style-name="P7"><text:span text:style-name="T3">různé možnosti topologií – pouze vyhrazená síť pro ukládání dat, využití internetu, aj.</text:span><text:span text:style-name="T3"/></text:p>
        </text:list-item>
        <text:list-item>
          <text:p text:style-name="P7"><text:span text:style-name="T3">finanční úspory oproti SAN (Storage Area Network) vybudovaných na Fiber Channel</text:span><text:span text:style-name="T3"/></text:p>
        </text:list-item>
      </text:list>
      <text:p text:style-name="P6"><text:span text:style-name="T3">- Když porovnáme technologii Fiber Channel oproti iSCSI dostaneme se k následujícímu závěru. U klasických FC (Fiber Channel) SAN struktur jsou použity specializované FC switche a dochází k důslednému oddělení LAN a SAN, přičemž LAN je založena (10/100 Mbit, 1 Gbit, 10Gbit) a SAN na FC technologii (1 Gbit, 2 Gbit a 4Gbit). Oproti tomu v iSCSI struktuře jsou buďto použity běžné síťové karty (NIC) u kterých jsou použity tzv. iSCSI softwarové ovladače. Toto řešení však není moc vhodné z důvodu velkého zatížení procesoru serveru nebo případně iSCSI HBA (Adaptec, Qlogic, aj.) jejichž cena se však přibližuje ceně standartního Fiber Channel HBA.</text:span><text:span text:style-name="T3"/></text:p>
      <text:p text:style-name="P6"><text:soft-page-break/><text:span text:style-name="T3">- Ze srovnání tedy plyne, že iSCSI SAN můžeme budovat z relativně běžných komponent, kdežto pro FC SAN potřebujeme (speciální) kabeláž a určitě speciální aktivní síťové prvky. Ještě složitější je situace, kdy se SAN síť nebuduje pouze v rámci lokality (LAN), ale roztahuje se přes více datových center (WAN). Pro iSCSI můžeme teoreticky využít i Internet, i když musí být zajištěny určité požadavky na kvalitu spojení a bezpečnost. Pro FC SAN potřebujeme speciální spoje datových center.</text:span><text:span text:style-name="T3"/></text:p>
      <text:p text:style-name="P6"><text:span text:style-name="T12">HBA -</text:span><text:span text:style-name="T3"> </text:span><text:span text:style-name="T7">Host Bus Adapter</text:span><text:span text:style-name="T3"> - obdoba síťové karty. Komponenta, která připojuje zařízení do SAN sítě</text:span><text:span text:style-name="T3"/></text:p>
      <text:p text:style-name="P6"><text:span text:style-name="T12">LUN - </text:span><text:span text:style-name="T7">Logical Unit Number</text:span><text:span text:style-name="T3"> - reprezentuje individuálně adresovatelné logické zařízení (jednotku). Je to číslo pro identifikaci svazku, Zjednodušeně se říká, že LUN je logický disk. Když serveru přiřadíme více svazků (Volume), tak každý má jiné číslo LUN</text:span><text:span text:style-name="T3"/></text:p>
      <text:p text:style-name="P9"><draw:frame draw:style-name="fr1" draw:name="Obrázek 1" text:anchor-type="char" svg:x="1.508cm" svg:y="0.169cm" svg:width="14.102cm" svg:height="6.944cm" draw:z-index="0"><draw:image xlink:href="Pictures/100000000000034A0000019F09605D94B46D4DBF.png" xlink:type="simple" xlink:show="embed" xlink:actuate="onLoad" draw:mime-type="image/png"/><svg:desc>Schéma počítačové sítě, kde je použita LAN i SAN</svg:desc></draw:frame></text:p>
      <text:p text:style-name="P9"/>
      <text:p text:style-name="P9"/>
      <text:p text:style-name="P9"/>
      <text:p text:style-name="P9"/>
      <text:p text:style-name="P10"/>
      <text:p text:style-name="P10"/>
      <text:p text:style-name="P10"/>
      <text:p text:style-name="P10"/>
      <text:p text:style-name="P10"/>
      <text:p text:style-name="P10"/>
      <text:p text:style-name="P10"><text:bookmark text:name="_GoBack"/></text:p>
      <text:p text:style-name="P6"><text:span text:style-name="T13">Koncová stanice v malé LAN</text:span><text:span text:style-name="T13"/></text:p>
      <text:p text:style-name="P8"><text:span text:style-name="T3">Vlastní disk s nainstalovaným operačním systémem a aplikacemi. Dále záleží jestli by se jednalo o školu/firmu s ADDS. Jestli mají být data dostupná i zvenčí atd..</text:span><text:span text:style-name="T3"/></text:p>
      <text:p text:style-name="P8"><text:span text:style-name="T8">Bezpečnost dat</text:span><text:span text:style-name="T3"> – data chráněny proti hardwarové chybě (RAID), hackerskému útoku (zašifrování dat) – je nutné dělat si zálohy na jiné úložiště, ze kterých je možné v případě zašifrování, data zpátky obnovit (s nějakým chybějícím časovým úsekem – ztráty)</text:span><text:span text:style-name="T3"/></text:p>
      <text:p text:style-name="P8"><text:span text:style-name="T8">NAS </text:span><text:span text:style-name="T5">– </text:span><text:span text:style-name="T3">v praxi je lepší koupit NASko bez disků a osadit místa disky od různých výrobců. Když se posere disk, je naděje, že ten druhý se neposere o dvě hodiny později. A asi by bylo chytré, kdyby ty disky nebyly příliš jiné svými vlastnostmi. Tedy například, aby jeden neměl velké sektory a druhý malé, i když u těch velkých disku to snad nehrozí.</text:span><text:span text:style-name="T3"/></text:p>
      <text:p text:style-name="P8"><text:span text:style-name="T3">Např: Koupené NAS s odladěným softwarem, síťovou rychlostí kolem 100MB/s, procesorem na realtime encodování videa ve 4k, má kupu aplikací mimo jiné i na spravování fotek a s příkonem 8W. . Navíc si to hraje na úložiště typu Dropbox, které je automaticky dostupné za hranicemi zaNATované domácí sítě. Záloha do Amazonu byla na pár kliků.</text:span><text:span text:style-name="T5"/></text:p>
      <text:p text:style-name="P8"><text:span text:style-name="T3">Oproti tomu normální server – výkon větší než je potřebný, každou hodinu spotřebuje pětkrát více proudu, složitá instalace – časová náročnost, vysoká cena.</text:span><text:span text:style-name="T3"/></text:p>
      <text:p text:style-name="P9"/>
      <text:p text:style-name="P6"/>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 style:display-name="Heading 5" style:family="paragraph" style:parent-style-name="Standard" style:next-style-name="Standard" loext:linked-style-name="Nadpis_20_5_20_Char" style:default-outline-level="5"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bodytex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cizojazyc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mw-headline" style:family="text" style:parent-style-name="Default_20_Paragraph_20_Font"/>
    <style:style style:name="Nadpis_20_5_20_Char" style:display-name="Nadpis 5 Char" style:family="text" style:parent-style-name="Default_20_Paragraph_20_Font" loext:linked-style-name="Heading_20_5">
      <style:text-properties fo:color="#2e74b5" loext:opacity="1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complex="Courier New" style:font-family-complex="'Courier New'"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text-properties style:font-name-complex="Courier New" style:font-family-complex="'Courier New'" style:font-family-generic-complex="system" style:font-pitch-complex="variable"/>
    </style:style>
    <style:style style:name="ListLabel_20_182" style:display-name="ListLabel 182" style:family="text">
      <style:text-properties style:font-name-complex="Courier New"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text-properties fo:font-size="10pt" style:font-size-asian="10pt"/>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style:style style:name="ListLabel_20_199" style:display-name="ListLabel 199" style:family="text">
      <style:text-properties fo:font-size="10pt" style:font-size-asian="10pt"/>
    </style:style>
    <style:style style:name="ListLabel_20_200" style:display-name="ListLabel 200" style:family="text">
      <style:text-properties fo:font-size="10pt" style:font-size-asian="10pt"/>
    </style:style>
    <style:style style:name="ListLabel_20_201" style:display-name="ListLabel 201" style:family="text">
      <style:text-properties fo:font-size="10pt" style:font-size-asian="10pt"/>
    </style:style>
    <style:style style:name="ListLabel_20_202" style:display-name="ListLabel 202" style:family="text">
      <style:text-properties fo:font-size="10pt" style:font-size-asian="10pt"/>
    </style:style>
    <style:style style:name="ListLabel_20_203" style:display-name="ListLabel 203" style:family="text">
      <style:text-properties fo:font-size="10pt" style:font-size-asian="10pt"/>
    </style:style>
    <style:style style:name="ListLabel_20_204" style:display-name="ListLabel 204" style:family="text">
      <style:text-properties fo:font-size="10pt" style:font-size-asian="10pt"/>
    </style:style>
    <style:style style:name="ListLabel_20_205" style:display-name="ListLabel 205" style:family="text">
      <style:text-properties fo:font-size="10pt" style:font-size-asian="10pt"/>
    </style:style>
    <style:style style:name="ListLabel_20_206" style:display-name="ListLabel 206" style:family="text">
      <style:text-properties fo:font-size="10pt" style:font-size-asian="10pt"/>
    </style:style>
    <style:style style:name="ListLabel_20_207" style:display-name="ListLabel 207" style:family="text">
      <style:text-properties fo:font-size="10pt" style:font-size-asian="10pt"/>
    </style:style>
    <style:style style:name="ListLabel_20_208" style:display-name="ListLabel 208" style:family="text">
      <style:text-properties fo:font-size="10pt" style:font-size-asian="10pt"/>
    </style:style>
    <style:style style:name="ListLabel_20_209" style:display-name="ListLabel 209" style:family="text">
      <style:text-properties fo:font-size="10pt" style:font-size-asian="10pt"/>
    </style:style>
    <style:style style:name="ListLabel_20_210" style:display-name="ListLabel 210" style:family="text">
      <style:text-properties fo:font-size="10pt" style:font-size-asian="10pt"/>
    </style:style>
    <style:style style:name="ListLabel_20_211" style:display-name="ListLabel 211" style:family="text">
      <style:text-properties fo:font-size="10pt" style:font-size-asian="10pt"/>
    </style:style>
    <style:style style:name="ListLabel_20_212" style:display-name="ListLabel 212" style:family="text">
      <style:text-properties fo:font-size="10pt" style:font-size-asian="10pt"/>
    </style:style>
    <style:style style:name="ListLabel_20_213" style:display-name="ListLabel 213" style:family="text">
      <style:text-properties fo:font-size="10pt" style:font-size-asian="10pt"/>
    </style:style>
    <style:style style:name="ListLabel_20_214" style:display-name="ListLabel 214" style:family="text">
      <style:text-properties fo:font-size="10pt" style:font-size-asian="10pt"/>
    </style:style>
    <style:style style:name="ListLabel_20_215" style:display-name="ListLabel 215" style:family="text">
      <style:text-properties fo:font-size="10pt" style:font-size-asian="10pt"/>
    </style:style>
    <style:style style:name="ListLabel_20_216" style:display-name="ListLabel 216"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64cm"/>
        </style:list-level-properties>
        <style:text-properties fo:font-family="Calibri"/>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91cm"/>
        </style:list-level-properties>
        <style:text-properties fo:font-family="'Courier New'" style:font-style-name="Regular"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4.18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45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72cm"/>
        </style:list-level-properties>
        <style:text-properties fo:font-family="'Courier New'" style:font-style-name="Regular"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99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9.26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53cm"/>
        </style:list-level-properties>
        <style:text-properties fo:font-family="'Courier New'" style:font-style-name="Regular"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8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344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614cm"/>
        </style:list-level-properties>
        <style:text-properties fo:font-family="'Courier New'" style:font-style-name="Regular"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84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154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424cm"/>
        </style:list-level-properties>
        <style:text-properties fo:font-family="'Courier New'" style:font-style-name="Regular"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94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964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234cm"/>
        </style:list-level-properties>
        <style:text-properties fo:font-family="'Courier New'" style:font-style-name="Regular"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50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0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20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0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20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20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0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20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20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0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21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21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21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21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21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21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21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style style:name="MT2"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24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17. </text:span><text:span text:style-name="MT2">Disková úložiště – SAN, NAS, FC, iSCSI – popis, použití; koncová stanice v malé LAN – popis řešení z hlediska správce sítě</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1389</meta:editing-cycles>
    <meta:creation-date>2021-02-18T18:27:00</meta:creation-date>
    <dc:date>2021-05-30T14:12:00</dc:date>
    <meta:editing-duration>P1DT4H47M</meta:editing-duration>
    <meta:generator>LibreOffice/7.5.1.2$MacOSX_X86_64 LibreOffice_project/fcbaee479e84c6cd81291587d2ee68cba099e129</meta:generator>
    <meta:document-statistic meta:table-count="0" meta:image-count="3" meta:object-count="0" meta:page-count="2" meta:paragraph-count="34" meta:word-count="1071" meta:character-count="6947" meta:non-whitespace-character-count="5888"/>
    <meta:user-defined meta:name="AppVersion">16.0000</meta:user-defined>
    <meta:template xlink:type="simple" xlink:actuate="onRequest" xlink:title="Normal.dotm" xlink:href=""/>
  </office:meta>
</office:document-meta>
</file>