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0FE000000AFEBBA5CC1DE4FF9EB.png" manifest:media-type="image/png"/>
  <manifest:file-entry manifest:full-path="Pictures/100000010000007D000000C037A3A9C931C3AF05.png" manifest:media-type="image/png"/>
  <manifest:file-entry manifest:full-path="Pictures/10000000000000EE000000AB06FE83A3D5A4502A.png" manifest:media-type="image/png"/>
  <manifest:file-entry manifest:full-path="Pictures/10000001000001800000010015B2CF6710CB3B0F.png" manifest:media-type="image/png"/>
  <manifest:file-entry manifest:full-path="Pictures/1000000100000146000000C0AC13E184C9A31A72.png" manifest:media-type="image/png"/>
  <manifest:file-entry manifest:full-path="Pictures/1000000100000103000000C0389CBB899CA816F0.png" manifest:media-type="image/png"/>
  <manifest:file-entry manifest:full-path="Pictures/100000010000010000000100BFB013D4BE340313.png" manifest:media-type="image/png"/>
  <manifest:file-entry manifest:full-path="Pictures/10000001000001000000010035398758A9E9197A.png" manifest:media-type="image/png"/>
  <manifest:file-entry manifest:full-path="Pictures/100000010000007D000000C09AAE6312A1D3B29E.png" manifest:media-type="image/pn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Default">
      <style:paragraph-properties fo:margin-top="0cm" fo:margin-bottom="0.282cm" style:contextual-spacing="false"/>
    </style:style>
    <style:style style:name="P2" style:family="paragraph" style:parent-style-name="Default">
      <style:paragraph-properties fo:margin-top="0cm" fo:margin-bottom="0.092cm" style:contextual-spacing="false"/>
    </style:style>
    <style:style style:name="P3" style:family="paragraph" style:parent-style-name="Default">
      <style:paragraph-properties fo:margin-top="0cm" fo:margin-bottom="0.092cm" style:contextual-spacing="false">
        <style:tab-stops>
          <style:tab-stop style:position="0.25cm"/>
        </style:tab-stops>
      </style:paragraph-properties>
    </style:style>
    <style:style style:name="P4"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5" style:family="paragraph" style:parent-style-name="Standard">
      <style:paragraph-properties fo:margin-left="0cm" fo:margin-right="-0.041cm" fo:margin-top="0.212cm" fo:margin-bottom="0cm" style:contextual-spacing="false" fo:line-height="115%" fo:text-indent="0cm" style:auto-text-indent="false">
        <style:tab-stops>
          <style:tab-stop style:position="1.501cm"/>
        </style:tab-stops>
      </style:paragraph-properties>
    </style:style>
    <style:style style:name="P6" style:family="paragraph" style:parent-style-name="Standard">
      <style:paragraph-properties fo:margin-top="0cm" fo:margin-bottom="0cm" style:contextual-spacing="false"/>
    </style:style>
    <style:style style:name="P7" style:family="paragraph" style:parent-style-name="Standard">
      <style:paragraph-properties fo:margin-top="0cm" fo:margin-bottom="0cm" style:contextual-spacing="false" fo:line-height="107%"/>
    </style:style>
    <style:style style:name="P8" style:family="paragraph" style:parent-style-name="Standard">
      <style:paragraph-properties fo:margin-top="0cm" fo:margin-bottom="0.106cm" style:contextual-spacing="false" fo:line-height="107%"/>
    </style:style>
    <style:style style:name="P9" style:family="paragraph" style:parent-style-name="Standard">
      <style:paragraph-properties fo:margin-top="0.212cm" fo:margin-bottom="0cm" style:contextual-spacing="false" fo:line-height="107%"/>
    </style:style>
    <style:style style:name="P10" style:family="paragraph" style:parent-style-name="Standard">
      <style:paragraph-properties fo:margin-left="0cm" fo:margin-right="-0.247cm" fo:margin-top="0.212cm" fo:margin-bottom="0cm" style:contextual-spacing="false" fo:line-height="107%" fo:text-indent="0cm" style:auto-text-indent="false"/>
    </style:style>
    <style:style style:name="P11" style:family="paragraph" style:parent-style-name="Standard">
      <style:paragraph-properties fo:margin-top="0cm" fo:margin-bottom="0cm" style:contextual-spacing="false" fo:line-height="107%">
        <style:tab-stops>
          <style:tab-stop style:position="1.27cm"/>
        </style:tab-stops>
      </style:paragraph-properties>
    </style:style>
    <style:style style:name="P12" style:family="paragraph" style:parent-style-name="Standard">
      <style:paragraph-properties fo:margin-left="0cm" fo:margin-right="-0.041cm" fo:margin-top="0.212cm" fo:margin-bottom="0cm" style:contextual-spacing="false" fo:line-height="115%" fo:text-indent="0cm" style:auto-text-indent="false">
        <style:tab-stops>
          <style:tab-stop style:position="1.501cm"/>
        </style:tab-stops>
      </style:paragraph-properties>
      <style:text-properties style:language-asian="cs" style:country-asian="CZ"/>
    </style:style>
    <style:style style:name="P13" style:family="paragraph" style:parent-style-name="Standard">
      <style:paragraph-properties fo:margin-top="0.212cm" fo:margin-bottom="0cm" style:contextual-spacing="false" fo:line-height="107%"/>
      <style:text-properties fo:font-size="10pt" style:font-size-asian="10pt"/>
    </style:style>
    <style:style style:name="P14" style:family="paragraph" style:parent-style-name="Standard">
      <style:paragraph-properties fo:margin-top="0cm" fo:margin-bottom="0cm" style:contextual-spacing="false" fo:line-height="107%"/>
      <style:text-properties fo:font-size="10pt" style:font-size-asian="10pt"/>
    </style:style>
    <style:style style:name="T1" style:family="text">
      <style:text-properties fo:font-size="12pt" fo:font-weight="bold" style:font-size-asian="12pt" style:font-weight-asian="bold" style:font-name-complex="Calibri1"/>
    </style:style>
    <style:style style:name="T2" style:family="text">
      <style:text-properties fo:font-size="12pt" fo:font-style="italic" fo:font-weight="bold" style:font-size-asian="12pt" style:font-style-asian="italic" style:font-weight-asian="bold" style:font-name-complex="Calibri1"/>
    </style:style>
    <style:style style:name="T3" style:family="text">
      <style:text-properties style:language-asian="cs" style:country-asian="CZ"/>
    </style:style>
    <style:style style:name="T4" style:family="text">
      <style:text-properties style:use-window-font-color="true" loext:opacity="0%" style:font-name="Calibri" fo:font-size="11pt" fo:font-weight="bold" style:font-size-asian="11pt" style:font-weight-asian="bold" style:font-name-complex="F" style:font-size-complex="11pt"/>
    </style:style>
    <style:style style:name="T5" style:family="text">
      <style:text-properties style:use-window-font-color="true" loext:opacity="0%" style:font-name="Calibri" fo:font-size="11pt" fo:font-weight="bold" style:font-size-asian="11pt" style:font-weight-asian="bold" style:font-name-complex="F" style:font-size-complex="11pt" style:font-weight-complex="bold"/>
    </style:style>
    <style:style style:name="T6" style:family="text">
      <style:text-properties style:use-window-font-color="true" loext:opacity="0%" style:font-name="Calibri" fo:font-size="11pt" fo:font-style="italic" style:font-size-asian="11pt" style:font-style-asian="italic" style:font-name-complex="F" style:font-size-complex="11pt"/>
    </style:style>
    <style:style style:name="T7" style:family="text">
      <style:text-properties style:use-window-font-color="true" loext:opacity="0%" style:font-name="Calibri" fo:font-size="11pt" style:font-size-asian="11pt" style:font-name-complex="F" style:font-size-complex="11pt"/>
    </style:style>
    <style:style style:name="T8" style:family="text">
      <style:text-properties fo:font-weight="bold" style:font-weight-asian="bold"/>
    </style:style>
    <style:style style:name="T9" style:family="text">
      <style:text-properties fo:font-style="italic" style:font-style-asian="italic"/>
    </style:style>
    <style:style style:name="T10" style:family="text">
      <style:text-properties fo:font-size="10pt" style:font-size-asian="10pt"/>
    </style:style>
    <style:style style:name="T11" style:family="text">
      <style:text-properties fo:font-size="10pt" fo:font-style="italic" style:font-size-asian="10pt" style:font-style-asian="italic"/>
    </style:style>
    <style:style style:name="T12" style:family="text">
      <style:text-properties fo:font-size="10pt" fo:font-style="italic" style:font-size-asian="10pt" style:font-style-asian="italic" style:font-style-complex="italic"/>
    </style:style>
    <style:style style:name="T13" style:family="text">
      <style:text-properties fo:font-size="10pt" fo:font-weight="bold" style:font-size-asian="10pt" style:font-weight-asian="bold"/>
    </style:style>
    <style:style style:name="T14" style:family="text">
      <style:text-properties fo:font-size="10pt" fo:font-weight="bold" style:font-size-asian="10pt" style:font-weight-asian="bold" style:font-weight-complex="bold"/>
    </style:style>
    <style:style style:name="T15" style:family="text">
      <style:text-properties fo:font-size="10pt" style:text-underline-style="solid" style:text-underline-width="auto" style:text-underline-color="font-color" style:font-size-asian="10pt"/>
    </style:style>
    <style:style style:name="T16" style:family="text">
      <style:text-properties fo:color="#2e74b5" loext:opacity="100%" fo:font-size="10pt" style:font-size-asian="10pt"/>
    </style:style>
    <style:style style:name="T17" style:family="text">
      <style:text-properties fo:font-size="7pt" style:font-size-asian="7pt" style:font-size-complex="11.5pt"/>
    </style:style>
    <style:style style:name="T18" style:family="text">
      <style:text-properties fo:font-size="7pt" style:font-size-asian="7pt" style:font-size-complex="7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191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222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T1">RAID <text:tab/></text:span><text:span text:style-name="T2">(Redundant Array Independent/Inexpensive Discs)</text:span><text:span text:style-name="T2"/></text:p>
      <text:p text:style-name="P5"><text:span text:style-name="T3">- U serverů jsou zvýšené požadavky na bezpečnost uložených dat – z tohoto důvodu se serverové disky sdružují do diskových polí RAID</text:span><text:span text:style-name="T3"/></text:p>
      <text:p text:style-name="Standard">– metoda zabezpečení dat proti selhání pevného disku</text:p>
      <text:p text:style-name="P2"><text:span text:style-name="T4">JBOD </text:span><text:span text:style-name="T6">(Just Bunch Of Disks)</text:span><text:span text:style-name="T7"> - postupné ukládání na několik disků, zaplní 1, začne psát na další</text:span><text:span text:style-name="T4"/></text:p>
      <text:p text:style-name="P2"><text:span text:style-name="T4">RAID 0 </text:span><text:span text:style-name="T6">(Striping/Prokládání)</text:span><text:span text:style-name="T7"> - vždy rozdělí soubor na více <text:s/>částí a ty uloží na odlišný disk, vysoká rychlost čtení a zápisu, neodolné vůči chybám, domácnosti</text:span><text:span text:style-name="T7"/></text:p>
      <text:p text:style-name="P3"><text:span text:style-name="T7"><text:tab/>+ Zvýšení kapacity, snížení přístupové doby při čtecích i zapisovacích operacích.</text:span><text:span text:style-name="T7"/></text:p>
      <text:p text:style-name="P3"><text:span text:style-name="T7"><text:tab/>- Nezvyšuje bezpečnost, pokud jeden disk zhavaruje, ztratíme všechna data.</text:span><text:span text:style-name="T7"/></text:p>
      <text:p text:style-name="P2"><text:span text:style-name="T4">RAID 1</text:span><text:span text:style-name="T7"> </text:span><text:span text:style-name="T6">(Mirroring/Zrcadlení)</text:span><text:span text:style-name="T7"> – obsah je současně na 2 discích (1 disk = 2 disk), velká spotřeba disků, velká odolnost Podobná technika může být uplatněna o úroveň výše, kdy jsou použity dva samostatné řadiče. Tato technika se nazývá </text:span><text:span text:style-name="T5">duplexing</text:span><text:span text:style-name="T7"> a je odolná i proti výpadku řadiče</text:span><text:span text:style-name="T7"/></text:p>
      <text:p text:style-name="P3"><text:span text:style-name="T7"><text:s/><text:tab/>+ Data jsou 100% redundantní. Vysoká bezpečnost, při poruše primárního disku, přebírá jeho funkci sekundární disk. Dochází ke zrychlení čtecích operací díky současnému čtení ze dvou disků.</text:span><text:span text:style-name="T7"/></text:p>
      <text:p text:style-name="P3"><text:span text:style-name="T7"><text:tab/>- Kapacita jednoho disku je zrcadlena na disk další. K uložení dat je tak potřebná dvojnásobná kapacita (2 disky).</text:span><text:span text:style-name="T7"/></text:p>
      <text:p text:style-name="P2"><text:span text:style-name="T4">RAID 5</text:span><text:span text:style-name="T7"> </text:span><text:span text:style-name="T6">(Striping s redundancí)</text:span><text:span text:style-name="T7"> – </text:span><text:span text:style-name="T6">minimálně 3 HDD</text:span><text:span text:style-name="T7">, vypočítává se samoopravný kód, který se zapíše střídavě na disky (ne pouze na jeden) <text:s text:c="2"/>+ Havarovaný disk je možné vyměnit a pole dopočítá a zrekonstruuje chybějící data.</text:span><text:span text:style-name="T7"/></text:p>
      <text:p text:style-name="P1"><text:span text:style-name="T4">RAID 6</text:span><text:span text:style-name="T7"> – </text:span><text:span text:style-name="T6">minimálně 4 HDD</text:span><text:span text:style-name="T7">, obdoba RAID 5, má 2 opravné kódy (každý vypočten jinak), výhodné u použití 5+ HDD </text:span><text:span text:style-name="T7"/></text:p>
      <text:p text:style-name="P6"><text:span text:style-name="T8">RAID 01</text:span> – <text:span text:style-name="T9">minimálně 4 HDD</text:span>, 2 páry disků jsou RAID 0 (striping), tyto páry jsou nad tím spojeny RAID 1 (zrcadlení) </text:p>
      <text:p text:style-name="P6"><text:span text:style-name="T8">RAID 10/100</text:span> – <text:span text:style-name="T9">minimálně 4/8 HDD</text:span>, 2 páry disků jsou RAID 1, nad tím spojeny RAID 0 </text:p>
      <text:p text:style-name="Standard"><text:span text:style-name="T8">RAID 50</text:span> – <text:span text:style-name="T9">minimálně 6 HDD</text:span>, rozdělený zápis do 2 RAID 5 polí, vždy zapíše půlku do 1 a půlku do 2</text:p>
      <text:p text:style-name="P7"><text:span text:style-name="T8">Hot-Spare</text:span> disk – náhradní nevyužitý disk, zapojený do zařízení, čekající na výpadek disku a následné doplnění dat </text:p>
      <text:p text:style-name="Standard"><draw:frame draw:style-name="fr2" draw:name="Obrázek 7" text:anchor-type="char" svg:x="0.36cm" svg:y="0.841cm" svg:width="1.635cm" svg:height="2.514cm" draw:z-index="5"><draw:image xlink:href="Pictures/100000010000007D000000C09AAE6312A1D3B29E.png" xlink:type="simple" xlink:show="embed" xlink:actuate="onLoad" draw:mime-type="image/png"/><svg:desc>https://upload.wikimedia.org/wikipedia/commons/thumb/b/b7/RAID_1.svg/125px-RAID_1.svg.png</svg:desc></draw:frame><draw:frame draw:style-name="fr2" draw:name="Obrázek 8" text:anchor-type="char" svg:x="1.88cm" svg:y="0.848cm" svg:width="3.39cm" svg:height="2.514cm" draw:z-index="6"><draw:image xlink:href="Pictures/1000000100000103000000C0389CBB899CA816F0.png" xlink:type="simple" xlink:show="embed" xlink:actuate="onLoad" draw:mime-type="image/png"/><svg:desc>https://upload.wikimedia.org/wikipedia/commons/thumb/6/64/RAID_5.svg/259px-RAID_5.svg.png</svg:desc></draw:frame><draw:frame draw:style-name="fr4" draw:name="Obrázek 13" text:anchor-type="char" svg:x="5.128cm" svg:y="0.85cm" svg:width="4.233cm" svg:height="2.57cm" draw:z-index="2"><draw:image xlink:href="Pictures/1000000100000146000000C0AC13E184C9A31A72.png" xlink:type="simple" xlink:show="embed" xlink:actuate="onLoad" draw:mime-type="image/png"/><svg:desc>https://upload.wikimedia.org/wikipedia/commons/thumb/7/70/RAID_6.svg/326px-RAID_6.svg.png</svg:desc></draw:frame><draw:frame draw:style-name="fr2" draw:name="Obrázek 14" text:anchor-type="char" svg:x="9.361cm" svg:y="0.453cm" svg:width="2.963cm" svg:height="2.963cm" draw:z-index="3"><draw:image xlink:href="Pictures/10000001000001000000010035398758A9E9197A.png" xlink:type="simple" xlink:show="embed" xlink:actuate="onLoad" draw:mime-type="image/png"/><svg:desc>https://upload.wikimedia.org/wikipedia/commons/thumb/a/ad/RAID_01.svg/256px-RAID_01.svg.png</svg:desc></draw:frame><draw:frame draw:style-name="fr3" draw:name="Obrázek 15" text:anchor-type="char" svg:x="12.317cm" svg:y="0.482cm" svg:width="2.838cm" svg:height="2.937cm" draw:z-index="0"><draw:image xlink:href="Pictures/100000010000010000000100BFB013D4BE340313.png" xlink:type="simple" xlink:show="embed" xlink:actuate="onLoad" draw:mime-type="image/png"/><svg:desc>https://upload.wikimedia.org/wikipedia/commons/thumb/b/bb/RAID_10.svg/256px-RAID_10.svg.png</svg:desc></draw:frame><draw:frame draw:style-name="fr2" draw:name="Obrázek 16" text:anchor-type="char" svg:x="15.039cm" svg:y="0.506cm" svg:width="4.399cm" svg:height="2.933cm" draw:z-index="1"><draw:image xlink:href="Pictures/10000001000001800000010015B2CF6710CB3B0F.png" xlink:type="simple" xlink:show="embed" xlink:actuate="onLoad" draw:mime-type="image/png"/><svg:desc>https://upload.wikimedia.org/wikipedia/commons/thumb/a/ab/RAID_50_scheme.svg/384px-RAID_50_scheme.svg.png</svg:desc></draw:frame><draw:frame draw:style-name="fr2" draw:name="Obrázek 6" text:anchor-type="char" svg:x="-1.141cm" svg:y="0.843cm" svg:width="1.64cm" svg:height="2.519cm" draw:z-index="4"><draw:image xlink:href="Pictures/100000010000007D000000C037A3A9C931C3AF05.png" xlink:type="simple" xlink:show="embed" xlink:actuate="onLoad" draw:mime-type="image/png"/><svg:desc>https://upload.wikimedia.org/wikipedia/commons/thumb/9/9b/RAID_0.svg/125px-RAID_0.svg.png</svg:desc></draw:frame><text:span text:style-name="T8">Hot Swap</text:span> – vyndavání disku za chodu</text:p>
      <text:p text:style-name="Standard"/>
      <text:p text:style-name="Standard"/>
      <text:p text:style-name="P12"/>
      <text:p text:style-name="P5"><text:span text:style-name="T1"><text:tab/><text:tab/></text:span><text:span text:style-name="T1"/></text:p>
      <text:p text:style-name="Standard"><text:span text:style-name="T10">RAID 1 a 5 – jsou v serverech nejpoužívanější. Nevýhodou RAID 1 je vysoká potřeba diskového prostoru, obsah jednoho disku se zrcadlí na druhý – výsledná kapacita je tedy pouze 50%, ale na vytvoření pole stačí pouze 2 disky. RAID 5 potřebuje minimálně disky 3 (ale může být složeno z více disků), s kapacitou hospodaří podstatně lépe, na redundanci spotřebuje kapacitu jednoho disku, v případě 3 disků přijdeme o 33 % kapacity. Protože na vytvoření RAID 5 potřebujeme více disků, je pole dražší. Z výše uvedených důvodů se RAID 1 používá u levnějších serverů, dražší servery pak mívají instalováno diskové pole RAID 5.</text:span><text:span text:style-name="T10"/></text:p>
      <text:p text:style-name="Standard"><text:span text:style-name="T10">- typickým znakem serverových disků je rozhraní SCSI (</text:span><text:span text:style-name="T11">Small Computer System Interface</text:span><text:span text:style-name="T10">). Jde o způsob komunikace mezi základní deskou a diskem, který je rychlý a dovoluje připojit 7 nebo 15 SCSI zařízení (např. disků). Další výhodou SCSI je to, že komunikaci mezi jednotlivými SCSI zařízeními obstarává řadič SCSI, bez účasti mikroprocesoru. Řadič bývá instalován na rozšiřující desce zasazené do slotu PCI. Vysoká komunikační rychlost SCSI je vhodná pro disková pole.</text:span><text:span text:style-name="T10"/></text:p>
      <text:p text:style-name="Standard"><text:span text:style-name="T10">- U levnějších serverů se také nabízí možnost použití disků SATA. Tato relativně nová technologie přenosu dat mezi pevným diskem a základní deskou je rovněž rychlá a je možné ji použít při sestavování disků do polí.</text:span><text:span text:style-name="T10"/></text:p>
      <text:p text:style-name="P8"><text:span text:style-name="T14">Vytvoření RAID - </text:span><text:span text:style-name="T10">Rozhraní RAID může být realizováno dvěma způsoby:</text:span><text:span text:style-name="T10"/></text:p>
      <text:p text:style-name="P7"><text:span text:style-name="T10">• Softwarově, kdy je RAID vytvářen operačním systémem. Metodu RAID umějí výhradně síťové operační systémy.</text:span><text:span text:style-name="T10"/></text:p>
      <text:p text:style-name="P7"><text:span text:style-name="T10">• Hardwarově, kdy je RAID vytvářen řadičem pevných disků.</text:span><text:span text:style-name="T10"/></text:p>
      <text:p text:style-name="P9"><text:span text:style-name="T13">LVM</text:span><text:span text:style-name="T10"> </text:span><text:span text:style-name="T11">(Logical Volume management)</text:span><text:span text:style-name="T10"> – správa logických disků, Umožňuje spojovat více pevných disků nebo diskových oddílů do větších logických celků a s nimi dále pracovat, tj. vytvářet na nich oddíly se souborovými systémy a využívat jejich organizace k získání dalších vlastností (přesuny dat mezi fyzickými zařízeními bez narušení jejich dostupnosti nebo podobné vlastnosti, jako mají pole RAID)</text:span><text:span text:style-name="T10"/></text:p>
      <text:p text:style-name="P9"><text:span text:style-name="T10">- LVM je jen jedním z mnoha způsobů virtualizace diskového prostoru, která funguje jako mezivrstva mezi ovladačem pevného disku a operačním systémem.</text:span><text:span text:style-name="T10"/></text:p>
      <text:p text:style-name="P13"><text:soft-page-break/></text:p>
      <text:p text:style-name="P9"><text:span text:style-name="T10">- LVM umožňuje spojovat jednotlivé pevné disky nebo diskové oddíly do větších logických skupin (svazků). V rámci svazků pak lze typicky vytvářet logické části. Na logických částech se pak vytváří souborové systémy, přičemž je možné logické části zvětšovat či zmenšovat.</text:span><text:span text:style-name="T10"/></text:p>
      <text:p text:style-name="P10"><text:span text:style-name="T13">Souborový systém </text:span><text:span text:style-name="T11">(file system) </text:span><text:span text:style-name="T10">- zajišťuje ukládání a čtení dat paměťového média tak, aby s nimi uživatelé mohli pracovat ve formě souborů a adresářů. Základní ideou souborového systému je tedy zpřístupnění a ukládání dat pomocí </text:span><text:span text:style-name="T15">hierarchicky</text:span><text:span text:style-name="T10"> organizovaného systému adresářů a souborů. Základním pravidlem každého souborového systému je, že data musí být jednoznačně určena svým jménem. </text:span><text:span text:style-name="T10"/></text:p>
      <text:p text:style-name="P7"><text:span text:style-name="T10">- Pevné disky jsou obvykle logicky rozděleny na </text:span><text:span text:style-name="T15">oddíly</text:span><text:span text:style-name="T10"> (partition), takže </text:span><text:span text:style-name="T15">souborový systém se rozkládá jen na konkrétním oddílu</text:span><text:span text:style-name="T10"> a ne na celém disku. To umožňuje mít na pevném disku více nezávislých souborových systémů, které mohou být různého typu.</text:span><text:span text:style-name="T10"/></text:p>
      <text:p text:style-name="P7"><text:span text:style-name="T10">- Příklady: </text:span><text:span text:style-name="T16">FAT12, FAT16, FAT32, NTFS, ext3, ext4, btrfs, ZFS</text:span><text:span text:style-name="T10"><text:tab/>(liší se v max. názvu souborů, max. velikost oddílu, max. velikosti souboru a výjimečně i v max. délce cesty k souboru)</text:span><text:span text:style-name="T10"/></text:p>
      <text:p text:style-name="P9"><text:span text:style-name="T13">Kvóty</text:span><text:span text:style-name="T10"> (</text:span><text:span text:style-name="T12">quota</text:span><text:span text:style-name="T10">) jsou limity nastavené </text:span><text:a xlink:type="simple" xlink:href="https://cs.wikipedia.org/wiki/Spr%C3%A1vce_po%C4%8D%C3%ADta%C4%8De" office:target-frame-name="Správce počítače" xlink:show="replace" text:style-name="Default_20_Style" text:visited-style-name="Default_20_Style">správcem systému</text:a><text:span text:style-name="T10">, které určitým způsobem omezují použití souborového systému.</text:span><text:span text:style-name="T10"/></text:p>
      <text:p text:style-name="P11"><text:span text:style-name="T10">- Nejčastěji se kvóty používají na omezení následujících věcí: velikosti využitého místa (</text:span><text:span text:style-name="T12">usage</text:span><text:span text:style-name="T10"> nebo </text:span><text:span text:style-name="T12">block quota</text:span><text:span text:style-name="T10">), počtu souborů (</text:span><text:span text:style-name="T12">file</text:span><text:span text:style-name="T10"> nebo </text:span><text:span text:style-name="T12">inode quota</text:span><text:span text:style-name="T10">)</text:span><text:span text:style-name="T10"/></text:p>
      <text:p text:style-name="P7"><draw:frame draw:style-name="fr1" draw:name="Obrázek 4" text:anchor-type="char" svg:x="15.311cm" svg:y="8.22cm" svg:width="3.965cm" svg:height="2.85cm" draw:z-index="7"><draw:image xlink:href="Pictures/10000000000000EE000000AB06FE83A3D5A4502A.png" xlink:type="simple" xlink:show="embed" xlink:actuate="onLoad" draw:mime-type="image/png"/><svg:desc>https://i.iinfo.cz/images/146/btrfs4-3.png</svg:desc></draw:frame><text:span text:style-name="T10">- Dále může administrátor systému nastavit varování, tzv. </text:span><text:span text:style-name="T12">soft quota</text:span><text:span text:style-name="T10">, které uživatele informuje v případě, že se blíží ke svému limitu (který je pak nazýván </text:span><text:span text:style-name="T12">hard quota</text:span><text:span text:style-name="T10">). </text:span><text:span text:style-name="T10"/></text:p>
      <text:p text:style-name="P14"/>
      <text:p text:style-name="P7"><text:span text:style-name="T10">- nad RAIDem může být libovolný souborový systém, nejen EXT4, ale i další včetně souborového systému Btrfs. Klidně by mezi tím mohla být i LVM jako další vrstva.</text:span> <text:span text:style-name="T10"/></text:p>
      <text:p text:style-name="P14"/>
      <text:p text:style-name="P9"><draw:frame draw:style-name="fr1" draw:name="Obrázek 5" text:anchor-type="char" svg:x="15.311cm" svg:y="11.072cm" svg:width="4.136cm" svg:height="2.85cm" draw:z-index="8"><draw:image xlink:href="Pictures/10000000000000FE000000AFEBBA5CC1DE4FF9EB.png" xlink:type="simple" xlink:show="embed" xlink:actuate="onLoad" draw:mime-type="image/png"/><svg:desc>https://i.iinfo.cz/images/146/btrfs4-2.png</svg:desc></draw:frame><text:span text:style-name="T10">V případě Btrfs RAIDu však souborový systém přímo přistupuje ke konkrétním diskům a jeho blokům. Ví, kolik disků je použito, jak jsou disky velké a kde přesně na nich jsou data, metadata a informace týkající se RAIDu. Díky tomu může souborový systém Btrfs tyto informace </text:span><text:span text:style-name="T14">využít k efektivnější práci s daty</text:span><text:span text:style-name="T10">.</text:span> </text:p>
      <text:p text:style-name="P9"><text:span text:style-name="T10">Btrfs umožňuje použít do RAIDu disky různé velikosti a přitom využít i místo, které u ostatních disků je nad rámec disku nejmenšího.</text:span><text:bookmark text:name="_GoBack"/><text:span text:style-name="T10"/></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ing_20_5" style:display-name="Heading 5" style:family="paragraph" style:parent-style-name="Standard" style:next-style-name="Standard" loext:linked-style-name="Nadpis_20_5_20_Char" style:default-outline-level="5"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bodytex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cizojazyc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mw-headline" style:family="text" style:parent-style-name="Default_20_Paragraph_20_Font"/>
    <style:style style:name="Nadpis_20_5_20_Char" style:display-name="Nadpis 5 Char" style:family="text" style:parent-style-name="Default_20_Paragraph_20_Font" loext:linked-style-name="Heading_20_5">
      <style:text-properties fo:color="#2e74b5" loext:opacity="100%" style:font-name="Calibri Light" fo:font-family="'Calibri Light'" style:font-family-generic="roman" style:font-pitch="variable" style:font-name-asian="F" style:font-family-generic-asian="system" style:font-pitch-asian="variable" style:font-name-complex="F" style:font-family-generic-complex="system" style:font-pitch-complex="variable"/>
    </style:style>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complex="Courier New" style:font-family-complex="'Courier New'"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text-properties style:font-name-complex="Courier New" style:font-family-complex="'Courier New'" style:font-family-generic-complex="system" style:font-pitch-complex="variable"/>
    </style:style>
    <style:style style:name="ListLabel_20_182" style:display-name="ListLabel 182" style:family="text">
      <style:text-properties style:font-name-complex="Courier New"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text-properties fo:font-size="10pt" style:font-size-asian="10pt"/>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style:style style:name="ListLabel_20_199" style:display-name="ListLabel 199" style:family="text">
      <style:text-properties fo:font-size="10pt" style:font-size-asian="10pt"/>
    </style:style>
    <style:style style:name="ListLabel_20_200" style:display-name="ListLabel 200" style:family="text">
      <style:text-properties fo:font-size="10pt" style:font-size-asian="10pt"/>
    </style:style>
    <style:style style:name="ListLabel_20_201" style:display-name="ListLabel 201" style:family="text">
      <style:text-properties fo:font-size="10pt" style:font-size-asian="10pt"/>
    </style:style>
    <style:style style:name="ListLabel_20_202" style:display-name="ListLabel 202" style:family="text">
      <style:text-properties fo:font-size="10pt" style:font-size-asian="10pt"/>
    </style:style>
    <style:style style:name="ListLabel_20_203" style:display-name="ListLabel 203" style:family="text">
      <style:text-properties fo:font-size="10pt" style:font-size-asian="10pt"/>
    </style:style>
    <style:style style:name="ListLabel_20_204" style:display-name="ListLabel 204" style:family="text">
      <style:text-properties fo:font-size="10pt" style:font-size-asian="10pt"/>
    </style:style>
    <style:style style:name="ListLabel_20_205" style:display-name="ListLabel 205" style:family="text">
      <style:text-properties fo:font-size="10pt" style:font-size-asian="10pt"/>
    </style:style>
    <style:style style:name="ListLabel_20_206" style:display-name="ListLabel 206" style:family="text">
      <style:text-properties fo:font-size="10pt" style:font-size-asian="10pt"/>
    </style:style>
    <style:style style:name="ListLabel_20_207" style:display-name="ListLabel 207" style:family="text">
      <style:text-properties fo:font-size="10pt" style:font-size-asian="10pt"/>
    </style:style>
    <style:style style:name="ListLabel_20_208" style:display-name="ListLabel 208" style:family="text">
      <style:text-properties fo:font-size="10pt" style:font-size-asian="10pt"/>
    </style:style>
    <style:style style:name="ListLabel_20_209" style:display-name="ListLabel 209" style:family="text">
      <style:text-properties fo:font-size="10pt" style:font-size-asian="10pt"/>
    </style:style>
    <style:style style:name="ListLabel_20_210" style:display-name="ListLabel 210" style:family="text">
      <style:text-properties fo:font-size="10pt" style:font-size-asian="10pt"/>
    </style:style>
    <style:style style:name="ListLabel_20_211" style:display-name="ListLabel 211" style:family="text">
      <style:text-properties fo:font-size="10pt" style:font-size-asian="10pt"/>
    </style:style>
    <style:style style:name="ListLabel_20_212" style:display-name="ListLabel 212" style:family="text">
      <style:text-properties fo:font-size="10pt" style:font-size-asian="10pt"/>
    </style:style>
    <style:style style:name="ListLabel_20_213" style:display-name="ListLabel 213" style:family="text">
      <style:text-properties fo:font-size="10pt" style:font-size-asian="10pt"/>
    </style:style>
    <style:style style:name="ListLabel_20_214" style:display-name="ListLabel 214" style:family="text">
      <style:text-properties fo:font-size="10pt" style:font-size-asian="10pt"/>
    </style:style>
    <style:style style:name="ListLabel_20_215" style:display-name="ListLabel 215" style:family="text">
      <style:text-properties fo:font-size="10pt" style:font-size-asian="10pt"/>
    </style:style>
    <style:style style:name="ListLabel_20_216" style:display-name="ListLabel 216" style:family="text">
      <style:text-properties fo:font-size="10pt" style:font-size-asian="10pt"/>
    </style:style>
    <style:style style:name="ListLabel_20_217" style:display-name="ListLabel 217" style:family="text">
      <style:text-properties fo:font-size="10pt" style:font-size-asian="10pt"/>
    </style:style>
    <style:style style:name="ListLabel_20_218" style:display-name="ListLabel 218" style:family="text">
      <style:text-properties fo:font-size="10pt" style:font-size-asian="10pt"/>
    </style:style>
    <style:style style:name="ListLabel_20_219" style:display-name="ListLabel 219" style:family="text">
      <style:text-properties fo:font-size="10pt" style:font-size-asian="10pt"/>
    </style:style>
    <style:style style:name="ListLabel_20_220" style:display-name="ListLabel 220" style:family="text">
      <style:text-properties fo:font-size="10pt" style:font-size-asian="10pt"/>
    </style:style>
    <style:style style:name="ListLabel_20_221" style:display-name="ListLabel 221" style:family="text">
      <style:text-properties fo:font-size="10pt" style:font-size-asian="10pt"/>
    </style:style>
    <style:style style:name="ListLabel_20_222" style:display-name="ListLabel 222" style:family="text">
      <style:text-properties fo:font-size="10pt" style:font-size-asian="10pt"/>
    </style:style>
    <style:style style:name="ListLabel_20_223" style:display-name="ListLabel 223" style:family="text">
      <style:text-properties fo:font-size="10pt" style:font-size-asian="10pt"/>
    </style:style>
    <style:style style:name="ListLabel_20_224" style:display-name="ListLabel 224" style:family="text">
      <style:text-properties fo:font-size="10pt" style:font-size-asian="10pt"/>
    </style:style>
    <style:style style:name="ListLabel_20_225" style:display-name="ListLabel 225"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fo:font-family="Symbol" style:font-style-name="Regular"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fo:font-family="Symbol" style:font-style-name="Regular"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fo:font-family="Wingdings" style:font-style-name="Regular" style:font-pitch="variable"/>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fo:font-family="Wingdings" style:font-style-name="Regular" style:font-pitch="variable"/>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64cm"/>
        </style:list-level-properties>
        <style:text-properties fo:font-family="Calibri"/>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91cm"/>
        </style:list-level-properties>
        <style:text-properties fo:font-family="'Courier New'" style:font-style-name="Regular"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4.18cm"/>
        </style:list-level-properties>
        <style:text-properties fo:font-family="Wingdings" style:font-style-name="Regular" style:font-pitch="variable"/>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45cm"/>
        </style:list-level-properties>
        <style:text-properties fo:font-family="Symbol" style:font-style-name="Regular" style:font-pitch="variable"/>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72cm"/>
        </style:list-level-properties>
        <style:text-properties fo:font-family="'Courier New'" style:font-style-name="Regular"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99cm"/>
        </style:list-level-properties>
        <style:text-properties fo:font-family="Wingdings" style:font-style-name="Regular" style:font-pitch="variable"/>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9.26cm"/>
        </style:list-level-properties>
        <style:text-properties fo:font-family="Symbol" style:font-style-name="Regular" style:font-pitch="variable"/>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53cm"/>
        </style:list-level-properties>
        <style:text-properties fo:font-family="'Courier New'" style:font-style-name="Regular"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8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344cm"/>
        </style:list-level-properties>
        <style:text-properties fo:font-family="Symbol" style:font-style-name="Regular" style:font-pitch="variable"/>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614cm"/>
        </style:list-level-properties>
        <style:text-properties fo:font-family="'Courier New'" style:font-style-name="Regular"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84cm"/>
        </style:list-level-properties>
        <style:text-properties fo:font-family="Wingdings" style:font-style-name="Regular" style:font-pitch="variable"/>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154cm"/>
        </style:list-level-properties>
        <style:text-properties fo:font-family="Symbol" style:font-style-name="Regular" style:font-pitch="variable"/>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424cm"/>
        </style:list-level-properties>
        <style:text-properties fo:font-family="'Courier New'" style:font-style-name="Regular"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94cm"/>
        </style:list-level-properties>
        <style:text-properties fo:font-family="Wingdings" style:font-style-name="Regular" style:font-pitch="variable"/>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964cm"/>
        </style:list-level-properties>
        <style:text-properties fo:font-family="Symbol" style:font-style-name="Regular" style:font-pitch="variable"/>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234cm"/>
        </style:list-level-properties>
        <style:text-properties fo:font-family="'Courier New'" style:font-style-name="Regular"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504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99"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200"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201"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202"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203"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204"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205"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206"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207"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208"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209"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210"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211"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212"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213"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214"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215"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216"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218"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219"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220"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221"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222"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223"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224"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225"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style style:name="MT2"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24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16. </text:span><text:span text:style-name="MT2">Bezpečnost a rychlost dat – druhy RAID – popis, použití</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1402</meta:editing-cycles>
    <meta:creation-date>2021-02-18T18:27:00</meta:creation-date>
    <dc:date>2021-03-29T17:32:00</dc:date>
    <meta:editing-duration>P1DT4H57M</meta:editing-duration>
    <meta:generator>LibreOffice/7.5.1.2$MacOSX_X86_64 LibreOffice_project/fcbaee479e84c6cd81291587d2ee68cba099e129</meta:generator>
    <meta:document-statistic meta:table-count="0" meta:image-count="9" meta:object-count="0" meta:page-count="2" meta:paragraph-count="37" meta:word-count="979" meta:character-count="6246" meta:non-whitespace-character-count="5269"/>
    <meta:user-defined meta:name="AppVersion">16.0000</meta:user-defined>
    <meta:template xlink:type="simple" xlink:actuate="onRequest" xlink:title="Normal.dotm" xlink:href=""/>
  </office:meta>
</office:document-meta>
</file>