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manifest.rdf" manifest:media-type="application/rdf+xml"/>
  <manifest:file-entry manifest:full-path="Thumbnails/thumbnail.png" manifest:media-type="image/png"/>
  <manifest:file-entry manifest:full-path="settings.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automatic-styles>
    <style:style style:name="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3"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4" style:family="paragraph" style:parent-style-name="Standard">
      <style:paragraph-properties fo:margin-left="0.25cm" fo:margin-right="-0.042cm" fo:margin-top="0cm" fo:margin-bottom="0cm" style:contextual-spacing="false" fo:line-height="115%" fo:text-indent="-0.25cm" style:auto-text-indent="false">
        <style:tab-stops>
          <style:tab-stop style:position="1.752cm"/>
        </style:tab-stops>
      </style:paragraph-properties>
    </style:style>
    <style:style style:name="P5" style:family="paragraph" style:parent-style-name="Standard" style:list-style-name="WWNum22">
      <style:paragraph-properties fo:margin-left="1.27cm" fo:margin-right="-0.042cm" fo:margin-top="0cm" fo:margin-bottom="0cm" style:contextual-spacing="false" fo:line-height="115%" fo:text-indent="-0.635cm" style:auto-text-indent="false">
        <style:tab-stops>
          <style:tab-stop style:position="1.752cm"/>
        </style:tab-stops>
      </style:paragraph-properties>
    </style:style>
    <style:style style:name="P6"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P7" style:family="paragraph" style:parent-style-name="Standard">
      <style:text-properties fo:font-size="10pt" style:font-size-asian="10pt"/>
    </style:style>
    <style:style style:name="T1" style:family="text">
      <style:text-properties fo:font-size="12pt" fo:font-weight="bold" style:font-size-asian="12pt" style:font-weight-asian="bold" style:font-name-complex="Calibri1"/>
    </style:style>
    <style:style style:name="T2" style:family="text">
      <style:text-properties fo:font-size="10pt" style:font-size-asian="10pt"/>
    </style:style>
    <style:style style:name="T3" style:family="text">
      <style:text-properties fo:font-size="10pt" style:text-underline-style="solid" style:text-underline-width="auto" style:text-underline-color="font-color" style:font-size-asian="10pt"/>
    </style:style>
    <style:style style:name="T4" style:family="text">
      <style:text-properties fo:font-size="10pt" fo:font-weight="bold" style:font-size-asian="10pt" style:font-weight-asian="bold"/>
    </style:style>
    <style:style style:name="T5" style:family="text">
      <style:text-properties fo:font-size="10pt" fo:font-weight="bold" style:font-size-asian="10pt" style:font-weight-asian="bold" style:font-weight-complex="bold"/>
    </style:style>
    <style:style style:name="T6" style:family="text">
      <style:text-properties fo:font-size="10pt" fo:font-style="italic" fo:font-weight="bold" style:font-size-asian="10pt" style:font-style-asian="italic" style:font-weight-asian="bold"/>
    </style:style>
    <style:style style:name="T7" style:family="text">
      <style:text-properties fo:font-weight="bold" style:font-weight-asian="bold"/>
    </style:style>
    <style:style style:name="T8" style:family="text">
      <style:text-properties fo:font-size="7pt" style:font-size-asian="7pt" style:font-size-complex="11.5pt"/>
    </style:style>
    <style:style style:name="T9" style:family="text">
      <style:text-properties fo:font-size="7pt" style:font-size-asian="7pt" style:font-size-complex="7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1">Server <text:tab/><text:tab/></text:span><text:span text:style-name="T1"/></text:p>
      <text:p text:style-name="P2"><text:span text:style-name="T2">- Serverem může být teoreticky jakýkoliv počítač, na nějž nahrajeme síťový operační systém. Víme však, že server je jádrem počítačové sítě, musí současně obsluhovat mnoho požadavků od síťových stanic, zaručit bezpečnost zde uložených dat a tak na hardware serveru klademe daleko vyšší nároky než na obyčejnou stanici.</text:span><text:span text:style-name="T2"/></text:p>
      <text:p text:style-name="P3"><text:span text:style-name="T7">Mikroprocesor</text:span> <text:span text:style-name="T2">– požaduje se samozřejmě co nejlepší</text:span><text:span text:style-name="T2"/></text:p>
      <text:p text:style-name="P2"><text:span text:style-name="T2">- Daleko častější je však použití mikroprocesorů vyvinutých speciálně pro servery – Intel Xeon a AMD Opteron, AMD EPYC. U serverů určených do velkých sítí se používá </text:span><text:span text:style-name="T3">multiprocessoring</text:span><text:span text:style-name="T2"> – spolupráce několika mikroprocesorů na jedné základní desce.</text:span><text:span text:style-name="T2"/></text:p>
      <text:p text:style-name="P2"><text:span text:style-name="T2">Specifikace např. AMD EPYC 7542: <text:s text:c="4"/>32 jáder, <text:s text:c="2"/>64 vláken, <text:s text:c="3"/>2.9GHz – boost 3,4GHz, <text:s text:c="4"/>128MB L3 cache, <text:s text:c="4"/>socket AMD SP3</text:span><text:span text:style-name="T2"/></text:p>
      <text:p text:style-name="P2"><text:span text:style-name="T4">Operační paměť (RAM)</text:span><text:span text:style-name="T4"/></text:p>
      <text:p text:style-name="P2"><text:span text:style-name="T2">- Musí být dostatečně veliká </text:span><text:span text:style-name="T3">pro soubory síťového</text:span><text:span text:style-name="T2"> operačního systému a ještě musí poskytnout </text:span><text:span text:style-name="T3">prostor pro další aplikace</text:span><text:span text:style-name="T2"> vyžadované uživateli</text:span><text:span text:style-name="T2"/></text:p>
      <text:p text:style-name="P2"><text:span text:style-name="T2">- Navíc je potřeba místo pro </text:span><text:span text:style-name="T4">kešování</text:span><text:span text:style-name="T2"> pevných disků. Velikost paměti je tedy závislá na použitém </text:span><text:span text:style-name="T3">operačním systému</text:span><text:span text:style-name="T2">, </text:span><text:span text:style-name="T3">počtu stanic</text:span><text:span text:style-name="T2"> v síti a </text:span><text:span text:style-name="T3">na programech</text:span><text:span text:style-name="T2">, které budeme ze serveru spouštět</text:span><text:span text:style-name="T2"/></text:p>
      <text:p text:style-name="P2"><text:span text:style-name="T2">- Většinou se používají operační paměti v provedení registered a ECC</text:span><text:span text:style-name="T2"/></text:p>
      <text:p text:style-name="P4"><text:span text:style-name="T5">Kešování (cache) </text:span><text:span text:style-name="T2">– server musí velmi často číst data z disku, což je ve srovnání s čtením dat z operační paměti pomalá operace. Proto jsou dříve čtená data stále uchovávána v operační paměti. Pokud přijde požadavek na čtení dat, hledají se nejdříve v rychlé operační paměti a až když tam nejsou nalezena, jsou přečtena z pomalejšího pevného disku. Protože většina uživatelů sítě používá stejný program (uložený na serveru), je pravděpodobnost nalezení dat v operační paměti vysoká – podstatně se tak zrychlí práce serveru.</text:span><text:span text:style-name="T2"/></text:p>
      <text:p text:style-name="P4"><text:span text:style-name="T4">ECC (Error Checking and Correcting)</text:span><text:span text:style-name="T2"> je samoopravný kód, který dokáže nejen zjistit, ale i opravit jednobitovou (nové systémy i dvoubitovou) chybu v paměti. ECC musí být podporován základní deskou i paměťovým modulem. ECC paměti jsou samozřejmě dražší, proto se používají převážně v serverech. </text:span><text:span text:style-name="T2"/></text:p>
      <text:p text:style-name="P4"><text:span text:style-name="T4">Registered</text:span><text:span text:style-name="T2"> moduly se liší použitím speciálních vstupně výstupních bufferů, které zvyšují stabilitu a spolehlivost přenosu dat. Také registrované moduly musejí být podporovány chipsetem základní desky a také ony jsou dražší než častěji používané moduly bez bufferů (</text:span><text:span text:style-name="T4">Unbuffered</text:span><text:span text:style-name="T2">)<text:tab/>- Registered používají pro získání informací z RAMky „registery“, zatímco Unbuffered získávají data napřímo</text:span><text:span text:style-name="T2"/></text:p>
      <text:p text:style-name="P3"><text:span text:style-name="T7">Pevné disky (SAS/SATA)</text:span><text:span text:style-name="T7"/></text:p>
      <text:p text:style-name="P2"><text:span text:style-name="T2">- Pevné disky, na něž se ukládají data z celé sítě, jsou další velmi důležitou součástkou serverů. Musejí mít dostatečnou kapacitu, která závisí na použitém programu a velikosti sítě. Spodní hranice velikosti disků je okolo </text:span><text:span text:style-name="T3">100 GB</text:span><text:span text:style-name="T2">,</text:span><text:span text:style-name="T2"/></text:p>
      <text:p text:style-name="P2"><text:span text:style-name="T2">- Dalším požadavkem u serverů jsou zvýšené požadavky na bezpečnost uložených dat – proto se sdružují do diskových polí </text:span><text:span text:style-name="T4">RAID</text:span><text:span text:style-name="T4"/></text:p>
      <text:p text:style-name="P2"><text:span text:style-name="T2">- Dalším typickým znakem serverových disků je rozhraní </text:span><text:span text:style-name="T4">SCSI</text:span><text:span text:style-name="T2"> (</text:span><text:span text:style-name="T6">Small Computer System Interface</text:span><text:span text:style-name="T2">). Jde o způsob komunikace mezi základní deskou a diskem, který je </text:span><text:span text:style-name="T3">rychlý</text:span><text:span text:style-name="T2"> a dovoluje připojit 7 nebo 15 SCSI zařízení (např. disků). Další výhodou SCSI je to, že </text:span><text:span text:style-name="T3">komunikaci mezi jednotlivými SCSI zařízeními obstarává řadič SCSI</text:span><text:span text:style-name="T2">, bez účasti mikroprocesoru. </text:span><text:span text:style-name="T3">Řadič bývá instalován na rozšiřující desce</text:span><text:span text:style-name="T2"> zasazené do slotu PCI. Vysoká komunikační rychlost SCSI je vhodná pro disková pole. Dnes je SCSI nahrazeno </text:span><text:span text:style-name="T4">SAS</text:span><text:span text:style-name="T2"> (</text:span><text:span text:style-name="T6">Serial Attached SCSI</text:span><text:span text:style-name="T2">)</text:span><text:span text:style-name="T2"/></text:p>
      <text:p text:style-name="P2"><text:span text:style-name="T2">- U levnějších serverů se také nabízí možnost použití disků SATA</text:span><text:span text:style-name="T2"/></text:p>
      <text:p text:style-name="P2"><text:span text:style-name="T4">Rozhraní RAID může být realizováno dvěma způsoby:</text:span><text:span text:style-name="T4"/></text:p>
      <text:p text:style-name="P2"><text:span text:style-name="T2">• Softwarově, kdy je RAID vytvářen operačním systémem</text:span><text:span text:style-name="T2"/></text:p>
      <text:p text:style-name="P2"><text:span text:style-name="T2">• Hardwarově, kdy je RAID vytvářen řadičem pevných disků</text:span><text:span text:style-name="T2"/></text:p>
      <text:p text:style-name="P6"/>
      <text:p text:style-name="P2"><text:span text:style-name="T2">Dalším podstatným znakem serverů jsou </text:span><text:span text:style-name="T4">velké skříně</text:span><text:span text:style-name="T2">, do nichž se musí vejít několik zařízení. Důležité je také propracované chlazení (server se nevypíná). Často jsou prvky ve skříni v modulárním provedení dovolujícím výměnu jednotlivých modulů za chodu serveru. Je takto možné měnit disky, ventilátory atd. Jednotlivé zařízení určené do RACKů májí standardizovanou velikost – U (</text:span><text:span text:style-name="T4">Unit</text:span><text:span text:style-name="T2"> – okolo 4,5 cm)</text:span><text:span text:style-name="T2"/></text:p>
      <text:p text:style-name="P3"><text:span text:style-name="T7">NIC (Network Interface Card/Controller)</text:span><text:span text:style-name="T7"/></text:p>
      <text:p text:style-name="P2"><text:span text:style-name="T2">- Nedílnou součástí každého serveru je síťová karta, přesněji řečeno alespoň dvě sítové karty (redundance), kdyby jednu chytila nějaká závada, zaskočí ji druhá. Minimální rychlost síťové karty by měla být alespoň 1 GB/s. (zde také zaleží na rychlosti přípojky k internetu)</text:span><text:span text:style-name="T2"/></text:p>
      <text:p text:style-name="P3"><text:span text:style-name="T7">UPS (Uninterruptible Power Supply)</text:span><text:span text:style-name="T7"/></text:p>
      <text:p text:style-name="P2"><text:span text:style-name="T2">- Přerušení napájecího napětí serveru může způsobit velké problémy. Pro mnoho aplikačních programů i samotný síťový operační systém představuje náhlé ukončení práce (bez uložení dat) nedefinovaný stav, jehož následkem může být nutnost nové instalace systému nebo programu (nemluvě o ztrátě dat aplikačních programů). </text:span><text:span text:style-name="T2"/></text:p>
      <text:p text:style-name="P2"><text:span text:style-name="T4">UPS off-line</text:span><text:span text:style-name="T2"> jsou nejnižší a nejlevnější třídou záložních zdrojů.</text:span><text:span text:style-name="T2"/></text:p>
      <text:p text:style-name="P2"><text:span text:style-name="T5">UPS on-line </text:span><text:span text:style-name="T2">jsou naopak třídou nejvyšší, nejkvalitnější a nejdražší.</text:span><text:span text:style-name="T2"/></text:p>
      <text:p text:style-name="P2"><text:span text:style-name="T5">UPS line interactive </text:span><text:span text:style-name="T2">jsou jakýmsi mezi-článkem mezi oběma předešlými variantami</text:span><text:span text:style-name="T2"/></text:p>
      <text:p text:style-name="P6"/>
      <text:p text:style-name="P2"><text:span text:style-name="T5">Dedikace (vyčlenění) serveru</text:span><text:span text:style-name="T5"/></text:p>
      <text:p text:style-name="P2"><text:soft-page-break/><text:span text:style-name="T2">- Server může být </text:span><text:span text:style-name="T4">dedikovaný (vyčleněný).</text:span><text:span text:style-name="T2"> V takovém případě na něm běží pouze síťový operační systém a k běžné práci jej vůbec nepoužíváme. Opakem je server </text:span><text:span text:style-name="T4">nededikovaný</text:span><text:span text:style-name="T2">, na němž můžeme provádět běžnou práci a ještě na něm běží síťový operační systém. Takovouto práci dovolují například síťové operační systémy Windows Server. Uvědomíme-li si však, že na server jsou koncentrována data sítě, je běžná práce na něm </text:span><text:span text:style-name="T3">nevhodná</text:span><text:span text:style-name="T2"> (už fyzický </text:span><text:span text:style-name="T3">přístup ke konzoli serveru je nebezpečný</text:span><text:span text:style-name="T2">) a především u větších sítí se používá jen zřídka.</text:span><text:span text:style-name="T2"/></text:p>
      <text:p text:style-name="P3"><text:span text:style-name="T7">Umístění serveru</text:span><text:span text:style-name="T7"/></text:p>
      <text:p text:style-name="P2"><text:span text:style-name="T2">Z předešlých řádků to nemusí být na první pohled zřejmé, ale síťový hardware (ani software) nekladou žádné požadavky na umístění serveru. Ten tedy může být umístěn na libovolném místě sítě. Praktické umístění serveru je dáno spíše požadavky organizačními. Umísťuje se tak, aby nerušil svým hlukem okolí, aby byl dobře zabezpečen před krádeží a neodbornou obsluhou.</text:span><text:span text:style-name="T2"/></text:p>
      <text:p text:style-name="P3"><text:span text:style-name="T7">Další možné komponenty pro server</text:span><text:span text:style-name="T7"/></text:p>
      <text:p text:style-name="P2"><text:span text:style-name="T2">Ližiny, Switche, kabely, Patch panely, paměti RAM, 2,5 / 3,5 HDD SAS/SATA disky, SSD disky (SATA, PCIe, SAS)</text:span><text:span text:style-name="T2"/></text:p>
      <text:p text:style-name="P6"/>
      <text:p text:style-name="P2"><text:span text:style-name="T2">Rychlost superpočítačů nebo také i výkonnějších serverů se udává v FLOPS za sekundu.</text:span><text:span text:style-name="T2"/></text:p>
      <text:p text:style-name="P2"><text:span text:style-name="T4">FLOPS</text:span><text:span text:style-name="T2"> je zkratka pro počet operací v pohyblivé řádové čárce za sekundu (</text:span><text:span text:style-name="T4">FL</text:span><text:span text:style-name="T2">oating-point </text:span><text:span text:style-name="T4">O</text:span><text:span text:style-name="T2">perations </text:span><text:span text:style-name="T4">P</text:span><text:span text:style-name="T2">er </text:span><text:span text:style-name="T4">S</text:span><text:span text:style-name="T2">econd)</text:span><text:span text:style-name="T2"/></text:p>
      <text:p text:style-name="P2"><text:span text:style-name="T2">Výkon dnešních špičkových superpočítačů se pohybuje v řádu milionů miliard FLOPS, proto se využívají předpony jako např. TeraFLOPS</text:span><text:span text:style-name="T2"/></text:p>
      <text:p text:style-name="P6"/>
      <text:p text:style-name="P2"><text:span text:style-name="T2">Nejrychlejší </text:span><text:span text:style-name="T4">superpočítač</text:span><text:span text:style-name="T2"> v Česku - </text:span><text:span text:style-name="T4">Karolina</text:span><text:span text:style-name="T2">, který se nachází v Ostravě</text:span><text:span text:style-name="T2"/></text:p>
      <text:list text:style-name="WWNum22">
        <text:list-item>
          <text:p text:style-name="P5"><text:span text:style-name="T2">více než 100 000 jader CPU a 250 TB operační paměti RAM,</text:span><text:span text:style-name="T2"/></text:p>
        </text:list-item>
        <text:list-item>
          <text:p text:style-name="P5"><text:span text:style-name="T2">více než 3,8 milionu CUDA jader / 240 000 tensorových jader akcelerátorů NVIDIA A100 Tensor Core GPU s celkově 22,4 TB superrychlé HBM2 paměti,</text:span><text:span text:style-name="T2"/></text:p>
        </text:list-item>
        <text:list-item>
          <text:p text:style-name="P5"><text:span text:style-name="T2">15,2 PFlop/s celkový teoretický výpočetní výkon,</text:span><text:span text:style-name="T2"/></text:p>
        </text:list-item>
        <text:list-item>
          <text:p text:style-name="P5"><text:span text:style-name="T2">rychlá disková kapacita s výkonem 1 TB/s,</text:span><text:span text:style-name="T2"/></text:p>
        </text:list-item>
        <text:list-item>
          <text:p text:style-name="P5"><text:span text:style-name="T2">univerzální část pro tradiční numerické simulace, kterou bude tvořit 720 počítačových serverů s celkovým teoretickým výpočetním výkonem 3,8 PFlop/s,</text:span><text:span text:style-name="T2"/></text:p>
        </text:list-item>
        <text:list-item>
          <text:p text:style-name="P5"><text:span text:style-name="T2">akcelerovaná část tvořená 70 servery, přičemž každý z nich bude osazen 8 GPU akcelerátory s celkovým teoretickým výpočetním výkonem 11 PFlop/s pro standardní HPC simulace a až 150 PFlop/s pro výpočty umělé inteligence, </text:span><text:span text:style-name="T2"/></text:p>
        </text:list-item>
        <text:list-item>
          <text:p text:style-name="P5"><text:span text:style-name="T2">část navržená pro zpracování rozsáhlých datových souborů poskytující až 24 TB sdílené paměti a výkonem 74 TFlop/s,</text:span><text:span text:style-name="T2"/></text:p>
        </text:list-item>
        <text:list-item>
          <text:p text:style-name="P5"><text:span text:style-name="T2">36 serverů s celkovým výkonem 131 TFlop/s vyhrazených k poskytování cloudových služeb,</text:span><text:span text:style-name="T2"/></text:p>
        </text:list-item>
        <text:list-item>
          <text:p text:style-name="P5"><text:span text:style-name="T2">vysokorychlostní síť, která bude sloužit jak k propojení všech částí dohromady, tak i k propojení jednotlivých serverů rychlostí až 200 Gb/s, </text:span><text:span text:style-name="T2"/></text:p>
        </text:list-item>
        <text:list-item>
          <text:p text:style-name="P5"><text:span text:style-name="T2">rychlé datové úložiště poskytne kapacitu více než 1 PB pro vysokorychlostní ukládání uživatelských dat rychlostí až 1 TB/s, zejména pro simulace i výpočty v oblasti náročné datové analýzy a umělé inteligence</text:span><text:span text:style-name="T2"/></text:p>
        </text:list-item>
      </text:list>
      <text:p text:style-name="P6"><text:bookmark text:name="_GoBack"/></text:p>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7"/>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Courier New1" svg:font-family="'Courier New'" style:font-adornments="Regular" style:font-family-generic="modern" style:font-pitch="fixed"/>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Symbol" svg:font-family="Symbol" style:font-adornments="Regular"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adornments="Regular"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bodytext"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cizojazyc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mw-headline" style:family="text" style:parent-style-name="Default_20_Paragraph_20_Font"/>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137" style:display-name="ListLabel 137" style:family="text">
      <style:text-properties style:font-name-complex="Courier New" style:font-family-complex="'Courier New'" style:font-family-generic-complex="system" style:font-pitch-complex="variable"/>
    </style:style>
    <style:style style:name="ListLabel_20_138" style:display-name="ListLabel 138" style:family="text"/>
    <style:style style:name="ListLabel_20_139" style:display-name="ListLabel 139" style:family="text"/>
    <style:style style:name="ListLabel_20_140" style:display-name="ListLabel 140" style:family="text">
      <style:text-properties style:font-name-complex="Courier New" style:font-family-complex="'Courier New'" style:font-family-generic-complex="system" style:font-pitch-complex="variable"/>
    </style:style>
    <style:style style:name="ListLabel_20_141" style:display-name="ListLabel 141" style:family="text"/>
    <style:style style:name="ListLabel_20_142" style:display-name="ListLabel 142" style:family="text"/>
    <style:style style:name="ListLabel_20_143" style:display-name="ListLabel 143" style:family="text">
      <style:text-properties style:font-name-complex="Courier New" style:font-family-complex="'Courier New'" style:font-family-generic-complex="system" style:font-pitch-complex="variable"/>
    </style:style>
    <style:style style:name="ListLabel_20_144" style:display-name="ListLabel 144" style:family="text"/>
    <style:style style:name="ListLabel_20_145" style:display-name="ListLabel 145" style:family="text"/>
    <style:style style:name="ListLabel_20_146" style:display-name="ListLabel 146" style:family="text">
      <style:text-properties style:font-name-complex="Courier New" style:font-family-complex="'Courier New'" style:font-family-generic-complex="system" style:font-pitch-complex="variable"/>
    </style:style>
    <style:style style:name="ListLabel_20_147" style:display-name="ListLabel 147" style:family="text"/>
    <style:style style:name="ListLabel_20_148" style:display-name="ListLabel 148" style:family="text"/>
    <style:style style:name="ListLabel_20_149" style:display-name="ListLabel 149" style:family="text">
      <style:text-properties style:font-name-complex="Courier New" style:font-family-complex="'Courier New'" style:font-family-generic-complex="system" style:font-pitch-complex="variable"/>
    </style:style>
    <style:style style:name="ListLabel_20_150" style:display-name="ListLabel 150" style:family="text"/>
    <style:style style:name="ListLabel_20_151" style:display-name="ListLabel 151" style:family="text"/>
    <style:style style:name="ListLabel_20_152" style:display-name="ListLabel 152" style:family="text">
      <style:text-properties style:font-name-complex="Courier New" style:font-family-complex="'Courier New'" style:font-family-generic-complex="system" style:font-pitch-complex="variable"/>
    </style:style>
    <style:style style:name="ListLabel_20_153" style:display-name="ListLabel 153" style:family="text"/>
    <style:style style:name="ListLabel_20_154" style:display-name="ListLabel 154" style:family="text">
      <style:text-properties fo:font-size="10pt" style:font-size-asian="10pt"/>
    </style:style>
    <style:style style:name="ListLabel_20_155" style:display-name="ListLabel 155" style:family="text">
      <style:text-properties fo:font-size="10pt" style:font-size-asian="10pt"/>
    </style:style>
    <style:style style:name="ListLabel_20_156" style:display-name="ListLabel 156" style:family="text">
      <style:text-properties fo:font-size="10pt" style:font-size-asian="10pt"/>
    </style:style>
    <style:style style:name="ListLabel_20_157" style:display-name="ListLabel 157" style:family="text">
      <style:text-properties fo:font-size="10pt" style:font-size-asian="10pt"/>
    </style:style>
    <style:style style:name="ListLabel_20_158" style:display-name="ListLabel 158" style:family="text">
      <style:text-properties fo:font-size="10pt" style:font-size-asian="10pt"/>
    </style:style>
    <style:style style:name="ListLabel_20_159" style:display-name="ListLabel 159" style:family="text">
      <style:text-properties fo:font-size="10pt" style:font-size-asian="10pt"/>
    </style:style>
    <style:style style:name="ListLabel_20_160" style:display-name="ListLabel 160" style:family="text">
      <style:text-properties fo:font-size="10pt" style:font-size-asian="10pt"/>
    </style:style>
    <style:style style:name="ListLabel_20_161" style:display-name="ListLabel 161" style:family="text">
      <style:text-properties fo:font-size="10pt" style:font-size-asian="10pt"/>
    </style:style>
    <style:style style:name="ListLabel_20_162" style:display-name="ListLabel 162" style:family="text">
      <style:text-properties fo:font-size="10pt" style:font-size-asian="10pt"/>
    </style:style>
    <style:style style:name="ListLabel_20_163" style:display-name="ListLabel 163" style:family="text">
      <style:text-properties fo:font-size="10pt" style:font-size-asian="10pt"/>
    </style:style>
    <style:style style:name="ListLabel_20_164" style:display-name="ListLabel 164" style:family="text">
      <style:text-properties fo:font-size="10pt" style:font-size-asian="10pt"/>
    </style:style>
    <style:style style:name="ListLabel_20_165" style:display-name="ListLabel 165" style:family="text">
      <style:text-properties fo:font-size="10pt" style:font-size-asian="10pt"/>
    </style:style>
    <style:style style:name="ListLabel_20_166" style:display-name="ListLabel 166" style:family="text">
      <style:text-properties fo:font-size="10pt" style:font-size-asian="10pt"/>
    </style:style>
    <style:style style:name="ListLabel_20_167" style:display-name="ListLabel 167" style:family="text">
      <style:text-properties fo:font-size="10pt" style:font-size-asian="10pt"/>
    </style:style>
    <style:style style:name="ListLabel_20_168" style:display-name="ListLabel 168" style:family="text">
      <style:text-properties fo:font-size="10pt" style:font-size-asian="10pt"/>
    </style:style>
    <style:style style:name="ListLabel_20_169" style:display-name="ListLabel 169" style:family="text">
      <style:text-properties fo:font-size="10pt" style:font-size-asian="10pt"/>
    </style:style>
    <style:style style:name="ListLabel_20_170" style:display-name="ListLabel 170" style:family="text">
      <style:text-properties fo:font-size="10pt" style:font-size-asian="10pt"/>
    </style:style>
    <style:style style:name="ListLabel_20_171" style:display-name="ListLabel 171" style:family="text">
      <style:text-properties fo:font-size="10pt" style:font-size-asian="10pt"/>
    </style:style>
    <style:style style:name="ListLabel_20_172" style:display-name="ListLabel 172" style:family="text">
      <style:text-properties style:font-name-complex="Courier New" style:font-family-complex="'Courier New'" style:font-family-generic-complex="system" style:font-pitch-complex="variable"/>
    </style:style>
    <style:style style:name="ListLabel_20_173" style:display-name="ListLabel 173" style:family="text">
      <style:text-properties style:font-name-complex="Courier New" style:font-family-complex="'Courier New'" style:font-family-generic-complex="system" style:font-pitch-complex="variable"/>
    </style:style>
    <style:style style:name="ListLabel_20_174" style:display-name="ListLabel 174" style:family="text"/>
    <style:style style:name="ListLabel_20_175" style:display-name="ListLabel 175" style:family="text"/>
    <style:style style:name="ListLabel_20_176" style:display-name="ListLabel 176" style:family="text">
      <style:text-properties style:font-name-complex="Courier New" style:font-family-complex="'Courier New'" style:font-family-generic-complex="system" style:font-pitch-complex="variable"/>
    </style:style>
    <style:style style:name="ListLabel_20_177" style:display-name="ListLabel 177" style:family="text"/>
    <style:style style:name="ListLabel_20_178" style:display-name="ListLabel 178" style:family="text"/>
    <style:style style:name="ListLabel_20_179" style:display-name="ListLabel 179" style:family="text">
      <style:text-properties style:font-name-complex="Courier New" style:font-family-complex="'Courier New'" style:font-family-generic-complex="system" style:font-pitch-complex="variable"/>
    </style:style>
    <style:style style:name="ListLabel_20_180" style:display-name="ListLabel 180" style:family="text"/>
    <style:style style:name="ListLabel_20_181" style:display-name="ListLabel 181" style:family="text">
      <style:text-properties style:font-name-complex="Courier New" style:font-family-complex="'Courier New'" style:font-family-generic-complex="system" style:font-pitch-complex="variable"/>
    </style:style>
    <style:style style:name="ListLabel_20_182" style:display-name="ListLabel 182" style:family="text">
      <style:text-properties style:font-name-complex="Courier New" style:font-family-complex="'Courier New'" style:font-family-generic-complex="system" style:font-pitch-complex="variable"/>
    </style:style>
    <style:style style:name="ListLabel_20_183" style:display-name="ListLabel 183" style:family="text"/>
    <style:style style:name="ListLabel_20_184" style:display-name="ListLabel 184" style:family="text"/>
    <style:style style:name="ListLabel_20_185" style:display-name="ListLabel 185" style:family="text">
      <style:text-properties style:font-name-complex="Courier New" style:font-family-complex="'Courier New'"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text-properties style:font-name-complex="Courier New" style:font-family-complex="'Courier New'" style:font-family-generic-complex="system" style:font-pitch-complex="variable"/>
    </style:style>
    <style:style style:name="ListLabel_20_189" style:display-name="ListLabel 189" style:family="text"/>
    <style:style style:name="ListLabel_20_190" style:display-name="ListLabel 190" style:family="text">
      <style:text-properties fo:font-size="10pt" style:font-size-asian="10pt"/>
    </style:style>
    <style:style style:name="ListLabel_20_191" style:display-name="ListLabel 191" style:family="text">
      <style:text-properties fo:font-size="10pt" style:font-size-asian="10pt"/>
    </style:style>
    <style:style style:name="ListLabel_20_192" style:display-name="ListLabel 192" style:family="text">
      <style:text-properties fo:font-size="10pt" style:font-size-asian="10pt"/>
    </style:style>
    <style:style style:name="ListLabel_20_193" style:display-name="ListLabel 193" style:family="text">
      <style:text-properties fo:font-size="10pt" style:font-size-asian="10pt"/>
    </style:style>
    <style:style style:name="ListLabel_20_194" style:display-name="ListLabel 194" style:family="text">
      <style:text-properties fo:font-size="10pt" style:font-size-asian="10pt"/>
    </style:style>
    <style:style style:name="ListLabel_20_195" style:display-name="ListLabel 195" style:family="text">
      <style:text-properties fo:font-size="10pt" style:font-size-asian="10pt"/>
    </style:style>
    <style:style style:name="ListLabel_20_196" style:display-name="ListLabel 196" style:family="text">
      <style:text-properties fo:font-size="10pt" style:font-size-asian="10pt"/>
    </style:style>
    <style:style style:name="ListLabel_20_197" style:display-name="ListLabel 197" style:family="text">
      <style:text-properties fo:font-size="10pt" style:font-size-asian="10pt"/>
    </style:style>
    <style:style style:name="ListLabel_20_198" style:display-name="ListLabel 198" style:family="text">
      <style:text-properties fo:font-size="10pt" style:font-size-asian="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style:font-name="Symbol"/>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style:font-name="Wingdings"/>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style:font-name="Wingding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style:font-name="Symbol"/>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style:font-name="Wingding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style:font-name="Symbol"/>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64cm"/>
        </style:list-level-properties>
        <style:text-properties fo:font-family="Calibri"/>
      </text:list-level-style-bullet>
      <text:list-level-style-bullet text:level="2" text:style-name="ListLabel_20_137" loext:num-list-format="o" style:num-suffix="o" text:bullet-char="o">
        <style:list-level-properties text:list-level-position-and-space-mode="label-alignment">
          <style:list-level-label-alignment text:label-followed-by="listtab" fo:text-indent="-0.635cm" fo:margin-left="2.91cm"/>
        </style:list-level-properties>
        <style:text-properties fo:font-family="'Courier New'" style:font-style-name="Regular" style:font-pitch="fixed"/>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4.18cm"/>
        </style:list-level-properties>
        <style:text-properties style:font-name="Wingding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45cm"/>
        </style:list-level-properties>
        <style:text-properties style:font-name="Symbol"/>
      </text:list-level-style-bullet>
      <text:list-level-style-bullet text:level="5" text:style-name="ListLabel_20_140" loext:num-list-format="o" style:num-suffix="o" text:bullet-char="o">
        <style:list-level-properties text:list-level-position-and-space-mode="label-alignment">
          <style:list-level-label-alignment text:label-followed-by="listtab" fo:text-indent="-0.635cm" fo:margin-left="6.72cm"/>
        </style:list-level-properties>
        <style:text-properties fo:font-family="'Courier New'" style:font-style-name="Regular" style:font-pitch="fixed"/>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99cm"/>
        </style:list-level-properties>
        <style:text-properties style:font-name="Wingding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9.26cm"/>
        </style:list-level-properties>
        <style:text-properties style:font-name="Symbol"/>
      </text:list-level-style-bullet>
      <text:list-level-style-bullet text:level="8" text:style-name="ListLabel_20_143" loext:num-list-format="o" style:num-suffix="o" text:bullet-char="o">
        <style:list-level-properties text:list-level-position-and-space-mode="label-alignment">
          <style:list-level-label-alignment text:label-followed-by="listtab" fo:text-indent="-0.635cm" fo:margin-left="10.53cm"/>
        </style:list-level-properties>
        <style:text-properties fo:font-family="'Courier New'" style:font-style-name="Regular" style:font-pitch="fixed"/>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8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loext:num-list-format="" style:num-suffix="" text:bullet-char="">
        <style:list-level-properties text:list-level-position-and-space-mode="label-alignment">
          <style:list-level-label-alignment text:label-followed-by="listtab" fo:text-indent="-0.635cm" fo:margin-left="1.344cm"/>
        </style:list-level-properties>
        <style:text-properties style:font-name="Symbol"/>
      </text:list-level-style-bullet>
      <text:list-level-style-bullet text:level="2" text:style-name="ListLabel_20_146" loext:num-list-format="o" style:num-suffix="o" text:bullet-char="o">
        <style:list-level-properties text:list-level-position-and-space-mode="label-alignment">
          <style:list-level-label-alignment text:label-followed-by="listtab" fo:text-indent="-0.635cm" fo:margin-left="2.614cm"/>
        </style:list-level-properties>
        <style:text-properties fo:font-family="'Courier New'" style:font-style-name="Regular" style:font-pitch="fixed"/>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635cm" fo:margin-left="3.884cm"/>
        </style:list-level-properties>
        <style:text-properties style:font-name="Wingding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635cm" fo:margin-left="5.154cm"/>
        </style:list-level-properties>
        <style:text-properties style:font-name="Symbol"/>
      </text:list-level-style-bullet>
      <text:list-level-style-bullet text:level="5" text:style-name="ListLabel_20_149" loext:num-list-format="o" style:num-suffix="o" text:bullet-char="o">
        <style:list-level-properties text:list-level-position-and-space-mode="label-alignment">
          <style:list-level-label-alignment text:label-followed-by="listtab" fo:text-indent="-0.635cm" fo:margin-left="6.424cm"/>
        </style:list-level-properties>
        <style:text-properties fo:font-family="'Courier New'" style:font-style-name="Regular" style:font-pitch="fixed"/>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635cm" fo:margin-left="7.694cm"/>
        </style:list-level-properties>
        <style:text-properties style:font-name="Wingding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635cm" fo:margin-left="8.964cm"/>
        </style:list-level-properties>
        <style:text-properties style:font-name="Symbol"/>
      </text:list-level-style-bullet>
      <text:list-level-style-bullet text:level="8" text:style-name="ListLabel_20_152" loext:num-list-format="o" style:num-suffix="o" text:bullet-char="o">
        <style:list-level-properties text:list-level-position-and-space-mode="label-alignment">
          <style:list-level-label-alignment text:label-followed-by="listtab" fo:text-indent="-0.635cm" fo:margin-left="10.234cm"/>
        </style:list-level-properties>
        <style:text-properties fo:font-family="'Courier New'" style:font-style-name="Regular" style:font-pitch="fixed"/>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635cm" fo:margin-left="11.50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55"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56"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5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5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59"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0"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61"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62"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text:style-name="ListLabel_20_16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64"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6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6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6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6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7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7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text:style-name="ListLabel_20_172"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73"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76"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79"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bullet text:level="1" text:style-name="ListLabel_20_181" loext:num-list-format="o" style:num-suffix="o" text:bullet-char="o">
        <style:list-level-properties text:list-level-position-and-space-mode="label-alignment">
          <style:list-level-label-alignment text:label-followed-by="listtab" fo:text-indent="-0.635cm" fo:margin-left="1.27cm"/>
        </style:list-level-properties>
        <style:text-properties fo:font-family="'Courier New'" style:font-style-name="Regular" style:font-pitch="fixed"/>
      </text:list-level-style-bullet>
      <text:list-level-style-bullet text:level="2" text:style-name="ListLabel_20_18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83" loext:num-list-format=""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8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8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9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9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9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9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9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9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9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style style:name="MT2"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247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15. </text:span><text:span text:style-name="MT2">HW pro server – řešení CPU, disků, NIC, UPS, redundantní a hotswap HW</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1348</meta:editing-cycles>
    <meta:creation-date>2021-02-18T18:27:00</meta:creation-date>
    <dc:date>2021-03-27T13:27:00</dc:date>
    <meta:editing-duration>P1DT38M</meta:editing-duration>
    <meta:generator>LibreOffice/7.5.1.2$MacOSX_X86_64 LibreOffice_project/fcbaee479e84c6cd81291587d2ee68cba099e129</meta:generator>
    <meta:document-statistic meta:table-count="0" meta:image-count="0" meta:object-count="0" meta:page-count="2" meta:paragraph-count="49" meta:word-count="1124" meta:character-count="7508" meta:non-whitespace-character-count="6409"/>
    <meta:user-defined meta:name="AppVersion">16.0000</meta:user-defined>
    <meta:template xlink:type="simple" xlink:actuate="onRequest" xlink:title="Normal.dotm" xlink:href=""/>
  </office:meta>
</office:document-meta>
</file>