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500000002D08A0C3EADD9324B07.png" manifest:media-type="image/png"/>
  <manifest:file-entry manifest:full-path="Pictures/100000000000025800000179040217FCDF099832.gif" manifest:media-type="image/gif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P2" style:family="paragraph" style:parent-style-name="List_20_Paragraph" style:list-style-name="WWNum16">
      <style:paragraph-properties fo:margin-left="0.25cm" fo:margin-right="-1.08cm" fo:margin-top="0cm" fo:margin-bottom="0cm" style:contextual-spacing="true" fo:line-height="108%" fo:text-indent="0cm" style:auto-text-indent="false">
        <style:tab-stops>
          <style:tab-stop style:position="1cm"/>
        </style:tab-stops>
      </style:paragraph-properties>
    </style:style>
    <style:style style:name="P3" style:family="paragraph" style:parent-style-name="List_20_Paragraph" style:list-style-name="WWNum17">
      <style:paragraph-properties fo:margin-left="0.501cm" fo:margin-right="-0.041cm" fo:margin-top="0.212cm" fo:margin-bottom="0cm" style:contextual-spacing="true" fo:line-height="115%" fo:text-indent="-0.501cm" style:auto-text-indent="false">
        <style:tab-stops>
          <style:tab-stop style:position="1.752cm"/>
        </style:tab-stops>
      </style:paragraph-properties>
    </style:style>
    <style:style style:name="P4" style:family="paragraph" style:parent-style-name="List_20_Paragraph" style:list-style-name="WWNum17">
      <style:paragraph-properties fo:margin-left="0.501cm" fo:margin-right="-0.042cm" fo:margin-top="0cm" fo:margin-bottom="0cm" style:contextual-spacing="true" fo:line-height="115%" fo:text-indent="-0.501cm" style:auto-text-indent="false">
        <style:tab-stops>
          <style:tab-stop style:position="1.752cm"/>
        </style:tab-stops>
      </style:paragraph-properties>
    </style:style>
    <style:style style:name="P5" style:family="paragraph" style:parent-style-name="List_20_Paragraph" style:list-style-name="WWNum20">
      <style:paragraph-properties fo:margin-left="1.27cm" fo:margin-right="-0.042cm" fo:margin-top="0cm" fo:margin-bottom="0cm" style:contextual-spacing="true" fo:line-height="115%" fo:text-indent="-0.635cm" style:auto-text-indent="false">
        <style:tab-stops>
          <style:tab-stop style:position="1.752cm"/>
        </style:tab-stops>
      </style:paragraph-properties>
    </style:style>
    <style:style style:name="P6" style:family="paragraph" style:parent-style-name="List_20_Paragraph" style:list-style-name="WWNum21">
      <style:paragraph-properties fo:margin-left="1.27cm" fo:margin-right="-0.042cm" fo:margin-top="0cm" fo:margin-bottom="0cm" style:contextual-spacing="true" fo:line-height="115%" fo:text-indent="-0.635cm" style:auto-text-indent="false">
        <style:tab-stops>
          <style:tab-stop style:position="1.752cm"/>
        </style:tab-stops>
      </style:paragraph-properties>
    </style:style>
    <style:style style:name="P7" style:family="paragraph" style:parent-style-name="List_20_Paragraph" style:list-style-name="WWNum17">
      <style:paragraph-properties fo:margin-left="0.501cm" fo:margin-right="-1.08cm" fo:margin-top="0cm" fo:margin-bottom="0cm" style:contextual-spacing="true" fo:line-height="115%" fo:text-indent="-0.501cm" style:auto-text-indent="false">
        <style:tab-stops>
          <style:tab-stop style:position="1cm"/>
          <style:tab-stop style:position="1.752cm"/>
        </style:tab-stops>
      </style:paragraph-properties>
    </style:style>
    <style:style style:name="P8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9" style:family="paragraph" style:parent-style-name="Standard">
      <style:paragraph-properties fo:margin-left="0cm" fo:margin-right="-0.041cm" fo:margin-top="0.212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0" style:family="paragraph" style:parent-style-name="Standard" style:list-style-name="WWNum18">
      <style:paragraph-properties fo:margin-left="1.27cm" fo:margin-right="-0.042cm" fo:margin-top="0cm" fo:margin-bottom="0cm" style:contextual-spacing="false" fo:line-height="115%" fo:text-indent="-0.635cm" style:auto-text-indent="false">
        <style:tab-stops>
          <style:tab-stop style:position="1.752cm"/>
        </style:tab-stops>
      </style:paragraph-properties>
    </style:style>
    <style:style style:name="P11" style:family="paragraph" style:parent-style-name="Standard">
      <style:paragraph-properties fo:margin-left="0cm" fo:margin-right="-0.998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12" style:family="paragraph" style:parent-style-name="Standard">
      <style:paragraph-properties fo:margin-left="0.25cm" fo:margin-right="-1.08cm" fo:margin-top="0cm" fo:margin-bottom="0cm" style:contextual-spacing="false" fo:text-indent="0cm" style:auto-text-indent="false">
        <style:tab-stops>
          <style:tab-stop style:position="1cm"/>
        </style:tab-stops>
      </style:paragraph-properties>
    </style:style>
    <style:style style:name="P13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size="10pt" style:font-size-asian="10pt"/>
    </style:style>
    <style:style style:name="P14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weight="bold" style:font-weight-asian="bold"/>
    </style:style>
    <style:style style:name="T1" style:family="text">
      <style:text-properties fo:font-size="12pt" fo:font-weight="bold" style:font-size-asian="12pt" style:font-weight-asian="bold" style:font-name-complex="Calibri2"/>
    </style:style>
    <style:style style:name="T2" style:family="text">
      <style:text-properties fo:font-size="10pt" style:font-size-asian="10pt"/>
    </style:style>
    <style:style style:name="T3" style:family="text">
      <style:text-properties fo:font-size="10pt" style:font-size-asian="10pt" style:font-size-complex="10pt"/>
    </style:style>
    <style:style style:name="T4" style:family="text">
      <style:text-properties fo:font-size="10pt" style:font-size-asian="10pt" style:font-weight-complex="bold"/>
    </style:style>
    <style:style style:name="T5" style:family="text">
      <style:text-properties fo:font-size="10pt" style:font-size-asian="10pt" style:language-asian="cs" style:country-asian="CZ"/>
    </style:style>
    <style:style style:name="T6" style:family="text">
      <style:text-properties fo:font-size="10pt" style:text-underline-style="solid" style:text-underline-width="auto" style:text-underline-color="font-color" style:font-size-asian="10pt"/>
    </style:style>
    <style:style style:name="T7" style:family="text">
      <style:text-properties fo:font-size="10pt" fo:font-weight="bold" style:font-size-asian="10pt" style:font-weight-asian="bold"/>
    </style:style>
    <style:style style:name="T8" style:family="text">
      <style:text-properties fo:font-size="10pt" fo:font-weight="bold" style:font-size-asian="10pt" style:font-weight-asian="bold" style:font-weight-complex="bold"/>
    </style:style>
    <style:style style:name="T9" style:family="text">
      <style:text-properties fo:font-weight="bold" style:font-weight-asian="bold"/>
    </style:style>
    <style:style style:name="T10" style:family="text">
      <style:text-properties fo:font-size="7pt" style:font-size-asian="7pt" style:font-size-complex="11.5pt"/>
    </style:style>
    <style:style style:name="T11" style:family="text">
      <style:text-properties fo:font-size="7pt" style:font-size-asian="7pt" style:font-size-complex="7pt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Firewall <text:tab/><text:tab/></text:span><text:span text:style-name="T1"/></text:p>
      <text:p text:style-name="P8"><text:span text:style-name="T2">- je síťové zařízení, které slouží k řízení a zabezpečování síťového provozu mezi sítěmi s různou úrovní důvěryhodnosti a zabezpečení. Zjednodušeně se dá říct, že slouží jako kontrolní bod, který definuje pravidla pro komunikaci mezi sítěmi, které od sebe odděluje.</text:span><text:span text:style-name="T2"/></text:p>
      <text:p text:style-name="P8"><text:span text:style-name="T2">- Firewall v počítačové síti </text:span><text:span text:style-name="T6">blokuje</text:span><text:span text:style-name="T2"> nebo </text:span><text:span text:style-name="T6">povoluje</text:span><text:span text:style-name="T2"> </text:span><text:span text:style-name="T6">navazované komunikace</text:span><text:span text:style-name="T2"> na základě předdefinovaných nebo dynamických pravidel a politik. Chrání zařízení, jež jsou zapojena za ním, před různými typy útoků, včetně těch, které umožní útočníkovi převzít kontrolu na zařízením.</text:span><text:span text:style-name="T2"/></text:p>
      <text:p text:style-name="P8"><text:span text:style-name="T2">- Obecně rozlišujeme tři druhy firewallů. Tzv. </text:span><text:span text:style-name="T8">síťový</text:span><text:span text:style-name="T2">, což je většinou hardwarové řešení a je prvním filtrem příchozí komunikace. </text:span><text:span text:style-name="T7">Stavový</text:span><text:span text:style-name="T2">, druhý filtr komunikace. Jako </text:span><text:span text:style-name="T8">personální </text:span><text:span text:style-name="T2">označujeme firewall běžící přímo na koncových stanicích, většinou jako součást bezpečnostního řešení.</text:span><text:span text:style-name="T2"/></text:p>
      <text:p text:style-name="P12"><text:span text:style-name="T3">- <text:tab/>aplikační<text:tab/><text:tab/>L7 <text:tab/>Aplikační vrstva ISO OSI</text:span><text:span text:style-name="T3"/></text:p>
      <text:list text:style-name="WWNum16">
        <text:list-item>
          <text:p text:style-name="P2"><text:span text:style-name="T3">stavový<text:tab/><text:tab/>L4<text:tab/>Transportní vrstva ISO OSI</text:span><text:span text:style-name="T3"/></text:p>
        </text:list-item>
        <text:list-item>
          <text:p text:style-name="P2"><text:span text:style-name="T3">paketový <text:tab/><text:tab/>L3<text:tab/>Síťová vrstva ISO OSI</text:span><text:span text:style-name="T3"/></text:p>
        </text:list-item>
      </text:list>
      <text:list text:style-name="WWNum17">
        <text:list-item>
          <text:p text:style-name="P3"><text:span text:style-name="T8">První generace</text:span><text:span text:style-name="T4"> firewallu</text:span><text:span text:style-name="T8"> filtrovala tzv. packety</text:span><text:span text:style-name="T2">. Porovnávala jejich základní informace jako je zdroj, cíl, použité porty a protokoly s </text:span><text:span text:style-name="T4">předdefinovaným seznamem pravidel.</text:span><text:span text:style-name="T4"/></text:p>
        </text:list-item>
        <text:list-item>
          <text:p text:style-name="P4"><text:span text:style-name="T7">Druhá generace </text:span><text:span text:style-name="T4">firewallu přidala technologii stavu připojení, která </text:span><text:span text:style-name="T7">umožňuje rozeznat</text:span><text:span text:style-name="T4">, </text:span><text:span text:style-name="T7">zda komunikaci zahájil packet, je její součástí</text:span><text:span text:style-name="T4">, nebo že se dané komunikace nijak nezúčastňuje.</text:span><text:span text:style-name="T4"/></text:p>
        </text:list-item>
        <text:list-item>
          <text:p text:style-name="P4"><text:span text:style-name="T7">Třetí generace</text:span><text:span text:style-name="T4"> přidala </text:span><text:span text:style-name="T7">možnost filtrovat informace</text:span><text:span text:style-name="T4"> napříč vrstvami modelu OSI (fyzický, data linková, síťová, transportní atd.) včetně vrstvy aplikační. To umožňuje firewallu rozpoznat aplikace a často používané protokoly, jako je FTP a HTTP. Díky tomu </text:span><text:span text:style-name="T7">dokáže detekovat útoky</text:span><text:span text:style-name="T4">, které se snaží firewall obejít s pomocí povolených portů nebo zneužitím legitimního protokolu.</text:span><text:span text:style-name="T4"/></text:p>
        </text:list-item>
        <text:list-item>
          <text:p text:style-name="P7"><text:span text:style-name="T3">Poslední generaci firewallů označujeme jako „nextgen“. Kombinují všechny předchozí metody a kontrolují filtrovaný obsah více do hloubky. <text:line-break/>Moderní firewally obvykle obsahují i další bezpečnostní systémy jako je VPN, IPS/IDS, kontrolu aplikací a filtrování obsahu webu.</text:span><text:span text:style-name="T3"/></text:p>
        </text:list-item>
      </text:list>
      <text:p text:style-name="P9"><text:span text:style-name="T9">Paketové filtry (firewally)</text:span><text:span text:style-name="T9"/></text:p>
      <text:p text:style-name="P8"><text:span text:style-name="T2">- Nejjednodušší a nejstarší forma firewallování, která spočívá v tom, že </text:span><text:span text:style-name="T6">pravidla</text:span><text:span text:style-name="T2"> přesně </text:span><text:span text:style-name="T6">uvádějí</text:span><text:span text:style-name="T2">, </text:span><text:span text:style-name="T6">z jaké adresy a portu</text:span><text:span text:style-name="T2"> na jakou adresu a port </text:span><text:span text:style-name="T6">může být doručen</text:span><text:span text:style-name="T2"> procházející </text:span><text:span text:style-name="T6">paket</text:span><text:span text:style-name="T2">, tj. kontrola se provádí na třetí a čtvrté vrstvě modelu síťové komunikace OSI.</text:span><text:span text:style-name="T2"/></text:p>
      <text:p text:style-name="P8"><text:span text:style-name="T2">- Výhodou tohoto řešení je </text:span><text:span text:style-name="T6">vysoká rychlost zpracování</text:span><text:span text:style-name="T2">, proto se ještě i dnes používají na místech, kde není potřebná přesnost nebo důkladnější analýza procházejících dat, ale spíš jde o vysokorychlostní přenosy velkých množství dat.</text:span><text:span text:style-name="T2"/></text:p>
      <text:p text:style-name="P8"><text:span text:style-name="T2">- Nevýhodou je </text:span><text:span text:style-name="T6">nízká úroveň kontroly procházejících spojení</text:span><text:span text:style-name="T2">, která zejména u složitějších protokolů (např. FTP, video/audio streaming, RPC apod.) nejen nedostačuje ke kontrole vlastního spojení, ale pro umožnění takového spojení vyžaduje otevřít i porty a směry spojení, které mohou být využity jinými protokoly, než bezpečnostní správce zamýšlel povolit.</text:span><text:span text:style-name="T2"/></text:p>
      <text:p text:style-name="P9"><text:span text:style-name="T9">Stavový paketový filtr (Stavový firewall)<text:tab/></text:span><text:span text:style-name="T2">- podporuje SPI (Stateful packet inspection)</text:span></text:p>
      <text:p text:style-name="P8"><text:span text:style-name="T2">- je schopen sledovat a udržovat všechny navázané TCP/UDP relace (pracuje na transportní vrstvě referenčního modelu ISO/OSI)</text:span><text:span text:style-name="T2"/></text:p>
      <text:p text:style-name="P8"><text:span text:style-name="T2">- Stavový firewall je schopen rozlišovat různé stavy paketů v rámci jednotlivých relací (spojení) a jeho úkolem je propustit pouze takové, které patří do již povolené relace (jiné jsou zamítnuty).</text:span><text:span text:style-name="T2"/></text:p>
      <text:p text:style-name="P8"><text:span text:style-name="T2">- Klasický příklad, kdy může provoz sítě selhat s nestavovým firewallem, je FTP (File Transfer Protocol). Tento protokol dle návrhu může pracovat ve dvou režimech. V aktivním režimu klient odešle (na port 21) serveru číslo portu (větší než 1024) a server se na něj ze svého portu (20) připojí. V pasivním režimu to funguje přesně opačně – server pošle klientovi port (větší než 1024) a on se na něj připojí (z portu většího než 1024). Preferovanější režim je zpravidla pasivní, díky vyšší bezpečnosti. Problém spočívá v tom, že pracovní port se mění s každým připojením, takže není možné napsat bezpečné a jednoznačné statické filtrovací pravidlo, které by dokázalo FTP spojení rozpoznat. Stavové firewally tento problém řeší tím, že si udržují tabulku navázaných spojení a inteligentně asociují nové požadavky na připojení s existujícími v tabulce. Dále pak zajistí, že stavový firewall tyto pakety označí </text:span><text:span text:style-name="T7">RELATED</text:span><text:span text:style-name="T2"> – tedy povolené.</text:span><text:span text:style-name="T2"/></text:p>
      <text:p text:style-name="P8"><text:span text:style-name="T2">Je schopný udržovat důležité parametry všech spojení v paměti od začátku až do konce. Tyto parametry mohou být:</text:span><text:span text:style-name="T2"/></text:p>
      <text:list text:style-name="WWNum18">
        <text:list-item>
          <text:p text:style-name="P10"><text:span text:style-name="T2">src/dst ip adresy, porty</text:span><text:span text:style-name="T2"/></text:p>
        </text:list-item>
        <text:list-item>
          <text:p text:style-name="P10"><text:span text:style-name="T2">protokol, flagy, sekvence, potvrzovací znaky (ack. numbers)</text:span><text:span text:style-name="T2"/></text:p>
        </text:list-item>
        <text:list-item>
          <text:p text:style-name="P10"><text:span text:style-name="T2">kód a typ ICMP</text:span><text:span text:style-name="T2"/></text:p>
        </text:list-item>
      </text:list>
      <text:p text:style-name="P8"><text:span text:style-name="T2">Datagram (paket, segment) může být zařazen do některých z následujících kategorií:</text:span><text:span text:style-name="T2"/></text:p>
      <text:list text:style-name="WWNum20">
        <text:list-item>
          <text:p text:style-name="P5"><text:span text:style-name="T2">NEW – tento datagram otevírá novou komunikaci</text:span><text:span text:style-name="T2"/></text:p>
        </text:list-item>
        <text:list-item>
          <text:p text:style-name="P5"><text:span text:style-name="T2">ESTABLISHED, RELATED – datagram patří do již navázaného spojení.</text:span><text:span text:style-name="T2"/></text:p>
        </text:list-item>
        <text:list-item>
          <text:p text:style-name="P5"><text:span text:style-name="T2">INVALID – datagram nepatří do žádného spojení nebo je neidentifikovatelný</text:span><text:span text:style-name="T2"/></text:p>
        </text:list-item>
      </text:list>
      <text:p text:style-name="P13"/>
      <text:p text:style-name="P8"><text:span text:style-name="T7">Zranitelnost</text:span><text:span text:style-name="T7"/></text:p>
      <text:p text:style-name="P8"><text:span text:style-name="T2">Existuje riziko, že zranitelnosti jednotlivých protokolů by mohly umožnit útočníkovi získat kontrolu nad firewallem. Nejen proto by se měl software firewallu pravidelně aktualizovat.</text:span><text:span text:style-name="T2"/></text:p>
      <text:p text:style-name="P9"><text:soft-page-break/><text:span text:style-name="T9">Aplikační brány<text:tab/> <text:tab/></text:span> někdy také <text:span text:style-name="T9">Proxy firewally</text:span></text:p>
      <text:p text:style-name="P8"><text:span text:style-name="T2">- na rozdíl od paketových filtrů zcela oddělily sítě, mezi které byly postaveny</text:span><text:span text:style-name="T2"/></text:p>
      <text:p text:style-name="P8"><text:span text:style-name="T2">- komunikace přes aplikační bránu probíhá formou </text:span><text:span text:style-name="T6">dvou spojení</text:span><text:span text:style-name="T2"> – klient (iniciátor spojení) se připojí na aplikační bránu (proxy), ta příchozí spojení zpracuje a na základě požadavku klienta otevře nové spojení k serveru, kde </text:span><text:span text:style-name="T6">klientem je aplikační brána</text:span><text:span text:style-name="T2">. Data, která aplikační brána dostane od serveru, pak zase v původním spojení předá klientovi. Kontrola se provádí na sedmé (aplikační) vrstvě síťového modelu OSI</text:span><text:span text:style-name="T2"/></text:p>
      <text:p text:style-name="P8"><text:span text:style-name="T2">- Jedním vedlejším efektem použití aplikační brány je, že </text:span><text:span text:style-name="T6">server nevidí zdrojovou adresu klienta</text:span><text:span text:style-name="T2">, který je původcem požadavku, ale jako zdroj požadavku je uvedena vnější adresa aplikační brány. </text:span><text:span text:style-name="T2"/></text:p>
      <text:p text:style-name="P8"><text:span text:style-name="T2">- Výhodou tohoto řešení je poměrně </text:span><text:span text:style-name="T6">vysoké zabezpečení</text:span><text:span text:style-name="T2"> známých protokolů.</text:span><text:span text:style-name="T2"/></text:p>
      <text:p text:style-name="P8"><text:span text:style-name="T2">- Nevýhodou je zejména </text:span><text:span text:style-name="T6">vysoká náročnost na použitý HW</text:span><text:span text:style-name="T2"> – aplikační brány jsou schopny zpracovat mnohonásobně nižší množství spojení a rychlosti, než paketové filtry a mají </text:span><text:span text:style-name="T6">mnohem vyšší latenci</text:span><text:span text:style-name="T6"/></text:p>
      <text:p text:style-name="P8"><text:span text:style-name="T2">Každý protokol vyžaduje napsání specializované proxy, nebo využití tzv. generické proxy, která ale není o nic bezpečnější, než využití paketového filtru. Většina aplikačních bran proto uměla kontrolovat jen několik málo protokolů (obyčejně kolem deseti).</text:span><text:span text:style-name="T2"/></text:p>
      <text:p text:style-name="P13"/>
      <text:p text:style-name="P8"><text:span text:style-name="T9">Bezpečnostní politika</text:span><text:span text:style-name="T9"/></text:p>
      <text:p text:style-name="P8"><text:span text:style-name="T2">- Nastavení pravidel pro komunikaci přes firewall se běžně označuje termínem „bezpečnostní politika firewallu“, zkráceně „bezpečnostní politika“. Bezpečnostní politika zahrnuje nejen samotná pravidla komunikace mezi sítěmi, ale u většiny dnešních produktů také různá globální nastavení, překlady adres (NAT), instrukce pro vytváření šifrovaných spojení mezi šifrovacími branami (VPN – Virtual Private Networks), vyhledávání možných útoků a protokolových anomálií (IDS – Intrusion Detection Systems), autentizaci a někdy i autorizaci uživatelů a správu šířky přenosového pásma (bandwidth management).</text:span><text:span text:style-name="T2"/></text:p>
      <text:p text:style-name="P9"><text:span text:style-name="T9">Intrusion Detection Systém </text:span>(<text:span text:style-name="T9">IDS</text:span>, <text:span text:style-name="T9">tj</text:span>. <text:span text:style-name="T9">systém pro odhalení průniku</text:span>)<text:tab/><text:span text:style-name="T2">- zkoumá síťový provoz</text:span><text:span text:style-name="T7"/></text:p>
      <text:p text:style-name="P8"><text:span text:style-name="T2">- monitoruje síťový provoz a snaží se odhalit podezřelé aktivity. Hlavními činnostmi IDS systému je </text:span><text:span text:style-name="T6">detekce neobvyklých aktivit</text:span><text:span text:style-name="T2">, které by mohly vést k narušení bezpečnosti operačního systému nebo počítačové sítě a též možný aktivní zásah proti nim. </text:span><text:span text:style-name="T2"/></text:p>
      <text:p text:style-name="P8"><text:span text:style-name="T2">- IDS se nezabývá jen finálními pokusy o prolomení bezpečnosti, ale i o detekci akcí, které jim předcházejí. Mezi ně patří například skenování portů, sbírání informací potřebných k útoku, atd. Hlavním prvkem IDS je senzor, který obsahuje mechanismy pro detekci škodlivých a nebezpečných kódů a jeho činností je odhalování těchto nebezpečí</text:span><text:span text:style-name="T2"/></text:p>
      <text:p text:style-name="P8"><text:span text:style-name="T2">- Tyto systémy pracují podobně jako antiviry a pomocí databáze signatur a heuristické analýzy </text:span><text:span text:style-name="T6">jsou schopny odhalit vzorce útoků</text:span><text:span text:style-name="T2"> i ve zdánlivě nesouvisejících pokusech o spojení, např. </text:span><text:span text:style-name="T6">skenování adresního rozsahu</text:span><text:span text:style-name="T2">, </text:span><text:span text:style-name="T6">rozsahu portů</text:span><text:span text:style-name="T2">, </text:span><text:span text:style-name="T6">známé signatury útoků</text:span><text:span text:style-name="T2"> uvnitř povolených spojení apod.</text:span><text:span text:style-name="T2"/></text:p>
      <text:p text:style-name="P8"><text:span text:style-name="T2">- Výhodou těchto systémů je </text:span><text:span text:style-name="T6">vysoká úroveň bezpečnosti</text:span><text:span text:style-name="T2"> kontroly procházejících protokolů při zachování relativně snadné konfigurace, poměrně vysoká rychlost kontroly ve srovnání s aplikačními branami, nicméně je znát významné zpomalení (zhruba o třetinu až polovinu) proti stavovým paketovým filtrům.</text:span><text:span text:style-name="T2"/></text:p>
      <text:p text:style-name="P8"><text:span text:style-name="T2">- Nevýhodou je zejména to, že z hlediska bezpečnosti designu je základním pravidlem bezpečnosti </text:span><text:span text:style-name="T6">udržovat bezpečnostní systémy co nejjednodušší a nejmenší</text:span><text:span text:style-name="T2">. Tyto typy firewallů integrují obrovské množství funkcionality a zvyšují tak pravděpodobnost, že v některé části jejich kódu bude zneužitelná chyba, která povede ke kompromitování celého systému.</text:span><text:span text:style-name="T2"/></text:p>
      <text:p text:style-name="P8"><text:span text:style-name="T2">- V některých případech může vzniknout </text:span><text:span text:style-name="T6">šum</text:span><text:span text:style-name="T2">, který vyhodnotí IDS jako pokus o útok.</text:span><text:span text:style-name="T2"/></text:p>
      <text:p text:style-name="P11"><text:span text:style-name="T2">- Není neobvyklé pro mnoho </text:span><text:span text:style-name="T6">skutečných útoků</text:span><text:span text:style-name="T2">, že jsou velmi </text:span><text:span text:style-name="T6">nízko pod laťkou</text:span><text:span text:style-name="T2"> falešných alarmů, a tak jsou často </text:span><text:span text:style-name="T6">přehlíženy</text:span><text:span text:style-name="T2"> a </text:span><text:span text:style-name="T6">ignorovány</text:span><text:span text:style-name="T2">.</text:span><text:span text:style-name="T2"/></text:p>
      <text:p text:style-name="P8"><text:span text:style-name="T7"><text:tab/>Požadavky</text:span><text:span text:style-name="T7"/></text:p>
      <text:p text:style-name="P8"><text:span text:style-name="T2">- Systém IDS by měl po detekci neobvyklé aktivity vygenerovat </text:span><text:span text:style-name="T6">varování</text:span><text:span text:style-name="T2"> (Alert), provést </text:span><text:span text:style-name="T6">zápis do logu</text:span><text:span text:style-name="T2">, </text:span><text:span text:style-name="T6">upozornit správce počítače</text:span><text:span text:style-name="T2"> a případně tuto </text:span><text:span text:style-name="T6">činnost zastavit</text:span><text:span text:style-name="T2">. Dále by měl být schopen rozlišit, zda se jedná o útok z vnitřní sítě nebo z externích sítí.</text:span><text:span text:style-name="T2"/></text:p>
      <text:p text:style-name="P9"><text:span text:style-name="T9">Intrusion Prevention Systems (IPS, tj. Systém prevence průniku)</text:span><text:span text:style-name="T9"/></text:p>
      <text:p text:style-name="P8"><text:span text:style-name="T2">- IPS systémy jsou považovány za rozšíření IDS systémů, protože monitorují jak provoz na síti, tak i aktivity operačního systému, které by mohly vést k narušení bezpečnosti. </text:span><text:span text:style-name="T2"/></text:p>
      <text:p text:style-name="P8"><text:span text:style-name="T2">- Hlavní rozdíl oproti IDS systémům je, že systém IPS je zařazen přímo do síťové cesty (in-line), a tak může aktivně předcházet, případně blokovat detekovaný nežádoucí a nebezpečný provoz na síti. Konkrétněji, IPS může provádět takové akce jako vyvolání </text:span><text:span text:style-name="T6">poplachu</text:span><text:span text:style-name="T2">, </text:span><text:span text:style-name="T6">filtrování škodlivých paketů</text:span><text:span text:style-name="T2">, </text:span><text:span text:style-name="T6">násilné resetování spojení</text:span><text:span text:style-name="T2"> a/nebo </text:span><text:span text:style-name="T6">blokování provozu z podezřelé IP adresy</text:span><text:span text:style-name="T2">. Všechny tyto úkony často provádí ve spolupráci s firewallem. IPS také </text:span><text:span text:style-name="T6">umí opravit chybný cyklický redundantní součet</text:span><text:span text:style-name="T2"> (CRC), </text:span><text:span text:style-name="T6">defragmentovat proudy paketů</text:span><text:span text:style-name="T2">, předcházet problémům s řazením TCP paketů, a čistit nežádoucí přenos včetně nastavení síťové vrstvy.</text:span><text:span text:style-name="T2"/></text:p>
      <text:p text:style-name="P13"/>
      <text:p text:style-name="P14"><draw:frame draw:style-name="fr1" draw:name="Obrázek 4" text:anchor-type="char" svg:x="0.007cm" svg:y="0.422cm" svg:width="8.04cm" svg:height="5.052cm" draw:z-index="1"><draw:image xlink:href="Pictures/100000000000025800000179040217FCDF099832.gif" xlink:type="simple" xlink:show="embed" xlink:actuate="onLoad" draw:mime-type="image/gif"/><svg:desc>Understanding DMZ and Firewall - SAP Help Portal</svg:desc></draw:frame></text:p>
      <text:p text:style-name="P8"><text:soft-page-break/><text:span text:style-name="T9">DMZ (Demilitarized zone) </text:span><text:span text:style-name="T9"/></text:p>
      <text:p text:style-name="P8"><text:span text:style-name="T2">- fyzická nebo logická podsíť, která je z bezpečnostních důvodů oddělena od ostatních zařízení. Jsou v ní umístěny služby, které jsou k dispozici většinou z celého Internetu. Účelem DMZ je přidání další bezpečnostní vrstvy v LAN (lokální sítě). To znamená, že případný útočník získá přístup pouze k zařízení, které je v DMZ, ale zbytek lokální sítě je v bezpečí. Jméno je odvozeno z termínu „demilitarizovaná zóna“, což je oblast mezi státy, ve které nejsou povoleny žádné vojenské akce </text:span><text:span text:style-name="T2"/></text:p>
      <text:p text:style-name="P8"><text:span text:style-name="T2">- Jakákoli služba, která je poskytována uživateli přes externí síť, může být umístěna do DMZ. Nejčastěji to jsou tyto služby:</text:span><text:span text:style-name="T2"/></text:p>
      <text:list text:style-name="WWNum21">
        <text:list-item>
          <text:p text:style-name="P6"><text:span text:style-name="T2">Webový server</text:span><text:span text:style-name="T2"/></text:p>
        </text:list-item>
        <text:list-item>
          <text:p text:style-name="P6"><text:span text:style-name="T2">Mail Transfer Agent (MTA, přeprava elektronické pošty)</text:span><text:span text:style-name="T2"/></text:p>
        </text:list-item>
        <text:list-item>
          <text:p text:style-name="P6"><text:span text:style-name="T2">File Transfer Protocol (FTP servery)</text:span><text:span text:style-name="T2"/></text:p>
        </text:list-item>
        <text:list-item>
          <text:p text:style-name="P6"><text:span text:style-name="T2">VoIP brána</text:span><text:span text:style-name="T5"> </text:span><text:span text:style-name="T2"/></text:p>
        </text:list-item>
      </text:list>
      <text:p text:style-name="P13"><draw:frame draw:style-name="fr1" draw:name="Obrázek 2" text:anchor-type="char" svg:x="9.208cm" svg:y="0.302cm" svg:width="9.527cm" svg:height="5.359cm" draw:z-index="0"><draw:image xlink:href="Pictures/1000000000000500000002D08A0C3EADD9324B07.png" xlink:type="simple" xlink:show="embed" xlink:actuate="onLoad" draw:mime-type="image/png"/><svg:desc>What Is The Difference Between IDS And IPS? | PurpleSec</svg:desc></draw:frame></text:p>
      <text:p text:style-name="P8"><text:span text:style-name="T9">Bezpečnostní skener NMAP </text:span><text:span text:style-name="T2">- je bezpečnostní skener portů</text:span><text:span text:style-name="T9"/></text:p>
      <text:p text:style-name="P8"><text:span text:style-name="T2">- Primárně se tento nástroj používá k hledání hostitelských počítačů a služeb na počítačové síti, čili k vytvoření jakési "mapy" sítě. Aby Nmap mohl vykonávat tyto úkoly, odesílá na cílový počítač speciálně upravené pakety a poté analyzuje odpovědi.</text:span><text:span text:style-name="T2"/></text:p>
      <text:p text:style-name="P8"><text:span text:style-name="T2">- Na rozdíl od jiných jednoduchých skenerů portů, které pouze odesílají pakety v určité předdefinované časové periodě, Nmap počítá s různými stavy počítačové sítě (kolísání latence, zahlcením sítě, interference s cílovým strojem) během skenování. </text:span><text:span text:style-name="T2"/></text:p>
      <text:p text:style-name="P8"><text:span text:style-name="T2">- Díky obrovské komunitě uživatelů a přispěvatelů se Nmap stal více než jenom skenerem, který je schopen zjistit, </text:span><text:span text:style-name="T6">zda je hostitelský počítač online či offline</text:span><text:span text:style-name="T2">, a který zjistí, </text:span><text:span text:style-name="T6">jaké porty jsou otevřené a jaké zavřené</text:span><text:span text:style-name="T2">. Nmap je schopen </text:span><text:span text:style-name="T6">odhalit operační systém</text:span><text:span text:style-name="T2"> cílového počítače, </text:span><text:span text:style-name="T6">jména a verze služeb</text:span><text:span text:style-name="T2"> naslouchajících na portech, jak dlouho je cílový systém online, </text:span><text:span text:style-name="T6">typy zařízení</text:span><text:span text:style-name="T2"> nebo </text:span><text:span text:style-name="T6">přítomnost firewallu</text:span><text:span text:style-name="T2"> případně jeho pravidla.</text:span><text:span text:style-name="T2"/></text:p>
      <text:p text:style-name="P13"/>
      <text:p text:style-name="P8"><text:span text:style-name="T7">Ping</text:span><text:span text:style-name="T2"> (</text:span><text:span text:style-name="T7">P</text:span><text:span text:style-name="T2">acket </text:span><text:span text:style-name="T7">I</text:span><text:span text:style-name="T2">nter</text:span><text:span text:style-name="T7">N</text:span><text:span text:style-name="T2">et </text:span><text:span text:style-name="T7">G</text:span><text:span text:style-name="T2">roper) umožňuje prověřit funkčnost spojení mezi dvěma síťovými rozhraními, používá rodinu TCP/IP periodicky odesílá IP datagramy a očekává odezvu protistrany. Při úspěšném obdržení odpovědi vypíše délku zpoždění (latenci) a na závěr statistický souhrn. Vypisuje velikost packetu v bytech, adresu (pokud je zadáno domain name, tak i IP adresu), TTL, čas (přijetí odezvy)</text:span><text:span text:style-name="T2"/></text:p>
      <text:p text:style-name="P13"/>
      <text:p text:style-name="P8"><text:span text:style-name="T7">Traceroute</text:span><text:span text:style-name="T2"> - slouží k analýze počítačové sítě. Vypisuje uzly (resp. směrovače) na cestě datagramů od zdroje až k zadanému cíli. Uzly jsou zjišťovány pomocí snížení hodnoty TTL v hlavičce datagramů.</text:span><text:span text:style-name="T2"/></text:p>
      <text:p text:style-name="P13"/>
      <text:p text:style-name="P8"><text:span text:style-name="T7">Ifconfig</text:span><text:span text:style-name="T2"> (interface configuration) - nástroj pro konfiguraci síťového rozhraní, Příkaz slouží pro nastavení parametrů síťového rozhraní v prostředí příkazového řádku, aktivaci i deaktivaci a zobrazení aktuálních parametrů. Novější nástroj pro unixové/linuxové systémy je příkaz </text:span><text:span text:style-name="T7">ip</text:span><text:span text:style-name="T2">. </text:span><text:bookmark text:name="_GoBack"/><text:span text:style-name="T2">Windows používá </text:span><text:span text:style-name="T7">Ipconfig.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wiss"/>
    <style:font-face style:name="Calibri2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2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2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ing_20_4" style:display-name="Heading 4" style:family="paragraph" style:parent-style-name="Standard" style:next-style-name="Standard" loext:linked-style-name="Nadpis_20_4_20_Char" style:default-outline-level="4" style:list-style-name="" style:class="text">
      <style:paragraph-properties fo:margin-top="0.071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aption" style:family="paragraph" style:parent-style-name="Standard" style:next-style-name="Standard">
      <style:paragraph-properties fo:margin-top="0cm" fo:margin-bottom="0.353cm" style:contextual-spacing="false" fo:line-height="100%"/>
      <style:text-properties fo:color="#44546a" loext:opacity="100%" fo:font-size="9pt" fo:font-style="italic" style:font-size-asian="9pt" style:font-style-asian="italic" style:font-size-complex="9pt" style:font-style-complex="italic"/>
    </style:style>
    <style:style style:name="rtecenter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bodytext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 loext:linked-style-name="Header"/>
    <style:style style:name="Zápatí_20_Char" style:display-name="Zápatí Char" style:family="text" style:parent-style-name="Default_20_Paragraph_20_Font" loext:linked-style-name="Footer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yline" style:family="text" style:parent-style-name="Default_20_Paragraph_20_Font"/>
    <style:style style:name="autho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osted-on" style:family="text" style:parent-style-name="Default_20_Paragraph_20_Font"/>
    <style:style style:name="Text_20_vysvětlivek_20_Char" style:display-name="Text vysvětlivek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Nadpis_20_3_20_Char" style:display-name="Nadpis 3 Char" style:family="text" style:parent-style-name="Default_20_Paragraph_20_Font" loext:linked-style-name="Heading_20_3"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cizojazycne" style:family="text" style:parent-style-name="Default_20_Paragraph_20_Font"/>
    <style:style style:name="Nadpis_20_4_20_Char" style:display-name="Nadpis 4 Char" style:family="text" style:parent-style-name="Default_20_Paragraph_20_Font" loext:linked-style-name="Heading_20_4">
      <style:text-properties fo:color="#2e74b5" loext:opacity="100%" style:font-name="Calibri Light" fo:font-family="'Calibri Light'" style:font-family-generic="roman" style:font-pitch="variable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mw-headline" style:family="text" style:parent-style-name="Default_20_Paragraph_20_Font"/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ListLabel_20_100" style:display-name="ListLabel 100" style:family="text">
      <style:text-properties fo:font-size="10pt" style:font-size-asian="10pt"/>
    </style:style>
    <style:style style:name="ListLabel_20_101" style:display-name="ListLabel 101" style:family="text">
      <style:text-properties fo:font-size="10pt" style:font-size-asian="10pt"/>
    </style:style>
    <style:style style:name="ListLabel_20_102" style:display-name="ListLabel 102" style:family="text">
      <style:text-properties fo:font-size="10pt" style:font-size-asian="10pt"/>
    </style:style>
    <style:style style:name="ListLabel_20_103" style:display-name="ListLabel 103" style:family="text">
      <style:text-properties fo:font-size="10pt" style:font-size-asian="10pt"/>
    </style:style>
    <style:style style:name="ListLabel_20_104" style:display-name="ListLabel 104" style:family="text">
      <style:text-properties fo:font-size="10pt" style:font-size-asian="10pt"/>
    </style:style>
    <style:style style:name="ListLabel_20_105" style:display-name="ListLabel 105" style:family="text">
      <style:text-properties fo:font-size="10pt" style:font-size-asian="10pt"/>
    </style:style>
    <style:style style:name="ListLabel_20_106" style:display-name="ListLabel 106" style:family="text">
      <style:text-properties fo:font-size="10pt" style:font-size-asian="10pt"/>
    </style:style>
    <style:style style:name="ListLabel_20_107" style:display-name="ListLabel 107" style:family="text">
      <style:text-properties fo:font-size="10pt" style:font-size-asian="10pt"/>
    </style:style>
    <style:style style:name="ListLabel_20_108" style:display-name="ListLabel 108" style:family="text">
      <style:text-properties fo:font-size="10pt" style:font-size-asian="10pt"/>
    </style:style>
    <style:style style:name="ListLabel_20_109" style:display-name="ListLabel 109" style:family="text"/>
    <style:style style:name="ListLabel_20_110" style:display-name="ListLabel 110" style:family="text">
      <style:text-properties style:font-name-complex="Courier New" style:font-family-complex="'Courier New'" style:font-family-generic-complex="system" style:font-pitch-complex="variable"/>
    </style:style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>
      <style:text-properties style:font-name-complex="Courier New" style:font-family-complex="'Courier New'" style:font-family-generic-complex="system" style:font-pitch-complex="variable"/>
    </style:style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>
      <style:text-properties style:font-name-complex="Courier New" style:font-family-complex="'Courier New'" style:font-family-generic-complex="system" style:font-pitch-complex="variable"/>
    </style:style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>
      <style:text-properties style:font-name-complex="Courier New" style:font-family-complex="'Courier New'" style:font-family-generic-complex="system" style:font-pitch-complex="variable"/>
    </style:style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>
      <style:text-properties style:font-name-complex="Courier New" style:font-family-complex="'Courier New'" style:font-family-generic-complex="system" style:font-pitch-complex="variable"/>
    </style:style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>
      <style:text-properties style:font-name-complex="Courier New" style:font-family-complex="'Courier New'" style:font-family-generic-complex="system" style:font-pitch-complex="variable"/>
    </style:style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font-name-asian="Calibri2" style:font-family-asian="Calibri" style:font-family-generic-asian="system" style:font-pitch-asian="variable" style:font-name-complex="Calibri2" style:font-family-complex="Calibri" style:font-family-generic-complex="system" style:font-pitch-complex="variable"/>
    </style:style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3" style:display-name="ListLabel 153" style:family="text"/>
    <style:style style:name="ListLabel_20_154" style:display-name="ListLabel 154" style:family="text">
      <style:text-properties fo:font-size="10pt" style:font-size-asian="10pt"/>
    </style:style>
    <style:style style:name="ListLabel_20_155" style:display-name="ListLabel 155" style:family="text">
      <style:text-properties fo:font-size="10pt" style:font-size-asian="10pt"/>
    </style:style>
    <style:style style:name="ListLabel_20_156" style:display-name="ListLabel 156" style:family="text">
      <style:text-properties fo:font-size="10pt" style:font-size-asian="10pt"/>
    </style:style>
    <style:style style:name="ListLabel_20_157" style:display-name="ListLabel 157" style:family="text">
      <style:text-properties fo:font-size="10pt" style:font-size-asian="10pt"/>
    </style:style>
    <style:style style:name="ListLabel_20_158" style:display-name="ListLabel 158" style:family="text">
      <style:text-properties fo:font-size="10pt" style:font-size-asian="10pt"/>
    </style:style>
    <style:style style:name="ListLabel_20_159" style:display-name="ListLabel 159" style:family="text">
      <style:text-properties fo:font-size="10pt" style:font-size-asian="10pt"/>
    </style:style>
    <style:style style:name="ListLabel_20_160" style:display-name="ListLabel 160" style:family="text">
      <style:text-properties fo:font-size="10pt" style:font-size-asian="10pt"/>
    </style:style>
    <style:style style:name="ListLabel_20_161" style:display-name="ListLabel 161" style:family="text">
      <style:text-properties fo:font-size="10pt" style:font-size-asian="10pt"/>
    </style:style>
    <style:style style:name="ListLabel_20_162" style:display-name="ListLabel 162" style:family="text">
      <style:text-properties fo:font-size="10pt" style:font-size-asian="10pt"/>
    </style:style>
    <style:style style:name="ListLabel_20_163" style:display-name="ListLabel 163" style:family="text">
      <style:text-properties fo:font-size="10pt" style:font-size-asian="10pt"/>
    </style:style>
    <style:style style:name="ListLabel_20_164" style:display-name="ListLabel 164" style:family="text">
      <style:text-properties fo:font-size="10pt" style:font-size-asian="10pt"/>
    </style:style>
    <style:style style:name="ListLabel_20_165" style:display-name="ListLabel 165" style:family="text">
      <style:text-properties fo:font-size="10pt" style:font-size-asian="10pt"/>
    </style:style>
    <style:style style:name="ListLabel_20_166" style:display-name="ListLabel 166" style:family="text">
      <style:text-properties fo:font-size="10pt" style:font-size-asian="10pt"/>
    </style:style>
    <style:style style:name="ListLabel_20_167" style:display-name="ListLabel 167" style:family="text">
      <style:text-properties fo:font-size="10pt" style:font-size-asian="10pt"/>
    </style:style>
    <style:style style:name="ListLabel_20_168" style:display-name="ListLabel 168" style:family="text">
      <style:text-properties fo:font-size="10pt" style:font-size-asian="10pt"/>
    </style:style>
    <style:style style:name="ListLabel_20_169" style:display-name="ListLabel 169" style:family="text">
      <style:text-properties fo:font-size="10pt" style:font-size-asian="10pt"/>
    </style:style>
    <style:style style:name="ListLabel_20_170" style:display-name="ListLabel 170" style:family="text">
      <style:text-properties fo:font-size="10pt" style:font-size-asian="10pt"/>
    </style:style>
    <style:style style:name="ListLabel_20_171" style:display-name="ListLabel 171" style:family="text">
      <style:text-properties fo:font-size="10pt" style:font-size-asian="10pt"/>
    </style:style>
    <style:style style:name="ListLabel_20_172" style:display-name="ListLabel 172" style:family="text">
      <style:text-properties style:font-name-complex="Courier New" style:font-family-complex="'Courier New'" style:font-family-generic-complex="system" style:font-pitch-complex="variable"/>
    </style:style>
    <style:style style:name="ListLabel_20_173" style:display-name="ListLabel 173" style:family="text">
      <style:text-properties style:font-name-complex="Courier New" style:font-family-complex="'Courier New'" style:font-family-generic-complex="system" style:font-pitch-complex="variable"/>
    </style:style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>
      <style:text-properties style:font-name-complex="Courier New" style:font-family-complex="'Courier New'" style:font-family-generic-complex="system" style:font-pitch-complex="variable"/>
    </style:style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>
      <style:text-properties style:font-name-complex="Courier New" style:font-family-complex="'Courier New'" style:font-family-generic-complex="system" style:font-pitch-complex="variable"/>
    </style:style>
    <style:style style:name="ListLabel_20_180" style:display-name="ListLabel 180" style:family="text"/>
    <style:style style:name="ListLabel_20_181" style:display-name="ListLabel 181" style:family="text">
      <style:text-properties style:font-name-complex="Courier New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Courier New" style:font-family-complex="'Courier New'" style:font-family-generic-complex="system" style:font-pitch-complex="variable"/>
    </style:style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>
      <style:text-properties style:font-name-complex="Courier New" style:font-family-complex="'Courier New'" style:font-family-generic-complex="system" style:font-pitch-complex="variable"/>
    </style:style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>
      <style:text-properties style:font-name-complex="Courier New" style:font-family-complex="'Courier New'" style:font-family-generic-complex="system" style:font-pitch-complex="variable"/>
    </style:style>
    <style:style style:name="ListLabel_20_189" style:display-name="ListLabel 189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23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6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33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0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73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43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0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0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0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0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64cm"/>
        </style:list-level-properties>
        <style:text-properties fo:font-family="Calibri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1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8cm"/>
        </style:list-level-properties>
        <style:text-properties style:font-name="Wingdings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5cm"/>
        </style:list-level-properties>
        <style:text-properties style:font-name="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2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9cm"/>
        </style:list-level-properties>
        <style:text-properties style:font-name="Wingdings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6cm"/>
        </style:list-level-properties>
        <style:text-properties style:font-name="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3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344cm"/>
        </style:list-level-properties>
        <style:text-properties style:font-name="Symbol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61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84cm"/>
        </style:list-level-properties>
        <style:text-properties style:font-name="Wingdings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154cm"/>
        </style:list-level-properties>
        <style:text-properties style:font-name="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424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94cm"/>
        </style:list-level-properties>
        <style:text-properties style:font-name="Wingdings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964cm"/>
        </style:list-level-properties>
        <style:text-properties style:font-name="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234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50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bullet text:level="1" text:style-name="ListLabel_20_16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16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6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1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1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1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1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1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1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bullet text:level="1" text:style-name="ListLabel_20_17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7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7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7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7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7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18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Courier New'" style:font-style-name="Regular" style:font-pitch="fixed"/>
      </text:list-level-style-bullet>
      <text:list-level-style-bullet text:level="2" text:style-name="ListLabel_20_18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8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8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8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8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8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8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T1" style:family="text">
      <style:text-properties fo:font-size="7pt" style:font-size-asian="7pt" style:font-size-complex="11.5pt"/>
    </style:style>
    <style:style style:name="MT2" style:family="text">
      <style:text-properties fo:font-size="7pt" style:font-size-asian="7pt" style:font-size-complex="7pt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0.24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14. </text:span><text:span text:style-name="MT2">Firewall – nastavení a jeho kontrola – nmap; diagnostika sítě – ping, trace, route, ipconfig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rtin</meta:initial-creator>
    <dc:creator>Martin</dc:creator>
    <meta:editing-cycles>1218</meta:editing-cycles>
    <meta:creation-date>2021-02-18T18:27:00</meta:creation-date>
    <dc:date>2021-03-14T17:12:00</dc:date>
    <meta:editing-duration>PT22H6M</meta:editing-duration>
    <meta:generator>LibreOffice/7.5.1.2$MacOSX_X86_64 LibreOffice_project/fcbaee479e84c6cd81291587d2ee68cba099e129</meta:generator>
    <meta:document-statistic meta:table-count="0" meta:image-count="2" meta:object-count="0" meta:page-count="3" meta:paragraph-count="66" meta:word-count="1784" meta:character-count="12358" meta:non-whitespace-character-count="10623"/>
    <meta:user-defined meta:name="AppVersion">16.0000</meta:user-defined>
    <meta:template xlink:type="simple" xlink:actuate="onRequest" xlink:title="Normal.dotm" xlink:href=""/>
  </office:meta>
</office:document-meta>
</file>