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styles.xml" manifest:media-type="text/xml"/>
  <manifest:file-entry manifest:full-path="Pictures/100000000000020C000000C9BB428C47834A5507.png" manifest:media-type="image/png"/>
  <manifest:file-entry manifest:full-path="Pictures/1000000000000256000000E32F2042E7F648ADBA.png" manifest:media-type="image/png"/>
  <manifest:file-entry manifest:full-path="Pictures/1000000000000224000000CF58A8E1D6ED6348C9.png" manifest:media-type="image/png"/>
  <manifest:file-entry manifest:full-path="Pictures/10000000000004AB0000006B71C7B7224E3FA72A.png" manifest:media-type="image/png"/>
  <manifest:file-entry manifest:full-path="content.xml" manifest:media-type="text/xml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Wingdings" svg:font-family="Wingdings" style:font-adornments="Regular" style:font-pitch="variable"/>
  </office:font-face-decls>
  <office:automatic-styles>
    <style:style style:name="P1" style:family="paragraph" style:parent-style-name="List_20_Paragraph" style:list-style-name="WWNum5">
      <style:paragraph-properties fo:margin-left="0.501cm" fo:margin-right="0cm" fo:margin-top="0cm" fo:margin-bottom="0.141cm" style:contextual-spacing="true" fo:text-indent="-0.365cm" style:auto-text-indent="false"/>
    </style:style>
    <style:style style:name="P2" style:family="paragraph" style:parent-style-name="List_20_Paragraph" style:list-style-name="WWNum5">
      <style:paragraph-properties fo:margin-left="-0.25cm" fo:margin-right="1.115cm" fo:margin-top="0cm" fo:margin-bottom="0.141cm" style:contextual-spacing="true" fo:text-indent="-0.365cm" style:auto-text-indent="false"/>
    </style:style>
    <style:style style:name="P3" style:family="paragraph" style:parent-style-name="List_20_Paragraph" style:list-style-name="WWNum5">
      <style:paragraph-properties fo:margin-left="-0.25cm" fo:margin-right="-0.635cm" fo:margin-top="0cm" fo:margin-bottom="0.141cm" style:contextual-spacing="true" fo:text-indent="-0.365cm" style:auto-text-indent="false"/>
    </style:style>
    <style:style style:name="P4" style:family="paragraph" style:parent-style-name="List_20_Paragraph" style:list-style-name="WWNum5">
      <style:paragraph-properties fo:margin-left="-0.25cm" fo:margin-right="-0.885cm" fo:margin-top="0cm" fo:margin-bottom="0cm" style:contextual-spacing="true" fo:text-indent="-0.365cm" style:auto-text-indent="false"/>
    </style:style>
    <style:style style:name="P5" style:family="paragraph" style:parent-style-name="List_20_Paragraph" style:list-style-name="WWNum4">
      <style:paragraph-properties fo:margin-left="0.501cm" fo:margin-right="-0.395cm" fo:margin-top="0.423cm" fo:margin-bottom="0.282cm" style:contextual-spacing="true" fo:text-indent="-0.385cm" style:auto-text-indent="false"/>
    </style:style>
    <style:style style:name="P6" style:family="paragraph" style:parent-style-name="List_20_Paragraph" style:list-style-name="WWNum4">
      <style:paragraph-properties fo:margin-left="0.501cm" fo:margin-right="0cm" fo:text-indent="-0.385cm" style:auto-text-indent="false"/>
    </style:style>
    <style:style style:name="P7" style:family="paragraph" style:parent-style-name="List_20_Paragraph" style:list-style-name="WWNum4">
      <style:paragraph-properties fo:margin-left="0.25cm" fo:margin-right="0cm" fo:text-indent="-0.385cm" style:auto-text-indent="false"/>
    </style:style>
    <style:style style:name="P8" style:family="paragraph" style:parent-style-name="List_20_Paragraph" style:list-style-name="WWNum4">
      <style:paragraph-properties fo:margin-left="0.249cm" fo:margin-right="0cm" fo:margin-top="0cm" fo:margin-bottom="0.141cm" style:contextual-spacing="true" fo:text-indent="-0.379cm" style:auto-text-indent="false"/>
    </style:style>
    <style:style style:name="P9" style:family="paragraph" style:parent-style-name="List_20_Paragraph" style:list-style-name="WWNum3">
      <style:paragraph-properties fo:margin-left="0.501cm" fo:margin-right="0cm" fo:text-indent="-0.501cm" style:auto-text-indent="false"/>
    </style:style>
    <style:style style:name="P10" style:family="paragraph" style:parent-style-name="List_20_Paragraph" style:list-style-name="WWNum3">
      <style:paragraph-properties fo:margin-left="0.501cm" fo:margin-right="0cm" fo:margin-top="0cm" fo:margin-bottom="0.141cm" style:contextual-spacing="true" fo:text-indent="-0.501cm" style:auto-text-indent="false"/>
    </style:style>
    <style:style style:name="P11" style:family="paragraph" style:parent-style-name="List_20_Paragraph" style:list-style-name="WWNum6">
      <style:paragraph-properties fo:margin-left="1.884cm" fo:margin-right="0cm" fo:text-indent="-0.633cm" style:auto-text-indent="false"/>
    </style:style>
    <style:style style:name="P12" style:family="paragraph" style:parent-style-name="List_20_Paragraph" style:list-style-name="WWNum6"/>
    <style:style style:name="P13" style:family="paragraph" style:parent-style-name="List_20_Paragraph" style:list-style-name="WWNum9">
      <style:paragraph-properties fo:margin-left="0.751cm" fo:margin-right="0cm" fo:text-indent="-0.635cm" style:auto-text-indent="false"/>
    </style:style>
    <style:style style:name="P14" style:family="paragraph" style:parent-style-name="List_20_Paragraph" style:list-style-name="WWNum8">
      <style:paragraph-properties fo:margin-left="0.751cm" fo:margin-right="0cm" fo:text-indent="-0.635cm" style:auto-text-indent="false"/>
    </style:style>
    <style:style style:name="P15" style:family="paragraph" style:parent-style-name="List_20_Paragraph" style:list-style-name="WWNum7">
      <style:paragraph-properties fo:margin-left="0.751cm" fo:margin-right="0cm" fo:text-indent="-0.635cm" style:auto-text-indent="false"/>
    </style:style>
    <style:style style:name="P16" style:family="paragraph" style:parent-style-name="Standard">
      <style:paragraph-properties fo:margin-top="0cm" fo:margin-bottom="0cm" style:contextual-spacing="false"/>
    </style:style>
    <style:style style:name="P17" style:family="paragraph" style:parent-style-name="Standard">
      <style:paragraph-properties fo:margin-top="0cm" fo:margin-bottom="0.141cm" style:contextual-spacing="false"/>
    </style:style>
    <style:style style:name="P18" style:family="paragraph" style:parent-style-name="Standard">
      <style:paragraph-properties fo:margin-left="1.27cm" fo:margin-right="1.115cm" fo:margin-top="0cm" fo:margin-bottom="0.141cm" style:contextual-spacing="true" fo:text-indent="0cm" style:auto-text-indent="false"/>
      <style:text-properties fo:font-size="1pt" style:font-size-asian="1pt" style:font-size-complex="1pt"/>
    </style:style>
    <style:style style:name="P19" style:family="paragraph" style:parent-style-name="Standard">
      <style:paragraph-properties fo:margin-top="0cm" fo:margin-bottom="0cm" style:contextual-spacing="true"/>
    </style:style>
    <style:style style:name="P20" style:family="paragraph" style:parent-style-name="Standard">
      <style:paragraph-properties fo:margin-top="0cm" fo:margin-bottom="0.141cm" style:contextual-spacing="true"/>
    </style:style>
    <style:style style:name="P2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weight="bold" style:font-weight-asian="bold"/>
    </style:style>
    <style:style style:name="T2" style:family="text">
      <style:text-properties fo:font-style="italic" style:font-style-asian="italic"/>
    </style:style>
    <style:style style:name="T3" style:family="text">
      <style:text-properties fo:font-size="1pt" style:font-size-asian="1pt" style:font-size-complex="1pt"/>
    </style:style>
    <style:style style:name="T4" style:family="text">
      <style:text-properties style:text-underline-style="solid" style:text-underline-width="auto" style:text-underline-color="font-color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ge-content" fo:background-color="transparent" draw:fill="none" draw:fill-color="#ffffff" fo:padding="0cm" fo:border="none" style:mirror="none" fo:clip="rect(0cm, 8.438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2" fo:column-gap="1.249cm">
          <style:column style:rel-width="32767*" fo:start-indent="0cm" fo:end-indent="0.624cm"/>
          <style:column style:rel-width="32768*" fo:start-indent="0.624cm" fo:end-indent="0cm"/>
        </style:columns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218cm, 5.29cm, 0cm, 0.104cm)" draw:image-opacity="100%" style:mirror="none" fo:margin-left="0.326cm" fo:margin-right="0.249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2" style:family="graphic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205cm, 3.49cm, 0cm, 1.724cm)" draw:image-opacity="100%" style:mirror="none" fo:margin-left="0.314cm" fo:margin-right="0.275cm" fo:margin-top="0cm" fo:margin-bottom="0cm" style:run-through="foreground" style:wrap="parallel" style:number-wrapped-paragraphs="no-limit" style:wrap-contour="true" style:wrap-contour-mode="full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3" style:family="graphic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375cm, 4.121cm, 0cm, 8.666cm)" draw:image-opacity="100%" style:mirror="none" fo:margin-left="0cm" fo:margin-right="0.002cm" fo:margin-top="0.011cm" fo:margin-bottom="0.002cm" style:run-through="back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4" style:family="graphic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751cm, 0.248cm, 0cm, 12.71cm)" draw:image-opacity="100%" style:mirror="none" fo:margin-left="0.025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draw:frame draw:style-name="fr1" draw:name="Obrázek 1" text:anchor-type="char" svg:x="2.457cm" svg:y="-1.168cm" svg:width="13.52cm" svg:height="1.64cm" draw:z-index="0"><draw:image xlink:href="Pictures/10000000000004AB0000006B71C7B7224E3FA72A.png" xlink:type="simple" xlink:show="embed" xlink:actuate="onLoad" draw:mime-type="image/png"/></draw:frame><text:span text:style-name="T1">Pasivní prvky sítí</text:span> = prvky přenášející signál bez jakékoliv úpravy a zesílení signálu (kabeláž, koncovky, zásuvky, rack..)</text:p>
      <text:p text:style-name="Standard"><draw:frame text:anchor-type="char" draw:z-index="4" draw:name="Obrázek 13" draw:style-name="gr1" draw:text-style-name="P21" svg:width="0.93cm" svg:height="2.176cm" draw:transform="rotate (-1.5707963267949) translate (18.9141805555556cm 1.37583333333333cm)"><draw:image xlink:href="Pictures/1000000000000224000000CF58A8E1D6ED6348C9.png" xlink:type="simple" xlink:show="embed" xlink:actuate="onLoad" draw:mime-type="image/png"><text:p/></draw:image></draw:frame><text:span text:style-name="T1">Kabeláž:</text:span> přenosové médium, fyzický přenos dat, propojení všech zařízení v síti, přenáší analogové i digitální signály</text:p>
      <text:p text:style-name="P16"><text:span text:style-name="T1">Koaxiální kabel</text:span> <text:span text:style-name="T2">(Coax-Common Axis)</text:span>: dobré přenosové vlastnosti při frekvenci pod 1 GHz (Ethernet 10Mb/s), různé druhy (tlustý-500m bez regenerace, tenký-185m bez reg.), ve sběrnicové tech., dnes kabel. TV a měření</text:p>
      <text:p text:style-name="P16"><text:span text:style-name="T1">+:</text:span> velká odolnost proti elmag. Rušení, snadná instalace, lze přenášet hlas i video, přiměřená cena</text:p>
      <text:p text:style-name="Standard"><text:span text:style-name="T1">-:</text:span> náchylnost k poškození, nepoužitelný v TokenRing, kolize signálu, problémy s ukončením (nezbytný Terminátor)</text:p>
      <text:p text:style-name="P17"><draw:frame text:anchor-type="char" draw:z-index="1" draw:name="Obrázek 14" draw:style-name="gr4" draw:text-style-name="P21" svg:width="1.204cm" svg:height="2.214cm" draw:transform="rotate (-1.5707963267949) translate (8.32202777777778cm 1.12006944444444cm)"><draw:image xlink:href="Pictures/1000000000000256000000E32F2042E7F648ADBA.png" xlink:type="simple" xlink:show="embed" xlink:actuate="onLoad" draw:mime-type="image/png"><text:p/></draw:image></draw:frame><text:span text:style-name="T1">Kroucená dvojlinka</text:span> <text:span text:style-name="T2">(Twisted Pair)</text:span>: nejpoužívanější v sítích LAN, rychlost až 10Gb/s, vhodným způsobem jsou <text:line-break/>2 vodiče obtočené kolem sebe a tím eliminují přeslechy, snižuje se elmag. Rušení a ztráty, v strukturované kabeláži</text:p>
      <text:section text:style-name="Sect1" text:name="TextSection">
        <text:list xml:id="list400070522" text:style-name="WWNum5">
          <text:list-item>
            <text:p text:style-name="P1">Kat 1 - přenos hlasu</text:p>
          </text:list-item>
          <text:list-item>
            <text:p text:style-name="P1"><draw:frame text:anchor-type="char" draw:z-index="2" draw:name="Obrázek 15" draw:style-name="gr3" draw:text-style-name="P21" svg:width="1.258cm" svg:height="2.34cm" draw:transform="rotate (-1.5707963267949) translate (8.95173611111111cm 0.687916666666667cm)"><draw:image xlink:href="Pictures/1000000000000256000000E32F2042E7F648ADBA.png" xlink:type="simple" xlink:show="embed" xlink:actuate="onLoad" draw:mime-type="image/png"><text:p/></draw:image></draw:frame>Kat 2 - data do 4Mb/s, </text:p>
          </text:list-item>
          <text:list-item>
            <text:p text:style-name="P1">Kat 3 - do 10Mb/s + Ethernet</text:p>
          </text:list-item>
          <text:list-item>
            <text:p text:style-name="P1">Kat 4 - do 20Mb/s + TokenRing</text:p>
          </text:list-item>
        </text:list>
        <text:p text:style-name="P18"/>
        <text:list xml:id="list201024215761559" text:continue-numbering="true" text:style-name="WWNum5">
          <text:list-item>
            <text:p text:style-name="P2">Kat 5 - do 100Mb/s + Fast Ethernet, ATM</text:p>
          </text:list-item>
          <text:list-item>
            <text:p text:style-name="P3">Kat 5e - do 1Gb/s, Ethernet, využívá 4 páry, pásmo 125 MHz</text:p>
          </text:list-item>
          <text:list-item>
            <text:p text:style-name="P3">Kat 6 - do 10Gb/s, Ethernet, využívá 4 páry, pásmo 250 MHz</text:p>
          </text:list-item>
          <text:list-item>
            <text:p text:style-name="P4">Kat 7 - do 10Gb/s, Ethernet, všechny 4 páry, pásmo 600 MHz</text:p>
          </text:list-item>
        </text:list>
      </text:section>
      <text:section text:style-name="Sect1" text:name="Section1">
        <text:list text:style-name="WWNum4">
          <text:list-item>
            <text:p text:style-name="P5">FTP <text:span text:style-name="T2">(Foiled Twisted Pair)</text:span> - stíněná kroucená dvojlinka</text:p>
          </text:list-item>
          <text:list-item>
            <text:p text:style-name="P6">STP <text:span text:style-name="T2">(Shielded TP)</text:span> – S.K.D.</text:p>
          </text:list-item>
          <text:list-item>
            <text:p text:style-name="P7">ScTP <text:span text:style-name="T2">(Screened TP)</text:span> – částečně S.K.D. (kolem kabelu)</text:p>
          </text:list-item>
          <text:list-item>
            <text:p text:style-name="P8">UTP <text:span text:style-name="T2">(Unshielded TP) </text:span>– nestíněná K.D</text:p>
          </text:list-item>
        </text:list>
      </text:section>
      <text:section text:style-name="Sect2" text:name="Section2">
        <text:p text:style-name="P19"><text:span text:style-name="T1">+: </text:span>snadné připojování zařízení, pro telefoní rozvody, dobrá ochrana proti elmag. Rušení (FTP/STP), nízká cena</text:p>
        <text:p text:style-name="Standard"><draw:frame text:anchor-type="char" draw:z-index="3" draw:name="Obrázek 11" draw:style-name="gr2" draw:text-style-name="P21" svg:width="0.84cm" svg:height="2.11cm" draw:transform="rotate (-1.5707963267949) translate (19.0288333333333cm 1.13065277777778cm)"><draw:image xlink:href="Pictures/100000000000020C000000C9BB428C47834A5507.png" xlink:type="simple" xlink:show="embed" xlink:actuate="onLoad" draw:mime-type="image/png"><text:p/></draw:image></draw:frame><text:span text:style-name="T1">-:</text:span> FTP je silný, horší manipulace, UTP je citlivější na šum, omezená vzdálenost 100m, pak se musí zesílit</text:p>
        <text:p text:style-name="P20"><text:span text:style-name="T1">Optický kabel</text:span> <text:span text:style-name="T2">(Fiber Optic)</text:span>: signály přenáší pomocí světla, potřebuje vysílač (laser, LED dioda) a přijímač (fotodioda) světelného paprsku, skládá se z optických vláken (přenáší informace), použití v LAN, MAN, WAN, v automobilovém a leteckém průmyslu, různé kategorie podle vlnové délky (850, 1310, 1550 nm)</text:p>
        <text:list text:style-name="WWNum3">
          <text:list-item>
            <text:p text:style-name="P9">Mnohovidové <text:span text:style-name="T2">(MMF- Multi Mode Fiber)</text:span> – více světelných paprsků, menší vzdálenosti, levnější, pro LAN, Ethernet</text:p>
          </text:list-item>
          <text:list-item>
            <text:p text:style-name="P10">Jednovidové <text:span text:style-name="T2">(SMF – Single Mode Fiber)</text:span> – 1 paprsek, minimum ohybů a lomů, větší vzdálenosti, dražší, pro WAN</text:p>
          </text:list-item>
        </text:list>
        <text:p text:style-name="P19"><text:span text:style-name="T1">+:</text:span> velká přenosová kapacita (až 10Tb/s), odolnost proti elmag. rušení, horší odposlech, velké vzdálenosti (až 30km)</text:p>
        <text:p text:style-name="Standard"><text:span text:style-name="T1">-:</text:span> náročnější výroba, horší manipulace u skleněných kabelů, cenově dražší</text:p>
        <text:p text:style-name="P20"><text:span text:style-name="T1">Zástrčka, koncovka, konektor:</text:span> ukončování kabelu konektorem <text:span text:style-name="T4">RJ-45</text:span> (UTP, FTP atd.), kabel se v zástrčce uchytí pomocí krimpovacích kleští (stíněný i nestíněný konektor), zapojení 2 způsoby dle standardu TIA/EIA-568-C (<text:span text:style-name="T4">T568A nebo T568B</text:span>), díky tomu lze vytvořit přímý nebo křížený kabel TP</text:p>
        <text:p text:style-name="P20">Koaxiální kabely mají konektor BNC, tzv. Baluny (BNC/UTP – přechodka koax/UTP, jedna strana jsou 2 RJ-45 a pak šroubovací BNC), F-konektory (satelitní svody), IEC konektory (anténní svody včetně kabelové televize a Internetu)</text:p>
        <text:p text:style-name="P20">Optické kabely mají široký výběr z konektorů, dělení na SIMPLEX a DUPLEX (podpora SMF i MMF)</text:p>
        <text:list text:style-name="WWNum6">
          <text:list-item>
            <text:p text:style-name="P11">SIMPLEX podpora konektorů: ST (s bajonetovým uchycením), SC (4 hranný), FC (šroubovací), D4, LC (miniaturní konektor), Biconic, VF-45, F-SMA, E2000 (s prachotěsnou krytkou)</text:p>
          </text:list-item>
          <text:list-item>
            <text:p text:style-name="P12">DUPLEX podpora: MTRJ (optická obdoba RJ-45), SC a LC Duplex, Escon, SMA, MTP, Clip-Clop</text:p>
          </text:list-item>
        </text:list>
        <text:p text:style-name="Standard"><text:span text:style-name="T1">Zdířka, zásuvka:</text:span> ukončování kabelu ve zdi, připojení vedoucí ze switche, přes patch panel, ve zdi/liště až do PC, nejčastěji 8 pinové RJ-45 pro ukončení UTP, STP, z pravidla po 2 v jedné zásuvce, redukuje šum a odrazy, podobnost telefonní zásuvce, coax <text:s/>= coax zásuvky, optika = optické zásuvky, nejčastěji ukončeny v již v rozvaděči </text:p>
        <text:p text:style-name="Standard"><text:span text:style-name="T1">Přepojovací panel, patch panel: </text:span>zařízení s velkou kapacitou zdířek RJ-45 (12, 24, 48 portů), montáž do stojanů nebo do rackových skříní, v přední části jsou zdířky RJ-45, vzadu punch-down bloky se zářezovými kontakty (vytváření propojení síťových cest), snadné propojování síťových celků a zařízení, rychlé testování, jednoduchost, přístupnost</text:p>
        <text:p text:style-name="Standard"><text:span text:style-name="T1">Rozvaděč, rack, racková skříň:</text:span> slouží k uložení prvků v síti (switch, router, UPS), umožňuje přehledné propojení, koncentrace síťových připojení na 1 místě, kabely vedeny v sloupcových rozvodech, plechová uzamykatelná skříň s prosklenými dveřmi, racky jsou standardizované, ve svislém směru rozděleno do jednotek „U“ (Unit-1,75 palce-4U)</text:p>
        <text:p text:style-name="P19"><text:span text:style-name="T1">UPS, záložní zdroje napájení: </text:span>zajištění dodávky elektřiny pro aktivní prvky při výpadku nebo kolísání napětí</text:p>
        <text:list text:style-name="WWNum9">
          <text:list-item>
            <text:p text:style-name="P13">Offline <text:span text:style-name="T2">(napěťově závislí)</text:span> – využívá se tam, kde je nutné zamezit výpadku napájení a omezit rušení sítě</text:p>
          </text:list-item>
        </text:list>
        <text:list text:style-name="WWNum8">
          <text:list-item>
            <text:p text:style-name="P14">Interactive <text:span text:style-name="T2">(napěťově nezávislý) </text:span>– obsahuje bypass pro opravy, upravuje napěťové poklesy, podpětí a přepětí</text:p>
          </text:list-item>
        </text:list>
        <text:list text:style-name="WWNum7">
          <text:list-item>
            <text:p text:style-name="P15">Online <text:span text:style-name="T2">(napěťově a frekvenčně nezávislý)</text:span> – dodává energii bez přerušení, má 2 konverze napětí, jde přes baterii<text:bookmark text:name="_GoBack"/></text:p>
          </text:list-item>
        </text:list>
      </text:section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Wingdings" svg:font-family="Wingdings" style:font-adornments="Regular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Default_20_Paragraph_20_Font" style:display-name="Default Paragraph Font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>
      <style:text-properties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>
      <style:text-properties style:font-name-complex="Courier New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>
      <style:text-properties style:font-name-complex="Courier New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>
      <style:text-properties style:font-name-complex="Courier New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>
      <style:text-properties style:font-name-complex="Courier New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>
      <style:text-properties style:font-name-complex="Courier New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>
      <style:text-properties style:font-name-complex="Courier New" style:font-family-complex="'Courier New'" style:font-family-generic-complex="system" style:font-pitch-complex="variable"/>
    </style:style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>
      <style:text-properties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>
      <style:text-properties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>
      <style:text-properties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>
      <style:text-properties style:font-name-complex="Courier New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>
      <style:text-properties style:font-name-complex="Courier New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>
      <style:text-properties style:font-name-complex="Courier New" style:font-family-complex="'Courier New'" style:font-family-generic-complex="system" style:font-pitch-complex="variable"/>
    </style:style>
    <style:style style:name="ListLabel_20_81" style:display-name="ListLabel 81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Symbol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1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424cm"/>
        </style:list-level-properties>
        <style:text-properties style:font-name="Wingdings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694cm"/>
        </style:list-level-properties>
        <style:text-properties style:font-name="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964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234cm"/>
        </style:list-level-properties>
        <style:text-properties style:font-name="Wingdings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504cm"/>
        </style:list-level-properties>
        <style:text-properties style:font-name="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774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0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Lukáš Duka</meta:initial-creator>
    <dc:creator>Lukáš Duka</dc:creator>
    <meta:editing-cycles>10</meta:editing-cycles>
    <meta:creation-date>2021-02-21T16:02:00</meta:creation-date>
    <dc:date>2021-03-02T18:32:00</dc:date>
    <meta:editing-duration>PT7H24M</meta:editing-duration>
    <meta:generator>LibreOffice/7.5.1.2$MacOSX_X86_64 LibreOffice_project/fcbaee479e84c6cd81291587d2ee68cba099e129</meta:generator>
    <meta:document-statistic meta:table-count="0" meta:image-count="1" meta:object-count="0" meta:page-count="1" meta:paragraph-count="37" meta:word-count="700" meta:character-count="4611" meta:non-whitespace-character-count="3953"/>
    <meta:user-defined meta:name="AppVersion">16.0000</meta:user-defined>
    <meta:template xlink:type="simple" xlink:actuate="onRequest" xlink:title="Normal.dotm" xlink:href=""/>
  </office:meta>
</office:document-meta>
</file>