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eta.xml" manifest:media-type="text/xml"/>
  <manifest:file-entry manifest:full-path="styles.xml" manifest:media-type="text/xml"/>
  <manifest:file-entry manifest:full-path="Pictures/10000000000004AA00000081C08E1B8527283751.png" manifest:media-type="image/png"/>
  <manifest:file-entry manifest:full-path="content.xml" manifest:media-type="text/xml"/>
  <manifest:file-entry manifest:full-path="settings.xml" manifest:media-type="text/xml"/>
  <manifest:file-entry manifest:full-path="manifest.rdf" manifest:media-type="application/rdf+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Arial Unicode MS" svg:font-family="'Arial Unicode MS'" style:font-family-generic="swiss"/>
    <style:font-face style:name="Arial Unicode MS1" svg:font-family="'Arial Unicode MS'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Courier New" svg:font-family="'Courier New'" style:font-family-generic="system" style:font-pitch="variable"/>
    <style:font-face style:name="Courier New1" svg:font-family="'Courier New'" style:font-adornments="Regular" style:font-family-generic="modern" style:font-pitch="fixed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PingFang SC" svg:font-family="'PingFang SC'" style:font-family-generic="system" style:font-pitch="variable"/>
    <style:font-face style:name="Symbol" svg:font-family="Symbol" style:font-adornments="Regular" style:font-pitch="variable"/>
    <style:font-face style:name="Times New Roman" svg:font-family="'Times New Roman'" style:font-family-generic="roman" style:font-pitch="variable"/>
    <style:font-face style:name="Wingdings" svg:font-family="Wingdings" style:font-adornments="Regular" style:font-pitch="variable"/>
  </office:font-face-decls>
  <office:automatic-styles>
    <style:style style:name="P1" style:family="paragraph" style:parent-style-name="List_20_Paragraph" style:list-style-name="WWNum3">
      <style:paragraph-properties fo:margin-left="0.501cm" fo:margin-right="0cm" fo:text-indent="-0.385cm" style:auto-text-indent="false"/>
    </style:style>
    <style:style style:name="P2" style:family="paragraph" style:parent-style-name="List_20_Paragraph" style:list-style-name="WWNum1">
      <style:paragraph-properties fo:margin-left="0.25cm" fo:margin-right="0cm" fo:margin-top="0cm" fo:margin-bottom="0cm" style:contextual-spacing="true" fo:text-indent="-0.25cm" style:auto-text-indent="false"/>
    </style:style>
    <style:style style:name="P3" style:family="paragraph" style:parent-style-name="List_20_Paragraph" style:list-style-name="WWNum1">
      <style:paragraph-properties fo:margin-left="0.25cm" fo:margin-right="0cm" fo:text-indent="-0.25cm" style:auto-text-indent="false"/>
    </style:style>
    <style:style style:name="P4" style:family="paragraph" style:parent-style-name="List_20_Paragraph" style:list-style-name="WWNum2">
      <style:paragraph-properties fo:margin-left="0.25cm" fo:margin-right="0cm" fo:text-indent="-0.25cm" style:auto-text-indent="false"/>
    </style:style>
    <style:style style:name="P5" style:family="paragraph" style:parent-style-name="Standard">
      <style:paragraph-properties fo:margin-left="0.501cm" fo:margin-right="0cm" fo:text-indent="0cm" style:auto-text-indent="false"/>
    </style:style>
    <style:style style:name="P6" style:family="paragraph" style:parent-style-name="Standard">
      <style:paragraph-properties fo:margin-top="0cm" fo:margin-bottom="0cm" style:contextual-spacing="false"/>
    </style:style>
    <style:style style:name="T1" style:family="text">
      <style:text-properties fo:font-weight="bold" style:font-weight-asian="bold"/>
    </style:style>
    <style:style style:name="T2" style:family="text">
      <style:text-properties fo:font-style="italic" style:font-style-asian="italic"/>
    </style:style>
    <style:style style:name="T3" style:family="text">
      <style:text-properties style:text-underline-style="solid" style:text-underline-width="auto" style:text-underline-color="font-color"/>
    </style:style>
    <style:style style:name="T4" style:family="text">
      <style:text-properties style:font-name="Times New Roman"/>
    </style:style>
    <style:style style:name="fr1" style:family="graphic" style:parent-style-name="Graphics">
      <style:graphic-properties fo:margin-left="0cm" fo:margin-right="0cm" fo:margin-top="0cm" fo:margin-bottom="0cm" style:run-through="background" style:wrap="run-through" style:number-wrapped-paragraphs="no-limit" style:vertical-pos="from-top" style:vertical-rel="paragraph" style:horizontal-pos="center" style:horizontal-rel="page-content" fo:background-color="transparent" draw:fill="none" draw:fill-color="#ffffff" fo:padding="0cm" fo:border="none" style:mirror="none" fo:clip="rect(0cm, 8.294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><draw:frame draw:style-name="fr1" draw:name="Obrázek 2" text:anchor-type="char" svg:y="-1.164cm" svg:width="13.6cm" svg:height="1.984cm" draw:z-index="0"><draw:image xlink:href="Pictures/10000000000004AA00000081C08E1B8527283751.png" xlink:type="simple" xlink:show="embed" xlink:actuate="onLoad" draw:mime-type="image/png"/></draw:frame>aktivní prvky sítí upravují a zesilují signál, zvětšují vzdálenost přenosového média, patří sem opakovač, brána, AP …</text:p>
      <text:p text:style-name="Standard"><text:span text:style-name="T1">Síťová karta, NIC</text:span> <text:span text:style-name="T2">(Network Interface Card)</text:span> – rozhraní, stará se o připojení koncového zařízení přes kabeláž do PC sítě, má unikátní fyzickou MAC uloženou v EEPROM od výrobce, pracuje na <text:span text:style-name="T3">2. (linkové) vrstvě</text:span>, buď je integrovaná, nebo externí v PCI portu, hlavní využití v stanicích a serverech, existuje také bezdrátová karta = WiFi karta (dnes již standard, připojení k WIFI nebo AP na frekvenci 2/5 GHz), </text:p>
      <text:p text:style-name="P5"><text:span text:style-name="T1">MAC</text:span> <text:span text:style-name="T2">(Media Access Control)</text:span> - 48 bitová adresa rozdělena na 2 části, 1 je identifikace výrobce, 2 jednoznačná identifikace zařízení v síti (ab:cd:10:02:bc:45), broadcast adresa je<text:span text:style-name="T4"> </text:span>(ff:ff:ff:ff:ff:ff)<text:bookmark text:name="_GoBack"/></text:p>
      <text:p text:style-name="Standard"><text:span text:style-name="T1">Opakovač, zesilovač, repeater</text:span> – slouží k zesílení, opravě a opakování procházejícího signálu, pracuje na <text:span text:style-name="T3">fyzické vrstvě</text:span>, vytváří kolizní domény a segmenty sítě, jedná se o 2 portové zařízení (1 port přijme, 2 po úpravě odešle dále)</text:p>
      <text:p text:style-name="Standard"><text:span text:style-name="T1">Rozbočovač, hub</text:span> – rozbočuje signál a větví síť, základní prvek hvězdicové topologie, chová se jako multiportový opakovač (přijme, opraví a zesílí, pošle dál na všechny připojené stanice), na fyzické vrstvě, vytváří segmenty sítě, dnes plně nahrazován switchem, většinou jsou 8, 12, 24 portové, dnes již minimální použití</text:p>
      <text:p text:style-name="Standard"><text:span text:style-name="T1">Převodník, Transceiver</text:span> – převod signálu z jednoho typu a jiný (z UTP na optiku, bezdrát na UTP), překládá tok bitů z jedné sítě do jiné, je to vysílač a přijímač, signál zesiluje, v dnešní době je již integrován v Routeru nebo v AP </text:p>
      <text:p text:style-name="Standard"><text:span text:style-name="T1">Most, bridge</text:span> – oddělení síťových segmentů, provádí filtraci packetů na základě cílové MAC a tím snižuje zatížení sítě, na <text:span text:style-name="T3">2(linkové) vrstvě</text:span>, zpravidla 2 portové, ze začátku se chová jako opakovač, po čase se naučí rozmístění sítě ze síťového provozu, k portům si přiřadí MAC adresy stanic v dané části sítě, vytvoří si tabulku s MAC v RAM paměti, poté propustí data pouze do segmentu sítě, jemuž jsou určena, dnes součást aktivních prvků </text:p>
      <text:p text:style-name="Standard"><text:span text:style-name="T1">Přepínač, switch</text:span> – slouží k propojení segmentů sítě, čímž vytváří síť, provádí filtraci a přepínání packetů na základě cílové MAC, základní prvek pro vytváření virtuální sítě, <text:span text:style-name="T3">pracuje na 2 vrstvě</text:span>, jde o vysokorychlostní multiportový most umožňující současnou komunikaci mezi 2 porty, rozhoduje na základě MAC adres podle své tabulky odpovídajících portů, učí se z provozu, propouští broadcast i multicast, tyto rámce zkopíruje na všechny porty kromě příchozího, při delší nečinnosti vymaže zastaralou MAC z tabulky</text:p>
      <text:p text:style-name="Standard">je rychlejší než most, protože rozhodování a přepínání je na hardwarové úrovni, umožňuje využití VLAN, propojuje sítě a podsítě (hlavně LAN), při různých přenosových rychlostech u portů funguje jako převaděč (převede rychlost)</text:p>
      <text:p text:style-name="P6">podporuje režimy: <text:span text:style-name="T1">Ulož a Pošli</text:span> - příchozí rámce uloží, přečte cílovou MAC a zjistí výchozí port, kontroluje a testuje</text:p>
      <text:p text:style-name="P6"><text:span text:style-name="T1">Průběžné zpracování </text:span>– po 1 poli rámce se načte cílová MAX, určí cílový port, průběžně přepíná na port, nekontroluje</text:p>
      <text:p text:style-name="Standard"><text:span text:style-name="T1">Omezení malých rámců</text:span> – po 1 poli rámce se načte 64 bytů a hned se zpracuje, zjišťuje, jestli není nepovoleně krátký</text:p>
      <text:p text:style-name="Standard"><text:span text:style-name="T1">VLAN</text:span> <text:span text:style-name="T2">(Virtual Local Area Network)</text:span> – logické rozdělení sítě nezávisle na fyzickém uspořádání (jakoby skupina zařízení), stanice komunikují jako by byly na 1 fyzické síti, 1 stanice může být v několika VLAN, <text:span text:style-name="T3">základem je switch</text:span>, chová se jako jediná doména pro šíření broadcastu</text:p>
      <text:p text:style-name="Standard">Dělení na VLAN: </text:p>
      <text:list text:style-name="WWNum3">
        <text:list-item>
          <text:p text:style-name="P1"><text:span text:style-name="T1">Podle portu</text:span> – vytvořena na definovaných portech 1 či více switchů, často používané, jednoduché, nelze použít 1 port pro různé VLAN, minimální bezpečnost</text:p>
        </text:list-item>
        <text:list-item>
          <text:p text:style-name="P1"><text:span text:style-name="T1">Podle MAC adresy</text:span> – vytvořena na základě přiřazených MAC adres, při velkém počtu uživatelů dochází ke snížení propustnosti sítě, lze monitorovat pohyb stanice, může se použít 1 port switche pro různé VLAN, nízká úroveň bezpečnosti, stanice může být v různých VLAN</text:p>
        </text:list-item>
        <text:list-item>
          <text:p text:style-name="P1"><text:span text:style-name="T1">Podle síťové vrstvy</text:span> – vytvořena na základě protokolové architektury (např. TCP/IP), stanice mohou být připojené ke stejnému fyzickému segmentu, lze VLAN vytvořit seskupením subnetových IP adres, monitorování stanice, použití 1 portu pro různé VLAN, minimální bezpečnost</text:p>
        </text:list-item>
        <text:list-item>
          <text:p text:style-name="P1"><text:span text:style-name="T1">založena na protokolové politice</text:span> – stejná jako předchozí, lze sdružit uživatele různých protokol. Struktur</text:p>
        </text:list-item>
        <text:list-item>
          <text:p text:style-name="P1"><text:span text:style-name="T1">založena na politice</text:span> – vytvořena na základě kriteriální politiky, nejvyšší stupeň VLAN, rámce jsou sledovány v přepínané síti, členství se mění na základě rámců generovaných stanicemi, úroveň zabezpečení lze nastavit</text:p>
        </text:list-item>
      </text:list>
      <text:p text:style-name="Standard"/>
      <text:p text:style-name="Standard"/>
      <text:p text:style-name="Standard"><text:soft-page-break/><text:span text:style-name="T1">Směřovač, router</text:span> – propojení sítí stejného protokolu, provádí filtraci, fragmentaci a směřování packetů, blokuje broadcast, <text:span text:style-name="T3">na 3 vrstvě</text:span>, jde o most s volbou směru toku dat k cíli, rozhoduje na základě IP adres, používá se při připojování sítí k Internetu, zajišťuje a vybírá nejlepší cestu k PC, vytváří si směrovací tabulky, snižuje TTL (životnost)</text:p>
      <text:p text:style-name="Standard"><text:span text:style-name="T1">Brána, gateway</text:span> – propojení sítí různých protokolů na úrovni všech vrstev, pracuje <text:span text:style-name="T3">na 7 vrstvě</text:span>, dokonalá meziarchitekturová konverze, rozhodování na základě přenášených dat, velmi drahé, běžně se s ním nesetkáme</text:p>
      <text:p text:style-name="Standard"><text:span text:style-name="T1">Modem</text:span> – připojení účastníka k zákaznické lince (Internetu), převod mezi digitálním a analogovým signálem, využití pro přenos digitálních dat z PC přes telefonní linky, často se používají DSL routery (DSL modem s připojení více PC) </text:p>
      <text:list text:style-name="WWNum1">
        <text:list-item>
          <text:p text:style-name="P2">Modem pro vytáčené připojení (dial-up) – klasický modem, vytáčení a připojení do analogové sítě, rychlost 56 Kb/s</text:p>
        </text:list-item>
        <text:list-item>
          <text:p text:style-name="P2">Terminálové adaptory – ISDN <text:span text:style-name="T2">(Integrated Services Digital Network)</text:span> = digitální síť integrovaných služeb, připojení do digitální telefonní sítě, integruje hlas i data do 1 linky, součást počítačů s rychlostí 128 Kb/s</text:p>
        </text:list-item>
        <text:list-item>
          <text:p text:style-name="P3">Širokopásmové modemy CableDSL – modem pro širokop připojení k internetu, využívá koaxiál rozvody kabelové TV</text:p>
        </text:list-item>
        <text:list-item>
          <text:p text:style-name="P2">Širokopásmové modemy DSL – modem pro šikoropás. Telefonního připojení k internetu přes kroucenou dvojlinku, označení ADSL nebo VDSL, rychlost několika 10 Mb/s</text:p>
        </text:list-item>
        <text:list-item>
          <text:p text:style-name="P3">Modem GSM a UMTS – modem nejčastěji v podobě karty určené pro datové připojení přes sítě GSM, UMTS, 5Mb/s</text:p>
        </text:list-item>
      </text:list>
      <text:p text:style-name="Standard"><text:span text:style-name="T1">Přístupový bod, Access point</text:span> – připojení klientských stanic k bezdrátové síti, centralizovaný způsob komunikace, může mít roli Bridge = bezdrátová síť je součástí LAN a odděluje síťový provoz (propouští lokální broadcast), role Routeru = samostatná bezdrátová síť (nepropouští lokální broadcast), forma zabezpečení (WPA2, WEP, WPA), může poskytovat vlastní DHCP server, NAT (překlad IP adres)</text:p>
      <text:p text:style-name="Standard"><text:span text:style-name="T1">Oddělovač, Splitter</text:span> – odděluje přenášená data od jiného signálu (např. hlasového)</text:p>
      <text:list text:style-name="WWNum2">
        <text:list-item>
          <text:p text:style-name="P4">DSL splitter – kmitočtově oddělující a slučující telefonní hovor a přenášená data, aby nedošlo k vzájemnému rušení</text:p>
        </text:list-item>
        <text:list-item>
          <text:p text:style-name="P4">PoE splitter (Power over Ethernet) – odděluje napájení Ethernetových zařízení od přenášených dat, dokáže síťové prvky napájet přímo z rozvodu počítačové sítě, vede z TP kabelu napájení do napájecího kabelu, napájecí vzdálenost do 100m, napájení vhodné pro AP, IP kamery a telefony, rozpozná zařízení s PoE (jinak dává jenom data)</text:p>
        </text:list-item>
      </text:list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Arial Unicode MS" svg:font-family="'Arial Unicode MS'" style:font-family-generic="swiss"/>
    <style:font-face style:name="Arial Unicode MS1" svg:font-family="'Arial Unicode MS'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Courier New" svg:font-family="'Courier New'" style:font-family-generic="system" style:font-pitch="variable"/>
    <style:font-face style:name="Courier New1" svg:font-family="'Courier New'" style:font-adornments="Regular" style:font-family-generic="modern" style:font-pitch="fixed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PingFang SC" svg:font-family="'PingFang SC'" style:font-family-generic="system" style:font-pitch="variable"/>
    <style:font-face style:name="Symbol" svg:font-family="Symbol" style:font-adornments="Regular" style:font-pitch="variable"/>
    <style:font-face style:name="Times New Roman" svg:font-family="'Times New Roman'" style:font-family-generic="roman" style:font-pitch="variable"/>
    <style:font-face style:name="Wingdings" svg:font-family="Wingdings" style:font-adornments="Regular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Calibri" fo:font-size="11pt" fo:language="cs" fo:country="CZ" style:letter-kerning="false" style:font-name-asian="Calibri1" style:font-size-asian="11pt" style:language-asian="en" style:country-asian="US" style:font-name-complex="F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loext:opacity="0%" style:font-name="Calibri" fo:font-size="11pt" fo:language="cs" fo:country="CZ" style:letter-kerning="false" style:font-name-asian="Calibri1" style:font-size-asian="11pt" style:language-asian="en" style:country-asian="US" style:font-name-complex="F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282cm" style:contextual-spacing="false" fo:line-height="108%" fo:text-align="start" style:justify-single-word="false" fo:orphans="2" fo:widows="2" style:writing-mode="lr-tb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PingFang SC" style:font-family-asian="'PingFang SC'" style:font-family-generic-asian="system" style:font-pitch-asian="variable" style:font-size-asian="14pt" style:font-name-complex="Arial Unicode MS1" style:font-family-complex="'Arial Unicode M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 Unicode MS" style:font-family-complex="'Arial Unicode M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 Unicode MS" style:font-family-complex="'Arial Unicode M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 Unicode MS" style:font-family-complex="'Arial Unicode MS'" style:font-family-generic-complex="swiss"/>
    </style:style>
    <style:style style:name="List_20_Paragraph" style:display-name="List Paragraph" style:family="paragraph" style:parent-style-name="Standard">
      <style:paragraph-properties fo:margin-left="1.27cm" fo:margin-right="0cm" fo:margin-top="0cm" fo:margin-bottom="0.282cm" style:contextual-spacing="true" fo:text-indent="0cm" style:auto-text-indent="false"/>
    </style:style>
    <style:style style:name="Default_20_Paragraph_20_Font" style:display-name="Default Paragraph Font" style:family="text"/>
    <style:style style:name="ListLabel_20_1" style:display-name="ListLabel 1" style:family="text"/>
    <style:style style:name="ListLabel_20_2" style:display-name="ListLabel 2" style:family="text">
      <style:text-properties style:font-name-complex="Courier New" style:font-family-complex="'Courier New'" style:font-family-generic-complex="system" style:font-pitch-complex="variable"/>
    </style:style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>
      <style:text-properties style:font-name-complex="Courier New" style:font-family-complex="'Courier New'" style:font-family-generic-complex="system" style:font-pitch-complex="variable"/>
    </style:style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>
      <style:text-properties style:font-name-complex="Courier New" style:font-family-complex="'Courier New'" style:font-family-generic-complex="system" style:font-pitch-complex="variable"/>
    </style:style>
    <style:style style:name="ListLabel_20_9" style:display-name="ListLabel 9" style:family="text"/>
    <style:style style:name="ListLabel_20_10" style:display-name="ListLabel 10" style:family="text"/>
    <style:style style:name="ListLabel_20_11" style:display-name="ListLabel 11" style:family="text">
      <style:text-properties style:font-name-complex="Courier New" style:font-family-complex="'Courier New'" style:font-family-generic-complex="system" style:font-pitch-complex="variable"/>
    </style:style>
    <style:style style:name="ListLabel_20_12" style:display-name="ListLabel 12" style:family="text"/>
    <style:style style:name="ListLabel_20_13" style:display-name="ListLabel 13" style:family="text"/>
    <style:style style:name="ListLabel_20_14" style:display-name="ListLabel 14" style:family="text">
      <style:text-properties style:font-name-complex="Courier New" style:font-family-complex="'Courier New'" style:font-family-generic-complex="system" style:font-pitch-complex="variable"/>
    </style:style>
    <style:style style:name="ListLabel_20_15" style:display-name="ListLabel 15" style:family="text"/>
    <style:style style:name="ListLabel_20_16" style:display-name="ListLabel 16" style:family="text"/>
    <style:style style:name="ListLabel_20_17" style:display-name="ListLabel 17" style:family="text">
      <style:text-properties style:font-name-complex="Courier New" style:font-family-complex="'Courier New'" style:font-family-generic-complex="system" style:font-pitch-complex="variable"/>
    </style:style>
    <style:style style:name="ListLabel_20_18" style:display-name="ListLabel 18" style:family="text"/>
    <style:style style:name="ListLabel_20_19" style:display-name="ListLabel 19" style:family="text"/>
    <style:style style:name="ListLabel_20_20" style:display-name="ListLabel 20" style:family="text">
      <style:text-properties style:font-name-complex="Courier New" style:font-family-complex="'Courier New'" style:font-family-generic-complex="system" style:font-pitch-complex="variable"/>
    </style:style>
    <style:style style:name="ListLabel_20_21" style:display-name="ListLabel 21" style:family="text"/>
    <style:style style:name="ListLabel_20_22" style:display-name="ListLabel 22" style:family="text"/>
    <style:style style:name="ListLabel_20_23" style:display-name="ListLabel 23" style:family="text">
      <style:text-properties style:font-name-complex="Courier New" style:font-family-complex="'Courier New'" style:font-family-generic-complex="system" style:font-pitch-complex="variable"/>
    </style:style>
    <style:style style:name="ListLabel_20_24" style:display-name="ListLabel 24" style:family="text"/>
    <style:style style:name="ListLabel_20_25" style:display-name="ListLabel 25" style:family="text"/>
    <style:style style:name="ListLabel_20_26" style:display-name="ListLabel 26" style:family="text">
      <style:text-properties style:font-name-complex="Courier New" style:font-family-complex="'Courier New'" style:font-family-generic-complex="system" style:font-pitch-complex="variable"/>
    </style:style>
    <style:style style:name="ListLabel_20_27" style:display-name="ListLabel 27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bullet text:level="1" text:style-name="ListLabel_20_1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1.52cm"/>
        </style:list-level-properties>
        <style:text-properties style:font-name="Symbol"/>
      </text:list-level-style-bullet>
      <text:list-level-style-bullet text:level="2" text:style-name="ListLabel_20_2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79cm"/>
        </style:list-level-properties>
        <style:text-properties fo:font-family="'Courier New'" style:font-style-name="Regular" style:font-pitch="fixed"/>
      </text:list-level-style-bullet>
      <text:list-level-style-bullet text:level="3" text:style-name="ListLabel_20_3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4.06cm"/>
        </style:list-level-properties>
        <style:text-properties style:font-name="Wingdings"/>
      </text:list-level-style-bullet>
      <text:list-level-style-bullet text:level="4" text:style-name="ListLabel_20_4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33cm"/>
        </style:list-level-properties>
        <style:text-properties style:font-name="Symbol"/>
      </text:list-level-style-bullet>
      <text:list-level-style-bullet text:level="5" text:style-name="ListLabel_20_5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6cm"/>
        </style:list-level-properties>
        <style:text-properties fo:font-family="'Courier New'" style:font-style-name="Regular" style:font-pitch="fixed"/>
      </text:list-level-style-bullet>
      <text:list-level-style-bullet text:level="6" text:style-name="ListLabel_20_6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87cm"/>
        </style:list-level-properties>
        <style:text-properties style:font-name="Wingdings"/>
      </text:list-level-style-bullet>
      <text:list-level-style-bullet text:level="7" text:style-name="ListLabel_20_7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9.14cm"/>
        </style:list-level-properties>
        <style:text-properties style:font-name="Symbol"/>
      </text:list-level-style-bullet>
      <text:list-level-style-bullet text:level="8" text:style-name="ListLabel_20_8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41cm"/>
        </style:list-level-properties>
        <style:text-properties fo:font-family="'Courier New'" style:font-style-name="Regular" style:font-pitch="fixed"/>
      </text:list-level-style-bullet>
      <text:list-level-style-bullet text:level="9" text:style-name="ListLabel_20_9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68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text:style-name="ListLabel_20_10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1.52cm"/>
        </style:list-level-properties>
        <style:text-properties style:font-name="Symbol"/>
      </text:list-level-style-bullet>
      <text:list-level-style-bullet text:level="2" text:style-name="ListLabel_20_11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79cm"/>
        </style:list-level-properties>
        <style:text-properties fo:font-family="'Courier New'" style:font-style-name="Regular" style:font-pitch="fixed"/>
      </text:list-level-style-bullet>
      <text:list-level-style-bullet text:level="3" text:style-name="ListLabel_20_12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4.06cm"/>
        </style:list-level-properties>
        <style:text-properties style:font-name="Wingdings"/>
      </text:list-level-style-bullet>
      <text:list-level-style-bullet text:level="4" text:style-name="ListLabel_20_13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33cm"/>
        </style:list-level-properties>
        <style:text-properties style:font-name="Symbol"/>
      </text:list-level-style-bullet>
      <text:list-level-style-bullet text:level="5" text:style-name="ListLabel_20_14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6cm"/>
        </style:list-level-properties>
        <style:text-properties fo:font-family="'Courier New'" style:font-style-name="Regular" style:font-pitch="fixed"/>
      </text:list-level-style-bullet>
      <text:list-level-style-bullet text:level="6" text:style-name="ListLabel_20_15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87cm"/>
        </style:list-level-properties>
        <style:text-properties style:font-name="Wingdings"/>
      </text:list-level-style-bullet>
      <text:list-level-style-bullet text:level="7" text:style-name="ListLabel_20_16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9.14cm"/>
        </style:list-level-properties>
        <style:text-properties style:font-name="Symbol"/>
      </text:list-level-style-bullet>
      <text:list-level-style-bullet text:level="8" text:style-name="ListLabel_20_17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41cm"/>
        </style:list-level-properties>
        <style:text-properties fo:font-family="'Courier New'" style:font-style-name="Regular" style:font-pitch="fixed"/>
      </text:list-level-style-bullet>
      <text:list-level-style-bullet text:level="9" text:style-name="ListLabel_20_18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68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bullet text:level="1" text:style-name="ListLabel_20_19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ListLabel_20_20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Regular" style:font-pitch="fixed"/>
      </text:list-level-style-bullet>
      <text:list-level-style-bullet text:level="3" text:style-name="ListLabel_20_21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ListLabel_20_22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ListLabel_20_23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Regular" style:font-pitch="fixed"/>
      </text:list-level-style-bullet>
      <text:list-level-style-bullet text:level="6" text:style-name="ListLabel_20_24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ListLabel_20_25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ListLabel_20_26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Regular" style:font-pitch="fixed"/>
      </text:list-level-style-bullet>
      <text:list-level-style-bullet text:level="9" text:style-name="ListLabel_20_27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1.27cm" fo:margin-bottom="1.27cm" fo:margin-left="1.27cm" fo:margin-right="1.27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initial-creator>Lukáš Duka</meta:initial-creator>
    <dc:creator>Lukáš Duka</dc:creator>
    <meta:editing-cycles>7</meta:editing-cycles>
    <meta:creation-date>2021-03-01T22:04:00</meta:creation-date>
    <dc:date>2021-03-05T11:38:00</dc:date>
    <meta:editing-duration>PT3H2M</meta:editing-duration>
    <meta:generator>LibreOffice/7.5.1.2$MacOSX_X86_64 LibreOffice_project/fcbaee479e84c6cd81291587d2ee68cba099e129</meta:generator>
    <meta:document-statistic meta:table-count="0" meta:image-count="1" meta:object-count="0" meta:page-count="2" meta:paragraph-count="31" meta:word-count="1005" meta:character-count="6740" meta:non-whitespace-character-count="5747"/>
    <meta:user-defined meta:name="AppVersion">16.0000</meta:user-defined>
    <meta:template xlink:type="simple" xlink:actuate="onRequest" xlink:title="Normal.dotm" xlink:href=""/>
  </office:meta>
</office:document-meta>
</file>