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172000001272B1FCF695A0C500F.gif" manifest:media-type="image/gif"/>
  <manifest:file-entry manifest:full-path="Pictures/1000000000000164000001015CAAA989446679BB.gif" manifest:media-type="image/gif"/>
  <manifest:file-entry manifest:full-path="Pictures/100000010000012C000001734F4FE90254EDC776.png" manifest:media-type="image/png"/>
  <manifest:file-entry manifest:full-path="Pictures/100000000000019000000192B97904E9196D3C0D.gif" manifest:media-type="image/gif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P2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3" style:family="paragraph" style:parent-style-name="Standard">
      <style:paragraph-properties fo:margin-left="0cm" fo:margin-right="-0.041cm" fo:margin-top="0.212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</style:style>
    <style:style style:name="P4" style:family="paragraph" style:parent-style-name="Standard" style:list-style-name="WWNum11">
      <style:paragraph-properties fo:margin-left="1.27cm" fo:margin-right="-0.042cm" fo:margin-top="0cm" fo:margin-bottom="0cm" style:contextual-spacing="false" fo:line-height="115%" fo:text-indent="-0.635cm" style:auto-text-indent="false">
        <style:tab-stops>
          <style:tab-stop style:position="1.752cm"/>
        </style:tab-stops>
      </style:paragraph-properties>
    </style:style>
    <style:style style:name="P5" style:family="paragraph" style:parent-style-name="Standard">
      <style:paragraph-properties fo:margin-left="-0.25cm" fo:margin-right="-0.041cm" fo:margin-top="0.212cm" fo:margin-bottom="0cm" style:contextual-spacing="false" fo:line-height="115%" fo:text-indent="0cm" style:auto-text-indent="false"/>
    </style:style>
    <style:style style:name="P6" style:family="paragraph" style:parent-style-name="Standard" style:list-style-name="WWNum10">
      <style:paragraph-properties fo:margin-left="0.25cm" fo:margin-right="-0.041cm" fo:margin-top="0cm" fo:margin-bottom="0cm" style:contextual-spacing="false" fo:line-height="115%" fo:text-indent="-0.501cm" style:auto-text-indent="false">
        <style:tab-stops/>
      </style:paragraph-properties>
    </style:style>
    <style:style style:name="P7" style:family="paragraph" style:parent-style-name="Standard">
      <style:paragraph-properties fo:margin-left="0cm" fo:margin-right="-0.042cm" fo:margin-top="0cm" fo:margin-bottom="0cm" style:contextual-spacing="false" fo:line-height="115%" fo:text-indent="0cm" style:auto-text-indent="false">
        <style:tab-stops>
          <style:tab-stop style:position="1.752cm"/>
        </style:tab-stops>
      </style:paragraph-properties>
      <style:text-properties fo:font-size="10pt" style:font-size-asian="10pt"/>
    </style:style>
    <style:style style:name="T1" style:family="text">
      <style:text-properties fo:font-size="12pt" fo:font-weight="bold" style:font-size-asian="12pt" style:font-weight-asian="bold" style:font-name-complex="Calibri1"/>
    </style:style>
    <style:style style:name="T2" style:family="text">
      <style:text-properties fo:font-size="10pt" style:font-size-asian="10pt"/>
    </style:style>
    <style:style style:name="T3" style:family="text">
      <style:text-properties fo:font-size="10pt" style:font-size-asian="10pt" style:font-name-complex="Calibri1"/>
    </style:style>
    <style:style style:name="T4" style:family="text">
      <style:text-properties fo:font-size="10pt" fo:font-weight="bold" style:font-size-asian="10pt" style:font-weight-asian="bold"/>
    </style:style>
    <style:style style:name="T5" style:family="text">
      <style:text-properties fo:font-size="10pt" fo:font-weight="bold" style:font-size-asian="10pt" style:font-weight-asian="bold" style:font-weight-complex="bold"/>
    </style:style>
    <style:style style:name="T6" style:family="text">
      <style:text-properties fo:font-size="10pt" fo:font-style="italic" style:font-size-asian="10pt" style:font-style-asian="italic" style:font-name-complex="Calibri1" style:font-style-complex="italic"/>
    </style:style>
    <style:style style:name="T7" style:family="text">
      <style:text-properties fo:font-size="10pt" style:text-underline-style="solid" style:text-underline-width="auto" style:text-underline-color="font-color" style:font-size-asian="10pt"/>
    </style:style>
    <style:style style:name="T8" style:family="text">
      <style:text-properties fo:font-size="4pt" style:font-size-asian="4pt"/>
    </style:style>
    <style:style style:name="T9" style:family="text">
      <style:text-properties fo:color="#202122" loext:opacity="100%" style:font-name="Arial" fo:font-size="10.5pt" fo:font-style="italic" fo:background-color="#ffffff" loext:char-shading-value="0" style:font-size-asian="10.5pt" style:font-style-asian="italic" style:font-name-complex="Arial1" style:font-size-complex="10.5pt"/>
    </style:style>
    <style:style style:name="T10" style:family="text">
      <style:text-properties fo:color="#202122" loext:opacity="100%" style:font-name="Arial" fo:font-size="10.5pt" fo:language="en" fo:country="US" fo:font-style="italic" fo:background-color="#ffffff" loext:char-shading-value="0" style:font-size-asian="10.5pt" style:font-style-asian="italic" style:font-name-complex="Arial1" style:font-size-complex="10.5pt"/>
    </style:style>
    <style:style style:name="T11" style:family="text">
      <style:text-properties style:font-name="Times New Roman" fo:font-size="12pt" fo:font-weight="bold" style:font-size-asian="12pt" style:font-weight-asian="bold" style:font-name-complex="Calibri1"/>
    </style:style>
    <style:style style:name="T12" style:family="text">
      <style:text-properties fo:font-size="7pt" style:font-size-asian="7pt" style:font-size-complex="11.5pt"/>
    </style:style>
    <style:style style:name="T13" style:family="text">
      <style:text-properties fo:font-size="7pt" style:font-size-asian="7pt" style:font-size-complex="7pt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ge-content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Digital Subscriber Line (DSL) </text:span><text:span text:style-name="T1"/></text:p>
      <text:p text:style-name="P2"><text:span text:style-name="T2">- digitální uživatelská linka - jde o technologii, umožňující využití stávajících telefonních vedení či rozvodů kabelové televize pro vysokorychlostní přenos dat. Přenosovými médii jsou plochý nekroucený kabel, kroucená dvojlinka a koaxiální kabel. </text:span><text:span text:style-name="T2"/></text:p>
      <text:p text:style-name="P2"><text:span text:style-name="T2">- Typy DSL se liší v maximální rychlosti, frekvenčním pásmu, dosahu a symetrii přenosu. S větší vzdáleností od ústředny či s horším vedením klesá maximální přenosová rychlost. </text:span><text:span text:style-name="T2"/></text:p>
      <text:p text:style-name="P2"><text:span text:style-name="T2">- Z hlediska připojení k internetu přes telefonní rozvody jsou nejčastěji verzí </text:span><text:span text:style-name="T4">ADSL</text:span><text:span text:style-name="T2"> a </text:span><text:span text:style-name="T4">VDSL</text:span><text:span text:style-name="T2">, kdy verze ADSL je nesymetrická, resp. download (rychlost k zákazníkovi) je vyšší než upload (rychlost od zákazníka). Ve firmách se častěji setkáme se symetrickými variantami, kdy je download přibližně stejný jako upload.</text:span><text:span text:style-name="T2"/></text:p>
      <text:p text:style-name="P2"><text:span text:style-name="T2">- rychlost stahování bývá většinou okolo </text:span><text:span text:style-name="T4">35 Mbps</text:span><text:span text:style-name="T2">, v dnešní době je to malá rychlost; také záleží na vzdálenosti od poskytovatele</text:span><text:span text:style-name="T2"/></text:p>
      <text:p text:style-name="P2"><draw:frame draw:style-name="fr2" draw:name="Obrázek 2" text:anchor-type="char" svg:x="13.898cm" svg:y="4.574cm" svg:width="5.824cm" svg:height="5.858cm" draw:z-index="2"><draw:image xlink:href="Pictures/100000000000019000000192B97904E9196D3C0D.gif" xlink:type="simple" xlink:show="embed" xlink:actuate="onLoad" draw:mime-type="image/gif"/><svg:desc>1254</svg:desc></draw:frame><text:span text:style-name="T2">- DSL má díky telefonnímu vedení velké pokrytí, každý měl dříve pevný telefon</text:span><text:span text:style-name="T2"/></text:p>
      <text:p text:style-name="P7"/>
      <text:p text:style-name="P2"><text:span text:style-name="T4">Asymmetric Digital Subscriber Line (ADSL)</text:span><text:span text:style-name="T2"> – asymetrická digitální linka, stahování, download, downstream je vyšší než odesílání, upload, upstream. Linka je vhodná pro uživatele, kteří více stahují. První generace 8/1 Mbps, druhá 12/3,5 Mbps a třetí 24/1,4 Mbps. U třetí generace došlo k odstranění FUP (Fair User Policy) – datového limitu, s omezením rychlosti po dosažení měsíčního limitu na velikost stažených dat. Tato technika zabraňuje u sdílených médií k omezování jednotlivých uživatelů mezi sebou. </text:span><text:span text:style-name="T4">Potřebný hardware:</text:span><text:span text:style-name="T2"> </text:span><text:span text:style-name="T4">ADSL modem</text:span><text:span text:style-name="T2"> (připojení 1 pc), </text:span><text:span text:style-name="T4">ADSL router</text:span><text:span text:style-name="T2"> (připojení více PC), </text:span><text:span text:style-name="T4">Splitter</text:span><text:span text:style-name="T2"> pro oddělení telefonování od přenosu (filtrování frekvencí), pokud není pevná linka aktivní, není toto zařízení potřebné. </text:span><text:span text:style-name="T4">Propojovací kabely</text:span><text:span text:style-name="T2">. V telefonní ústředně je nejvýraznějším zařízením </text:span><text:span text:style-name="T4">splitter, </text:span><text:span text:style-name="T2">který nasměruje hlasové hovory k místní smyčce a datové služby k</text:span><text:span text:style-name="T4"> DSLAM</text:span><text:span text:style-name="T2">u, který je bránou do datové sítě providera.</text:span> <text:span text:style-name="T2"/></text:p>
      <text:p text:style-name="P7"/>
      <text:p text:style-name="P2"><text:span text:style-name="T4">Very High Speed DSL (VDSL, VHDSL) </text:span><text:span text:style-name="T2">– vysokorychlostní DSL umožňující asymetrický i symetrický přenos přes existující telefonní vedení (plochý nekroucený kabel, kroucená dvojlinka), lze využít stávající linky. První generace VDSL má rychlost 55/16 Mbps. Druhá generace VDSL2 má již 100/100 Mbps s délkou max. 300 m, pak se přenosová rychlost snižuje.</text:span><text:span text:style-name="T2"/></text:p>
      <text:p text:style-name="P2"><text:span text:style-name="T2">Rychlost vDSL internetu se v dnešní době pohybuje od </text:span><text:span text:style-name="T4">20 - 250 Mbps<text:tab/><text:tab/><text:tab/><text:tab/><text:tab/></text:span><text:a xlink:type="simple" xlink:href="https://www.dsl.cz/jak-na-to/jak-se-pripojit-k-internetu" text:style-name="Internet_20_link" text:visited-style-name="Visited_20_Internet_20_Link"><text:span text:style-name="Internet_20_link"><text:span text:style-name="T8">https://www.dsl.cz/jak-na-to/jak-se-pripojit-k-internetu</text:span></text:span></text:a><text:span text:style-name="T8"/></text:p>
      <text:p text:style-name="P3"><text:span text:style-name="T4">DSL technologie</text:span><text:span text:style-name="T2"> (kolektivně pojmenovány jako </text:span><text:span text:style-name="T5">xDSL</text:span><text:span text:style-name="T2">) – SDSL, HDSL, ADSL, VDSL, RADSL, ..atd, </text:span><text:span text:style-name="T2"/></text:p>
      <text:p text:style-name="P2"><text:span text:style-name="T2"><text:tab/>Hybrid Access Network – kombinuje xDSL s bezdrátovou sítí jako je LTE za účelem zvýšení rychlosti</text:span><text:span text:style-name="T2"/></text:p>
      <text:p text:style-name="P5"><text:span text:style-name="T1">Ethernet to the home (ETTH) - Drátová připojení</text:span><text:span text:style-name="T1"/></text:p>
      <text:p text:style-name="P2"><text:span text:style-name="T2">- Vysoké rychlosti pro stahování a odesílání dat.</text:span><text:span text:style-name="T2"/></text:p>
      <text:p text:style-name="P2"><text:span text:style-name="T2">- Stabilita a nízká hodnota latence (vhodné pro IP telefonování, online hry aj.).</text:span><text:span text:style-name="T2"/></text:p>
      <text:p text:style-name="P2"><text:span text:style-name="T2">- Dnes již prakticky neexistující datové limity, Přídavné telekomunikační služby.</text:span><text:span text:style-name="T2"/></text:p>
      <text:p text:style-name="P2"><text:span text:style-name="T2">Mezi výhody pevných drátových sítí patří možnost si kromě internetu zřídit "přes jeden" kabel i další služby, jako je digitální televize (přes internetový protokol, IPTV), levný telefon (VoIP) nebo si půjčovat filmy (Video On Demand, VOD). Zejména IPTV přes optickou a hybridní infrastrukturu (spojení optiky a koaxiálních kabelů u kabelového připojení) má tu výhodu, že může být klientovi dodáváno ve výborné HD kvalitě (díky větší datové propustnosti těchto sítí). Služby od jednoho operátora, v níž se pojí TV, INTERNET a TELEFON se označují jako Triple Play a dnes je nabízí poskytovatelé na více místech republiky.</text:span><text:span text:style-name="T2"/></text:p>
      <text:p text:style-name="P3"><text:span text:style-name="T4">Internet přes kabelovou televizi (CATV)</text:span><text:span text:style-name="T4"/></text:p>
      <text:p text:style-name="P2"><text:span text:style-name="T2">- Internet přes kabelovou televizi na druhou stranu nabízí rychlosti v řádu desítek megabitů za sekundu, maximálně v současnosti u nás až 120 Mbit/s (UPC Fiber). Rychlost v odchozím směru (upstream, nahrávání dat na internet) je v jednotkách až desítkách Mbit/s (10 Mbit/s)</text:span><text:span text:style-name="T2"/></text:p>
      <text:p text:style-name="P5"><text:span text:style-name="T1">FFTx (Fiber to the x) </text:span><text:span text:style-name="T3">– obecný pojem pro všechny síťové architektury využívající optické vlákno</text:span><text:span text:style-name="T3"/></text:p>
      <text:list text:style-name="WWNum10">
        <text:list-item>
          <text:p text:style-name="P6"><text:span text:style-name="T3">FTTN – </text:span><text:span text:style-name="T6">Fiber-to-the-node</text:span><text:span text:style-name="T3"> – vlákno je zakončeno ve skříni (uzlu), umístěné až několik kilometrů od objektu zákazníka, konečná přípojka je pak metalická</text:span><text:span text:style-name="T3"/></text:p>
        </text:list-item>
        <text:list-item>
          <text:p text:style-name="P6"><text:span text:style-name="T3">FTTC – </text:span><text:span text:style-name="T6">Fiber-to-the-cabinet</text:span><text:span text:style-name="T3"> nebo </text:span><text:span text:style-name="T6">Fiber-to-the-curb</text:span><text:span text:style-name="T3"> – velmi podobné FTTN, ale přípojná skříň je blíže k prostorám uživatele; obvykle jde o vzdálenost do 300 metrů</text:span><text:span text:style-name="T3"/></text:p>
        </text:list-item>
        <text:list-item>
          <text:p text:style-name="P6"><text:span text:style-name="T3">FTTB – </text:span><text:span text:style-name="T6">Fiber-to-the-building</text:span><text:span text:style-name="T3"> nebo </text:span><text:span text:style-name="T6">Fiber-to-the-basement</text:span><text:span text:style-name="T3"> – vlákno dosahuje hranice budovy, přípojná skříň je umístěna například v suterénu bytového domu; finální propojení s individuálními obytnými prostorami je provedeno alternativními způsoby</text:span><text:span text:style-name="T3"/></text:p>
        </text:list-item>
        <text:list-item>
          <text:p text:style-name="P6"><text:span text:style-name="T3">FTTH – </text:span><text:span text:style-name="T6">Fiber-to-the-home</text:span><text:span text:style-name="T3"> – vlákno dosahuje obvodu obytného prostoru, například v podobě přípojné skříně na vnější zdi domu</text:span><text:span text:style-name="T3"/></text:p>
        </text:list-item>
        <text:list-item>
          <text:p text:style-name="P6"><text:span text:style-name="T3">FTTP – </text:span><text:span text:style-name="T6">Fiber-to-the-premises</text:span><text:span text:style-name="T3"> – tento termín bývá použit v různých kontextech: jako širší termín, zahrnující FTTH a FTTB, nebo také pro situaci, kdy síť obsahuje jak obytné domy, tak malé firmy</text:span><text:span text:style-name="T3"/></text:p>
        </text:list-item>
      </text:list>
      <text:p text:style-name="P5"><draw:frame draw:style-name="fr2" draw:name="Obrázek 3" text:anchor-type="char" svg:x="14.464cm" svg:y="-1.205cm" svg:width="4.948cm" svg:height="6.115cm" draw:z-index="3"><draw:image xlink:href="Pictures/100000010000012C000001734F4FE90254EDC776.png" xlink:type="simple" xlink:show="embed" xlink:actuate="onLoad" draw:mime-type="image/png"/><svg:desc>https://upload.wikimedia.org/wikipedia/commons/thumb/9/9e/FTTX.svg/300px-FTTX.svg.png</svg:desc></draw:frame><text:soft-page-break/><text:span text:style-name="T1">Fiber to the home (FTTH)</text:span><text:span text:style-name="T1"/></text:p>
      <text:p text:style-name="P2"><text:span text:style-name="T2">- je forma dodávky optické komunikace, kde se vlákno rozprostírá od centrály až po obytný či firemní prostor uživatele. V tomto prostoru může být signál šířen dalšími prostředky, jako je kroucená dvojlinka (UTP), koaxiální kabel, technologie PLC (Power Line Communication), bezdrátový způsob nebo další optické vlákno.</text:span><text:span text:style-name="T2"/></text:p>
      <text:p text:style-name="P2"><text:span text:style-name="T2">- Vybudování optické trasy je </text:span><text:span text:style-name="T4">dražší</text:span><text:span text:style-name="T2"> než strukturovaná kabeláž, ale umožňuje přenos na </text:span><text:span text:style-name="T4">vyšší</text:span><text:span text:style-name="T2"> </text:span><text:span text:style-name="T4">vzdálenosti</text:span><text:span text:style-name="T2">. Další výhodou je, že spojení je </text:span><text:span text:style-name="T7">odolné proti elektromagnetickému rušení</text:span><text:span text:style-name="T2"> a koncové body spoje jsou galvanicky oddělené.</text:span><text:span text:style-name="T2"/></text:p>
      <text:p text:style-name="P2"><text:span text:style-name="T2">- nejrychlejší bývají optické přípojky, kde není výjimkou, že někteří operátoři nabízejí i symetrické přípojky s rychlostí 100 Mbit/s, tj. v obou směrech stejně. Konkrétní hodnoty samozřejmě závisejí na dané nabídce. - vysoká rychlost až 1 Gb/s na jednom kabelu</text:span><text:span text:style-name="T2"/></text:p>
      <text:p text:style-name="P2"><text:span text:style-name="T4">Přímé vlákno</text:span><text:span text:style-name="T4"/></text:p>
      <text:p text:style-name="P2"><text:span text:style-name="T2">Nejjednodušší optická distribuční síť se nazývá přímé vlákno. V této architektuře vede každé vlákno z centrály k přesně jednomu zákazníkovi. Takové sítě mohou poskytnout vynikající šířku pásma, protože každý zákazník má ke spojení s centrálou k dispozici své vlastní vlákno. Nicméně, tento přístup je o 10% dražší kvůli množství materiálu a potřebnému technickému vybavení centrály</text:span><text:span text:style-name="T2"/></text:p>
      <text:p text:style-name="P2"><text:span text:style-name="T4">Společné vlákno</text:span><text:span text:style-name="T4"/></text:p>
      <text:p text:style-name="P2"><text:span text:style-name="T2">Obvyklejší situací je, že každé vlákno je po opuštění centrálního zařízení sdíleno mnoha zákazníky. Vlákna se dostanou poměrně blízko k zákazníkům, ale ještě předtím se dělí na specifické skupiny.</text:span><text:span text:style-name="T2"/></text:p>
      <text:list text:style-name="WWNum11">
        <text:list-item>
          <text:p text:style-name="P4"><text:span text:style-name="T2">Aktivní sítě mají v rámci optické distribuční cesty alespoň jedno elektrické zařízení (např. </text:span><text:a xlink:type="simple" xlink:href="https://cs.wikipedia.org/wiki/Sm%C4%9Brova%C4%8D" office:target-frame-name="Směrovač" xlink:show="replace" text:style-name="Default_20_Style" text:visited-style-name="Default_20_Style">směrovač</text:a><text:span text:style-name="T2">)</text:span><text:span text:style-name="T2"/></text:p>
        </text:list-item>
        <text:list-item>
          <text:p text:style-name="P4"><text:span text:style-name="T2">Pasivní optické sítě naproti tomu využívají pouze pasivní optické prvky pro směrování signálu</text:span><text:span text:style-name="T2"/></text:p>
        </text:list-item>
      </text:list>
      <text:p text:style-name="P5"><text:span text:style-name="T1">WISP</text:span><text:span text:style-name="T2"> </text:span><text:span text:style-name="T4">(Wireless Internet service provider)</text:span><text:span text:style-name="T2"> – režim, umožňující se bezdrátově připojit k poskytovateli internetového připojení, typicky je nutný NAT pro svou LAN</text:span><text:span text:style-name="T2"/></text:p>
      <text:p text:style-name="P5"><text:span text:style-name="T1">IEEE 802.16 – WiMAX </text:span><text:span text:style-name="T9">(</text:span><text:span text:style-name="cizojazycne"><text:span text:style-name="T10">Worldwide Interoperability for Microwave Access</text:span></text:span><text:span text:style-name="T9">)</text:span><text:span text:style-name="T11"/></text:p>
      <text:p text:style-name="P2"><text:span text:style-name="T2">- je řada bezdrátových širokopásmových standardů, které vytvořil Institut pro elektrotechnické a elektronické inženýrství IEEE</text:span><text:span text:style-name="T2"/></text:p>
      <text:p text:style-name="P2"><text:span text:style-name="T2">- technologie WiMax je určena spíše do rukou poskytovatelům služeb a pro překlenutí tzv. poslední <text:s/>míle, na podstatně větší vzdálenosti a spíše vně budov</text:span><text:span text:style-name="T2"/></text:p>
      <text:p text:style-name="P2"><text:span text:style-name="T2">- může být využit jako bezdrátová náhrada za drátové technologie</text:span><text:span text:style-name="T2"/></text:p>
      <text:p text:style-name="P2"><text:span text:style-name="T2">- nasazuje se v napojení koncového uživatele na páteřní síť poskytovatele (backhaul). I zde se s výhodou využije schopnost garantovat přenosovu kapacitu a další parametry</text:span><text:span text:style-name="T2"/></text:p>
      <text:p text:style-name="P2"><text:span text:style-name="T2">- je prakticky opuštěná bezdrátová technologie pro připojení k páteřní síti (backhaul)</text:span><text:span text:style-name="T2"/></text:p>
      <text:p text:style-name="P2"><draw:frame draw:style-name="fr1" draw:name="Obrázek 6" text:anchor-type="char" svg:x="10.319cm" svg:y="0.457cm" svg:width="4.683cm" svg:height="3.381cm" draw:z-index="0"><draw:image xlink:href="Pictures/1000000000000164000001015CAAA989446679BB.gif" xlink:type="simple" xlink:show="embed" xlink:actuate="onLoad" draw:mime-type="image/gif"/><svg:desc>https://www.earchiv.cz/b07/gifs/b1100002.gif</svg:desc></draw:frame><draw:frame draw:style-name="fr1" draw:name="Obrázek 11" text:anchor-type="char" svg:x="15.152cm" svg:y="0.455cm" svg:width="4.403cm" svg:height="3.508cm" draw:z-index="1"><draw:image xlink:href="Pictures/1000000000000172000001272B1FCF695A0C500F.gif" xlink:type="simple" xlink:show="embed" xlink:actuate="onLoad" draw:mime-type="image/gif"/><svg:desc>https://www.earchiv.cz/b07/gifs/b1100003.gif</svg:desc></draw:frame><text:span text:style-name="T4">Rozdíl mezi Wi-Fi a WiMaxem</text:span><text:span text:style-name="T2">: zatímco WiMAx rozvádí konektivitu na velkou vzdálenost (má za úkol překlenout tzv. poslední míli), Wi-Fi ji rozvádí pouze „lokálně“ (v rámci posledního metru)</text:span><text:span text:style-name="T2"/></text:p>
      <text:p text:style-name="P3"><text:span text:style-name="T2">- S WiMAXem jsme se mohli setkat například u Wireless Internet service providerů (WISP) </text:span><text:span text:style-name="T2"/></text:p>
      <text:p text:style-name="P2"><text:span text:style-name="T2">- WiMAX pracuje nejčastěji na </text:span><text:span text:style-name="T4">frekvenci 3,5GHz nebo 10,5 a 2,4GHz</text:span><text:span text:style-name="T2"/></text:p>
      <text:p text:style-name="P3"><text:span text:style-name="T2">V ČR byly desítky firem, které nabízely WiMaX připojení. </text:span><text:span text:style-name="T2"/></text:p>
      <text:p text:style-name="P2"><text:span text:style-name="T2">Díky neuvolnění potřebných kmitočtových pásem, nutnosti platit za využívání kmitočtů a nástupu jiných technologií </text:span><text:span text:style-name="T7">došlo</text:span><text:span text:style-name="T2"> od roku 2010 </text:span><text:span text:style-name="T7">k odklonu</text:span><text:span text:style-name="T2"> od WiMaX</text:span><text:span text:style-name="T2"/></text:p>
      <text:p text:style-name="P5"><text:span text:style-name="T1">LTE (Long Term Evolution) a 4G</text:span><text:span text:style-name="T1"/></text:p>
      <text:p text:style-name="P2"><text:span text:style-name="T2">- Technologie vysokorychlostního internetu pro mobilní sítě</text:span><text:span text:style-name="T2"/></text:p>
      <text:p text:style-name="P2"><text:span text:style-name="T2">- LTE není synonymem pro 4G &gt; Největší síla 4G sítí tkví v možnosti bleskové rychlosti – až 1 000 Mbit/s. To LTE nesplňuje, rychlost LTE je desetkrát nižší, tedy kolem 100 Mbit/s při downloadu a 50 Mbit/s při uploadu. LTE je jakousi cestičkou k tomu, aby se co nejrychleji dosáhlo standardu 4G</text:span><text:span text:style-name="T2"/></text:p>
      <text:p text:style-name="P2"><text:span text:style-name="T2">- K LTE internetu stačí mít dostatečné </text:span><text:span text:style-name="T4">pokrytí</text:span><text:span text:style-name="T2">, </text:span><text:span text:style-name="T4">SIM kartu</text:span><text:span text:style-name="T2"> a </text:span><text:span text:style-name="T4">Modem</text:span><text:span text:style-name="T2">, nároční uživatelé, kteří chtějí maximální rychlost 1 Gb/s, si musí pořídit ještě přijímač (anténu) nasměrovaný k nejbližšímu možnému vysílači</text:span><text:span text:style-name="T2"/></text:p>
      <text:p text:style-name="P2"><text:span text:style-name="T2">- LTE dosahuje nízkých latencí (tzv. ping), tedy zpoždění při odesílání/příjmu dat, oproti 3G</text:span><text:span text:style-name="T2"/></text:p>
      <text:p text:style-name="P5"><text:span text:style-name="T1">Satelitní internet</text:span><text:span text:style-name="T1"/></text:p>
      <text:p text:style-name="P2"><text:span text:style-name="T2">- satelity obíhající Zemi na nízké orbitě dokáží poskytovat internet na dlouhé vzdálenosti</text:span><text:span text:style-name="T2"/></text:p>
      <text:p text:style-name="P2"><text:span text:style-name="T2">- toto řešení je prozatím dražší než ostatní (drahé vypouštění satelitů na orbitu), také vzniká vyšší latence</text:span><text:span text:style-name="T2"/></text:p>
      <text:p text:style-name="P2"><text:span text:style-name="T2">- velké pokrytí i například v nevyspělých zemích <text:tab/><text:tab/><text:tab/></text:span><text:bookmark text:name="_GoBack"/><text:span text:style-name="T2">- viz. SpaceX – Elon Musk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6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loext:linked-style-name="Nadpis_20_1_20_Char" style:default-outline-level="1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Standard" loext:linked-style-name="Nadpis_20_2_20_Char" style:default-outline-level="2" style:list-style-name="" style:class="text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Nadpis_20_3_20_Char" style:default-outline-level="3" style:list-style-name="" style:class="text">
      <style:paragraph-properties fo:margin-top="0.071cm" fo:margin-bottom="0cm" style:contextual-spacing="false" fo:keep-together="always" fo:keep-with-next="always"/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0" loext:opacity="100%"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Endnote" style:family="paragraph" style:parent-style-name="Standard" loext:linked-style-name="Text_20_vysvětlivek_20_Char" style:class="extra">
      <style:paragraph-properties fo:margin-top="0cm" fo:margin-bottom="0cm" style:contextual-spacing="false" fo:line-height="100%"/>
      <style:text-properties fo:font-size="10pt" style:font-size-asian="10pt" style:font-size-complex="10pt"/>
    </style:style>
    <style:style style:name="caption" style:family="paragraph" style:parent-style-name="Standard" style:next-style-name="Standard">
      <style:paragraph-properties fo:margin-top="0cm" fo:margin-bottom="0.353cm" style:contextual-spacing="false" fo:line-height="100%"/>
      <style:text-properties fo:color="#44546a" loext:opacity="100%" fo:font-size="9pt" fo:font-style="italic" style:font-size-asian="9pt" style:font-style-asian="italic" style:font-size-complex="9pt" style:font-style-complex="italic"/>
    </style:style>
    <style:style style:name="rtecenter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Záhlaví_20_Char" style:display-name="Záhlaví Char" style:family="text" style:parent-style-name="Default_20_Paragraph_20_Font" loext:linked-style-name="Header"/>
    <style:style style:name="Zápatí_20_Char" style:display-name="Zápatí Char" style:family="text" style:parent-style-name="Default_20_Paragraph_20_Font" loext:linked-style-name="Footer"/>
    <style:style style:name="Nadpis_20_1_20_Char" style:display-name="Nadpis 1 Char" style:family="text" style:parent-style-name="Default_20_Paragraph_20_Font" loext:linked-style-name="Heading_20_1">
      <style:text-properties style:font-name="Times New Roman" fo:font-family="'Times New Roman'" style:font-family-generic="roman" style:font-pitch="variable" fo:font-size="24pt" fo:font-weight="bold" style:letter-kerning="true" style:font-name-asian="Times New Roman1" style:font-family-asian="'Times New Roman'" style:font-family-generic-asian="system" style:font-pitch-asian="variable" style:font-size-asian="24pt" style:language-asian="cs" style:country-asian="CZ" style:font-weight-asian="bold" style:font-name-complex="Times New Roman1" style:font-family-complex="'Times New Roman'" style:font-family-generic-complex="system" style:font-pitch-complex="variable" style:font-size-complex="24pt" style:font-weight-complex="bold"/>
    </style:style>
    <style:style style:name="Nadpis_20_2_20_Char" style:display-name="Nadpis 2 Char" style:family="text" style:parent-style-name="Default_20_Paragraph_20_Font" loext:linked-style-name="Heading_20_2">
      <style:text-properties style:font-name="Times New Roman" fo:font-family="'Times New Roman'" style:font-family-generic="roman" style:font-pitch="variable" fo:font-size="18pt" fo:font-weight="bold" style:font-name-asian="Times New Roman1" style:font-family-asian="'Times New Roman'" style:font-family-generic-asian="system" style:font-pitch-asian="variable" style:font-size-asian="18pt" style:language-asian="cs" style:country-asian="CZ" style:font-weight-asian="bold" style:font-name-complex="Times New Roman1" style:font-family-complex="'Times New Roman'" style:font-family-generic-complex="system" style:font-pitch-complex="variable" style:font-size-complex="18pt" style:font-weight-complex="bold"/>
    </style:style>
    <style:style style:name="byline" style:family="text" style:parent-style-name="Default_20_Paragraph_20_Font"/>
    <style:style style:name="author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posted-on" style:family="text" style:parent-style-name="Default_20_Paragraph_20_Font"/>
    <style:style style:name="Text_20_vysvětlivek_20_Char" style:display-name="Text vysvětlivek Char" style:family="text" style:parent-style-name="Default_20_Paragraph_20_Font" loext:linked-style-name="Endnote">
      <style:text-properties fo:font-size="10pt" style:font-size-asian="10pt" style:font-size-complex="10pt"/>
    </style:style>
    <style:style style:name="Endnote_20_Symbol" style:display-name="Endnote Symbol" style:family="text" style:parent-style-name="Default_20_Paragraph_20_Fon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Nadpis_20_3_20_Char" style:display-name="Nadpis 3 Char" style:family="text" style:parent-style-name="Default_20_Paragraph_20_Font" loext:linked-style-name="Heading_20_3">
      <style:text-properties fo:color="#1f4d78" loext:opacity="100%" style:font-name="Calibri Light" fo:font-family="'Calibri Light'" style:font-family-generic="roman" style:font-pitch="variable" fo:font-size="12pt" style:font-name-asian="F" style:font-family-generic-asian="system" style:font-pitch-asian="variable" style:font-size-asian="12pt" style:font-name-complex="F" style:font-family-generic-complex="system" style:font-pitch-complex="variable" style:font-size-complex="12pt"/>
    </style:style>
    <style:style style:name="cizojazycne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>
      <style:text-properties style:font-name-complex="Courier New" style:font-family-complex="'Courier New'" style:font-family-generic-complex="system" style:font-pitch-complex="variable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>
      <style:text-properties style:font-name-complex="Courier New" style:font-family-complex="'Courier New'" style:font-family-generic-complex="system" style:font-pitch-complex="variable"/>
    </style:style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>
      <style:text-properties style:font-name-complex="Courier New" style:font-family-complex="'Courier New'" style:font-family-generic-complex="system" style:font-pitch-complex="variable"/>
    </style:style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-complex="Courier New" style:font-family-complex="'Courier New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>
      <style:text-properties style:font-name-complex="Courier New" style:font-family-complex="'Courier New'" style:font-family-generic-complex="system" style:font-pitch-complex="variable"/>
    </style:style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>
      <style:text-properties style:font-name-complex="Courier New" style:font-family-complex="'Courier New'" style:font-family-generic-complex="system" style:font-pitch-complex="variable"/>
    </style:style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/>
    <style:style style:name="ListLabel_20_82" style:display-name="ListLabel 82" style:family="text">
      <style:text-properties fo:font-size="10pt" style:font-size-asian="10pt"/>
    </style:style>
    <style:style style:name="ListLabel_20_83" style:display-name="ListLabel 83" style:family="text">
      <style:text-properties fo:font-size="10pt" style:font-size-asian="10pt"/>
    </style:style>
    <style:style style:name="ListLabel_20_84" style:display-name="ListLabel 84" style:family="text">
      <style:text-properties fo:font-size="10pt" style:font-size-asian="10pt"/>
    </style:style>
    <style:style style:name="ListLabel_20_85" style:display-name="ListLabel 85" style:family="text">
      <style:text-properties fo:font-size="10pt" style:font-size-asian="10pt"/>
    </style:style>
    <style:style style:name="ListLabel_20_86" style:display-name="ListLabel 86" style:family="text">
      <style:text-properties fo:font-size="10pt" style:font-size-asian="10pt"/>
    </style:style>
    <style:style style:name="ListLabel_20_87" style:display-name="ListLabel 87" style:family="text">
      <style:text-properties fo:font-size="10pt" style:font-size-asian="10pt"/>
    </style:style>
    <style:style style:name="ListLabel_20_88" style:display-name="ListLabel 88" style:family="text">
      <style:text-properties fo:font-size="10pt" style:font-size-asian="10pt"/>
    </style:style>
    <style:style style:name="ListLabel_20_89" style:display-name="ListLabel 89" style:family="text">
      <style:text-properties fo:font-size="10pt" style:font-size-asian="10pt"/>
    </style:style>
    <style:style style:name="ListLabel_20_90" style:display-name="ListLabel 90" style:family="text">
      <style:text-properties fo:font-size="10pt" style:font-size-asian="10pt"/>
    </style:style>
    <style:style style:name="ListLabel_20_91" style:display-name="ListLabel 91" style:family="text">
      <style:text-properties fo:font-size="10pt" style:font-size-asian="10pt"/>
    </style:style>
    <style:style style:name="ListLabel_20_92" style:display-name="ListLabel 92" style:family="text">
      <style:text-properties fo:font-size="10pt" style:font-size-asian="10pt"/>
    </style:style>
    <style:style style:name="ListLabel_20_93" style:display-name="ListLabel 93" style:family="text">
      <style:text-properties fo:font-size="10pt" style:font-size-asian="10pt"/>
    </style:style>
    <style:style style:name="ListLabel_20_94" style:display-name="ListLabel 94" style:family="text">
      <style:text-properties fo:font-size="10pt" style:font-size-asian="10pt"/>
    </style:style>
    <style:style style:name="ListLabel_20_95" style:display-name="ListLabel 95" style:family="text">
      <style:text-properties fo:font-size="10pt" style:font-size-asian="10pt"/>
    </style:style>
    <style:style style:name="ListLabel_20_96" style:display-name="ListLabel 96" style:family="text">
      <style:text-properties fo:font-size="10pt" style:font-size-asian="10pt"/>
    </style:style>
    <style:style style:name="ListLabel_20_97" style:display-name="ListLabel 97" style:family="text">
      <style:text-properties fo:font-size="10pt" style:font-size-asian="10pt"/>
    </style:style>
    <style:style style:name="ListLabel_20_98" style:display-name="ListLabel 98" style:family="text">
      <style:text-properties fo:font-size="10pt" style:font-size-asian="10pt"/>
    </style:style>
    <style:style style:name="ListLabel_20_99" style:display-name="ListLabel 99" style:family="text">
      <style:text-properties fo:font-size="10pt" style:font-size-asian="10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0.623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8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63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33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0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73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43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1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8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5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5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6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" style:num-suffix="" text:bullet-char="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0.519cm"/>
        </style:list-level-properties>
        <style:text-properties style:font-name="Wingdings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.789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059cm"/>
        </style:list-level-properties>
        <style:text-properties style:font-name="Wingdings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329cm"/>
        </style:list-level-properties>
        <style:text-properties style:font-name="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599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869cm"/>
        </style:list-level-properties>
        <style:text-properties style:font-name="Wingdings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139cm"/>
        </style:list-level-properties>
        <style:text-properties style:font-name="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409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8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8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8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8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ListLabel_20_9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ListLabel_20_9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ListLabel_20_9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ListLabel_20_9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T1" style:family="text">
      <style:text-properties fo:font-size="7pt" style:font-size-asian="7pt" style:font-size-complex="11.5pt"/>
    </style:style>
    <style:style style:name="MT2" style:family="text">
      <style:text-properties fo:font-size="7pt" style:font-size-asian="7pt" style:font-size-complex="7pt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0.99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10. </text:span><text:span text:style-name="MT2">Řešení poslední míle – DSL, optika, WISP, Cable, a další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artin</meta:initial-creator>
    <dc:creator>Martin</dc:creator>
    <meta:editing-cycles>872</meta:editing-cycles>
    <meta:creation-date>2021-02-18T18:27:00</meta:creation-date>
    <dc:date>2021-03-14T13:32:00</dc:date>
    <meta:editing-duration>PT16H</meta:editing-duration>
    <meta:generator>LibreOffice/7.5.1.2$MacOSX_X86_64 LibreOffice_project/fcbaee479e84c6cd81291587d2ee68cba099e129</meta:generator>
    <meta:document-statistic meta:table-count="0" meta:image-count="4" meta:object-count="0" meta:page-count="2" meta:paragraph-count="56" meta:word-count="1282" meta:character-count="8746" meta:non-whitespace-character-count="7490"/>
    <meta:user-defined meta:name="AppVersion">16.0000</meta:user-defined>
    <meta:template xlink:type="simple" xlink:actuate="onRequest" xlink:title="Normal.dotm" xlink:href=""/>
  </office:meta>
</office:document-meta>
</file>