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256000000E32F2042E7F648ADBA.png" manifest:media-type="image/png"/>
  <manifest:file-entry manifest:full-path="Pictures/1001C3280000151200000FCB77CFDF868B693D01.emf" manifest:media-type="image/x-emf"/>
  <manifest:file-entry manifest:full-path="Pictures/10000001000000F0000000B4A53EFD0E687B18AA.png" manifest:media-type="image/png"/>
  <manifest:file-entry manifest:full-path="Pictures/10000001000000C4000000AB9BCF7634EE8D7D3C.png" manifest:media-type="image/png"/>
  <manifest:file-entry manifest:full-path="Pictures/10018770000016CC00000CC4AFB46DED23311E89.emf" manifest:media-type="image/x-emf"/>
  <manifest:file-entry manifest:full-path="Pictures/10015A980000112E00000F0918A2462616148A0C.emf" manifest:media-type="image/x-emf"/>
  <manifest:file-entry manifest:full-path="Pictures/10000001000000BA000000987EADBC44DF9367FC.png" manifest:media-type="image/png"/>
  <manifest:file-entry manifest:full-path="Pictures/10000001000001170000008F7BC6D56B2C155994.png" manifest:media-type="image/png"/>
  <manifest:file-entry manifest:full-path="Pictures/10019FF40000188700000C8C92FF6EF6248BB5E6.emf" manifest:media-type="image/x-emf"/>
  <manifest:file-entry manifest:full-path="Pictures/10000001000001040000009184715D338287BE58.png" manifest:media-type="image/png"/>
  <manifest:file-entry manifest:full-path="Pictures/10000000000004C80000003C3C4FEE63FFF81EE8.png" manifest:media-type="image/png"/>
  <manifest:file-entry manifest:full-path="Pictures/100121A80000105100000D4E4D55832F0D0FC22A.emf" manifest:media-type="image/x-emf"/>
  <manifest:file-entry manifest:full-path="Pictures/10000000000004D500000046E2D7FC88D96B1128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automatic-styles>
    <style:style style:name="P1" style:family="paragraph" style:parent-style-name="List_20_Paragraph" style:list-style-name="WWNum5">
      <style:paragraph-properties fo:margin-left="0.501cm" fo:margin-right="0cm" fo:margin-top="0cm" fo:margin-bottom="0.141cm" style:contextual-spacing="true" fo:text-indent="-0.365cm" style:auto-text-indent="false"/>
    </style:style>
    <style:style style:name="P2" style:family="paragraph" style:parent-style-name="List_20_Paragraph" style:list-style-name="WWNum5">
      <style:paragraph-properties fo:margin-left="-0.25cm" fo:margin-right="1.115cm" fo:margin-top="0cm" fo:margin-bottom="0.141cm" style:contextual-spacing="true" fo:text-indent="-0.365cm" style:auto-text-indent="false"/>
    </style:style>
    <style:style style:name="P3" style:family="paragraph" style:parent-style-name="List_20_Paragraph" style:list-style-name="WWNum5">
      <style:paragraph-properties fo:margin-left="-0.25cm" fo:margin-right="-0.635cm" fo:margin-top="0cm" fo:margin-bottom="0.141cm" style:contextual-spacing="true" fo:text-indent="-0.365cm" style:auto-text-indent="false"/>
    </style:style>
    <style:style style:name="P4" style:family="paragraph" style:parent-style-name="List_20_Paragraph" style:list-style-name="WWNum5">
      <style:paragraph-properties fo:margin-left="-0.25cm" fo:margin-right="-0.885cm" fo:margin-top="0cm" fo:margin-bottom="0cm" style:contextual-spacing="true" fo:text-indent="-0.365cm" style:auto-text-indent="false"/>
    </style:style>
    <style:style style:name="P5" style:family="paragraph" style:parent-style-name="List_20_Paragraph" style:list-style-name="WWNum4">
      <style:paragraph-properties fo:margin-left="0.501cm" fo:margin-right="-0.395cm" fo:margin-top="0.423cm" fo:margin-bottom="0.282cm" style:contextual-spacing="true" fo:text-indent="-0.385cm" style:auto-text-indent="false"/>
    </style:style>
    <style:style style:name="P6" style:family="paragraph" style:parent-style-name="List_20_Paragraph" style:list-style-name="WWNum4">
      <style:paragraph-properties fo:margin-left="0.501cm" fo:margin-right="0cm" fo:text-indent="-0.385cm" style:auto-text-indent="false"/>
    </style:style>
    <style:style style:name="P7" style:family="paragraph" style:parent-style-name="List_20_Paragraph" style:list-style-name="WWNum4">
      <style:paragraph-properties fo:margin-left="0.25cm" fo:margin-right="0cm" fo:text-indent="-0.385cm" style:auto-text-indent="false"/>
    </style:style>
    <style:style style:name="P8" style:family="paragraph" style:parent-style-name="List_20_Paragraph" style:list-style-name="WWNum4">
      <style:paragraph-properties fo:margin-left="0.249cm" fo:margin-right="0cm" fo:margin-top="0cm" fo:margin-bottom="0.141cm" style:contextual-spacing="true" fo:text-indent="-0.379cm" style:auto-text-indent="false"/>
    </style:style>
    <style:style style:name="P9" style:family="paragraph" style:parent-style-name="List_20_Paragraph" style:list-style-name="WWNum3">
      <style:paragraph-properties fo:margin-left="0.501cm" fo:margin-right="0cm" fo:text-indent="-0.501cm" style:auto-text-indent="false"/>
    </style:style>
    <style:style style:name="P10" style:family="paragraph" style:parent-style-name="List_20_Paragraph" style:list-style-name="WWNum3">
      <style:paragraph-properties fo:margin-left="0.501cm" fo:margin-right="0cm" fo:margin-top="0cm" fo:margin-bottom="0.141cm" style:contextual-spacing="true" fo:text-indent="-0.501cm" style:auto-text-indent="false"/>
    </style:style>
    <style:style style:name="P11" style:family="paragraph" style:parent-style-name="Standard">
      <style:paragraph-properties fo:margin-left="0.501cm" fo:margin-right="0cm" fo:margin-top="0cm" fo:margin-bottom="0.141cm" style:contextual-spacing="false" fo:text-indent="-0.501cm" style:auto-text-indent="false"/>
    </style:style>
    <style:style style:name="P12" style:family="paragraph" style:parent-style-name="Standard">
      <style:paragraph-properties fo:margin-left="0.501cm" fo:margin-right="0cm" fo:margin-top="0cm" fo:margin-bottom="0cm" style:contextual-spacing="false" fo:text-indent="-0.501cm" style:auto-text-indent="false"/>
    </style:style>
    <style:style style:name="P13" style:family="paragraph" style:parent-style-name="Standard">
      <style:paragraph-properties fo:margin-left="0.501cm" fo:margin-right="0cm" fo:text-indent="-0.501cm" style:auto-text-indent="false"/>
    </style:style>
    <style:style style:name="P14" style:family="paragraph" style:parent-style-name="Standard">
      <style:paragraph-properties fo:margin-left="0.501cm" fo:margin-right="0cm" fo:margin-top="0cm" fo:margin-bottom="0cm" style:contextual-spacing="true" fo:text-indent="-0.501cm" style:auto-text-indent="false"/>
    </style:style>
    <style:style style:name="P15" style:family="paragraph" style:parent-style-name="Standard">
      <style:paragraph-properties fo:margin-top="0cm" fo:margin-bottom="0.141cm" style:contextual-spacing="false"/>
    </style:style>
    <style:style style:name="P16" style:family="paragraph" style:parent-style-name="Standard">
      <style:paragraph-properties fo:margin-top="0cm" fo:margin-bottom="0cm" style:contextual-spacing="false"/>
    </style:style>
    <style:style style:name="P17" style:family="paragraph" style:parent-style-name="Standard">
      <style:paragraph-properties fo:margin-top="0.423cm" fo:margin-bottom="0cm" style:contextual-spacing="false"/>
    </style:style>
    <style:style style:name="P18" style:family="paragraph" style:parent-style-name="Standard">
      <style:paragraph-properties fo:margin-left="0.501cm" fo:margin-right="0cm" fo:margin-top="0cm" fo:margin-bottom="0cm" style:contextual-spacing="false" fo:text-indent="0cm" style:auto-text-indent="false"/>
    </style:style>
    <style:style style:name="P19" style:family="paragraph" style:parent-style-name="Standard">
      <style:paragraph-properties fo:margin-left="0.501cm" fo:margin-right="0cm" fo:text-indent="0cm" style:auto-text-indent="false"/>
    </style:style>
    <style:style style:name="P20" style:family="paragraph" style:parent-style-name="Standard">
      <style:paragraph-properties fo:margin-left="5.752cm" fo:margin-right="0cm" fo:margin-top="0cm" fo:margin-bottom="0cm" style:contextual-spacing="false" fo:text-indent="-5.752cm" style:auto-text-indent="false"/>
    </style:style>
    <style:style style:name="P21" style:family="paragraph" style:parent-style-name="Standard">
      <style:paragraph-properties fo:margin-left="5.752cm" fo:margin-right="0cm" fo:margin-top="0cm" fo:margin-bottom="0cm" style:contextual-spacing="false" fo:text-indent="-5.251cm" style:auto-text-indent="false"/>
    </style:style>
    <style:style style:name="P22" style:family="paragraph" style:parent-style-name="Standard">
      <style:paragraph-properties fo:margin-left="5.752cm" fo:margin-right="0cm" fo:text-indent="-5.251cm" style:auto-text-indent="false"/>
    </style:style>
    <style:style style:name="P23" style:family="paragraph" style:parent-style-name="Standard">
      <style:paragraph-properties fo:margin-left="1.27cm" fo:margin-right="1.115cm" fo:margin-top="0cm" fo:margin-bottom="0.141cm" style:contextual-spacing="true" fo:text-indent="0cm" style:auto-text-indent="false"/>
      <style:text-properties fo:font-size="1pt" style:font-size-asian="1pt" style:font-size-complex="1pt"/>
    </style:style>
    <style:style style:name="P24" style:family="paragraph" style:parent-style-name="Standard">
      <style:paragraph-properties fo:margin-top="0cm" fo:margin-bottom="0cm" style:contextual-spacing="true"/>
    </style:style>
    <style:style style:name="P25" style:family="paragraph" style:parent-style-name="Standard">
      <style:paragraph-properties fo:margin-top="0cm" fo:margin-bottom="0.141cm" style:contextual-spacing="true"/>
    </style:style>
    <style:style style:name="P26" style:family="paragraph">
      <loext:graphic-properties draw:fill="none"/>
      <style:paragraph-properties fo:text-align="start"/>
      <style:text-properties fo:font-size="18pt"/>
    </style:style>
    <style:style style:name="P27" style:family="paragraph">
      <loext:graphic-properties draw:fill="solid" draw:fill-color="#000000"/>
      <style:paragraph-properties fo:text-align="start"/>
      <style:text-properties fo:font-size="11pt"/>
    </style:style>
    <style:style style:name="T1" style:family="text">
      <style:text-properties fo:font-size="13pt" fo:font-style="italic" style:text-underline-style="solid" style:text-underline-width="auto" style:text-underline-color="font-color" fo:font-weight="bold" style:font-size-asian="13pt" style:font-style-asian="italic" style:font-weight-asian="bold" style:font-size-complex="13pt"/>
    </style:style>
    <style:style style:name="T2" style:family="text">
      <style:text-properties fo:font-size="13pt" style:font-size-asian="13pt" style:font-size-complex="13pt"/>
    </style:style>
    <style:style style:name="T3" style:family="text">
      <style:text-properties fo:font-weight="bold" style:font-weight-asian="bold"/>
    </style:style>
    <style:style style:name="T4" style:family="text">
      <style:text-properties fo:font-style="italic" style:font-style-asian="italic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fo:font-size="1pt" style:font-size-asian="1pt" style:font-size-complex="1pt"/>
    </style:style>
    <style:style style:name="T7" style:family="text">
      <style:text-properties fo:language="en" fo:country="US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center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.356cm, 0cm, 0.243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.215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.198cm, 0cm)" draw:luminance="0%" draw:contrast="0%" draw:red="0%" draw:green="0%" draw:blue="0%" draw:gamma="100%" draw:color-inversion="false" draw:image-opacity="100%" draw:color-mode="standard"/>
    </style:style>
    <style:style style:name="fr6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2" fo:column-gap="1.249cm">
          <style:column style:rel-width="32767*" fo:start-indent="0cm" fo:end-indent="0.624cm"/>
          <style:column style:rel-width="32768*" fo:start-indent="0.624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style:writing-mode="lr-tb" fo:margin-left="0.318cm" fo:margin-right="0.265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foreground"/>
    </style:style>
    <style:style style:name="gr3" style:family="graphic">
      <style:graphic-properties draw:stroke="solid" svg:stroke-width="0.035cm" svg:stroke-color="#000000" draw:stroke-linejoin="miter" svg:stroke-linecap="butt" draw:fill="solid" draw:fill-color="#000000" loext:fill-theme-color="dk1" draw:textarea-vertical-align="middle" draw:auto-grow-height="false" fo:min-height="0.004cm" fo:min-width="0cm" fo:padding-top="0.127cm" fo:padding-bottom="0.127cm" fo:padding-left="0.254cm" fo:padding-right="0.254cm" fo:wrap-option="wrap" style:run-through="fore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6" draw:name="Obrázek 8" text:anchor-type="char" svg:x="-0.102cm" svg:y="-1.122cm" svg:width="18.456cm" svg:height="1.039cm" draw:z-index="1"><draw:image xlink:href="Pictures/10000000000004D500000046E2D7FC88D96B1128.png" xlink:type="simple" xlink:show="embed" xlink:actuate="onLoad" draw:mime-type="image/png"/></draw:frame><draw:frame draw:style-name="fr6" draw:name="Obrázek 10" text:anchor-type="char" svg:x="0.099cm" svg:y="-0.99cm" svg:width="18.092cm" svg:height="0.741cm" draw:z-index="0"><draw:image xlink:href="Pictures/10000000000004C80000003C3C4FEE63FFF81EE8.png" xlink:type="simple" xlink:show="embed" xlink:actuate="onLoad" draw:mime-type="image/png"/></draw:frame>Počítačové sítě = výměna informací/dat (skládá se ze síťového hardwaru a softwaru, který lze sdílet)</text:p>
      <text:p text:style-name="Standard"><text:span text:style-name="T1">Rozdělení podle velikosti: </text:span><text:span text:style-name="T1"/></text:p>
      <text:p text:style-name="P11"><text:span text:style-name="T3">PAN</text:span> <text:span text:style-name="T4">(Personal Area Network)</text:span> – dosah několika metrů, komunikace mezi zařízeními (PC, mobil, tiskárny, sluchátka), připojení přes USB, FireWire, Bluetooth, IrDA <text:span text:style-name="T4">(desítky m)</text:span><text:span text:style-name="T4"/></text:p>
      <text:p text:style-name="P11"><text:span text:style-name="T3">LAN</text:span> <text:span text:style-name="T4">(Local Area Network) </text:span>– dosah stovky metrů, propojení v rámci firmy/budovy/školy, + vysoká rychlost přenosu dat (Mb/s – Gb/s), malé náklady při pořízení, zprostředkována pomocí Ethernetu a WiFi <text:span text:style-name="T4">(několik m až km), </text:span>UTP</text:p>
      <text:p text:style-name="P15"><text:span text:style-name="T3">WLAN</text:span> <text:span text:style-name="T4">(Wireless Local Area Network)</text:span> – bezdrátové propojení LAN, dělení na samostatnou a prodlouženou LAN</text:p>
      <text:p text:style-name="P15"><text:span text:style-name="T3">VLAN</text:span> <text:span text:style-name="T4">(Virtual Local Area Network)</text:span> – vzniká logicky uvnitř fyzické LAN</text:p>
      <text:p text:style-name="P11"><text:span text:style-name="T3">MAN</text:span> <text:span text:style-name="T4">(Metropolitan Area Network)</text:span> – spojení jednotlivých LAN, skládá se z několika podsítí, nepřekračuje hranici města či metropolitní oblasti, používá se bezdrátové spojení nebo optické vlákna <text:span text:style-name="T4">(desítky km)</text:span>, optika a radiospoj</text:p>
      <text:p text:style-name="P11"><text:span text:style-name="T3">WAN</text:span> <text:span text:style-name="T4">(Wide Area Network)</text:span> – komunikace na velké vzdálenosti např. státy či kontinenty, spojení sítí LAN a MAN, typické připojení k internetu, propojení přes protokol ATM, <text:span text:style-name="T4">(stovky až tisíce km)</text:span>, telekomunikace, bezdrát družice</text:p>
      <text:p text:style-name="Standard"><text:span text:style-name="T1">Dělení podle topologie:</text:span><text:span text:style-name="T1"/></text:p>
      <text:p text:style-name="P16"><text:span text:style-name="T3">Fyzická</text:span> topologie = propojení všech komponent sítě, definuje kabelové rozložení sítě</text:p>
      <text:p text:style-name="Standard"><text:span text:style-name="T3">Logická</text:span> topologie = specifikuje, jakým způsobem mezi sebou komunikují prvky v síti, jak přenášejí informace</text:p>
      <text:p text:style-name="P12"><draw:g text:anchor-type="char" draw:z-index="6" draw:name="Skupina 9" draw:style-name="gr1"><draw:frame draw:name="Obrázek 1" draw:style-name="gr2" draw:text-style-name="P26" svg:width="4.338cm" svg:height="2.453cm" svg:x="14.288cm" svg:y="0.238cm"><draw:image xlink:href="Pictures/10018770000016CC00000CC4AFB46DED23311E89.emf" xlink:type="simple" xlink:show="embed" xlink:actuate="onLoad" draw:mime-type="image/x-emf"><text:p/></draw:image><draw:image xlink:href="Pictures/10000001000001040000009184715D338287BE58.png" xlink:type="simple" xlink:show="embed" xlink:actuate="onLoad" draw:mime-type="image/png"/></draw:frame><draw:custom-shape draw:name="Ovál 6" draw:style-name="gr3" draw:text-style-name="P27" svg:width="0.202cm" svg:height="0.257cm" svg:x="18.398cm" svg:y="1.33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Ovál 7" draw:style-name="gr3" draw:text-style-name="P27" svg:width="0.202cm" svg:height="0.257cm" svg:x="14.288cm" svg:y="1.33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text:span text:style-name="T3">BUS</text:span> <text:span text:style-name="T4">(Sběrnice)</text:span> – packet je poslán všem stanicím přibližně ve stejný okamžik, typicky <text:span text:style-name="T5">koaxiální kabel</text:span>, pro <text:span text:style-name="T5">malé/dočasné sítě</text:span>, je nutné zakončit oba konce TERMINÁTORY (odpory eliminující nežádoucí odrazy signálu), každá stanice má přímí přístup ke sběrnici, připojení stanic pomocí odboček (T konektoru)</text:p>
      <text:p text:style-name="P12"><text:span text:style-name="T3">+:</text:span> malé zpoždění signálu, nízká cena, nemá aktivní prvek, - společné médium, snadné připojování a odpojování, jednoduchá realizace</text:p>
      <text:p text:style-name="P13"><draw:frame draw:style-name="fr5" draw:name="Obrázek 4" text:anchor-type="char" svg:x="16.231cm" svg:y="0.85cm" svg:width="3.194cm" svg:height="2.452cm" draw:z-index="4"><draw:image xlink:href="Pictures/100121A80000105100000D4E4D55832F0D0FC22A.emf" xlink:type="simple" xlink:show="embed" xlink:actuate="onLoad" draw:mime-type="image/x-emf"/><draw:image xlink:href="Pictures/10000001000000BA000000987EADBC44DF9367FC.png" xlink:type="simple" xlink:show="embed" xlink:actuate="onLoad" draw:mime-type="image/png"/><draw:contour-polygon svg:width="4.057cm" svg:height="3.134cm" svg:viewBox="0 0 4057 3134" draw:points="25,0 25,3134 4082,3134 4082,0" draw:recreate-on-edit="false"/></draw:frame><text:span text:style-name="T3">-: </text:span>malá odolnost proti výpadkům média, náročné hledání poruch, nejde posílat a přijímat zároveň, omezený počet uzlů a vzdálenost, pro pomalejší sítě (nižší rychlost)</text:p>
      <text:p text:style-name="P12"><text:span text:style-name="T3">RING</text:span> <text:span text:style-name="T4">(Kruh)</text:span> – jednosměrná 2 bodová propojení stanic, šíření v kruhu, řízení přístupu je realizováno přes token (pešek-pověření vysílat data), informace je zasílána sekvenčně, podle předem daného pořadí, z jednoho uzlu na následující, po jedné lince počítač posílá a po druhé přijímá, <text:line-break/>využití u <text:span text:style-name="T5">TokenRing</text:span>, O-Ring, použití <text:span text:style-name="T5">optika, UTP/FTP</text:span>, v praxi se moc nepoužívá</text:p>
      <text:p text:style-name="P12"><text:span text:style-name="T3">+:</text:span> počítač je k síti připojen aktivně = dochází k regeneraci signálu, jednoduchý přenos jedním směrem</text:p>
      <text:p text:style-name="P13"><text:span text:style-name="T3">-: </text:span>citlivost na výpadek uzlu i spoje = havárie celé sítě, data prochází přes všechny uzly, přidání nebo odebrání uzlu přeruší chod celé sítě, náročné hledání a odstraňování chyb</text:p>
      <text:p text:style-name="P12"><draw:frame draw:style-name="fr4" draw:name="Obrázek 2" text:anchor-type="char" svg:x="16.09cm" svg:y="1.076cm" svg:width="3.193cm" svg:height="2.355cm" draw:z-index="2"><draw:image xlink:href="Pictures/10015A980000112E00000F0918A2462616148A0C.emf" xlink:type="simple" xlink:show="embed" xlink:actuate="onLoad" draw:mime-type="image/x-emf"/><draw:image xlink:href="Pictures/10000001000000C4000000AB9BCF7634EE8D7D3C.png" xlink:type="simple" xlink:show="embed" xlink:actuate="onLoad" draw:mime-type="image/png"/><draw:contour-polygon svg:width="4.276cm" svg:height="3.613cm" svg:viewBox="0 0 4276 3613" draw:points="25,0 25,3613 4301,3613 4301,0" draw:recreate-on-edit="false"/></draw:frame><text:span text:style-name="T3">STAR</text:span> <text:span text:style-name="T4">(Hvězda)</text:span> – uprostřed se nachází Switch, HUB nebo centrální stanice, neumožňuje efektivně zapojit více rovnoprávných serverů, signály s informacemi jsou zasílány kterýmkoliv počítačem po celé síti, musí ale projít centrálním prvkem, použití <text:span text:style-name="T5">UTP/FTP, bezdrát, optika</text:span>, hlavně <text:span text:style-name="T5">Ethernet, ATM, ZigBee</text:span></text:p>
      <text:p text:style-name="P12"><text:span text:style-name="T3">+:</text:span> odolné vůči výpadku stanic (při pádu mohou ostatní stanice vysílat a přijímat), spoje bod-bod se mechanicky snadno realizují, snadné nalezení chyby</text:p>
      <text:p text:style-name="P13"><text:span text:style-name="T3">-:</text:span> citlivé na výpadek HUB = havaruje celá síť, velké množství kabelu, vysoké náklady při pořizování řídícího počítače</text:p>
      <text:p text:style-name="P12"><draw:frame draw:style-name="fr3" draw:name="Obrázek 3" text:anchor-type="char" svg:x="15.305cm" svg:y="0.321cm" svg:width="3.988cm" svg:height="2.129cm" draw:z-index="3"><draw:image xlink:href="Pictures/1001C3280000151200000FCB77CFDF868B693D01.emf" xlink:type="simple" xlink:show="embed" xlink:actuate="onLoad" draw:mime-type="image/x-emf"/><draw:image xlink:href="Pictures/10000001000000F0000000B4A53EFD0E687B18AA.png" xlink:type="simple" xlink:show="embed" xlink:actuate="onLoad" draw:mime-type="image/png"/><draw:contour-polygon svg:width="5.271cm" svg:height="3.937cm" svg:viewBox="0 0 5271 3937" draw:points="25,0 25,3937 5296,3937 5296,0" draw:recreate-on-edit="false"/></draw:frame><text:span text:style-name="T3">TREE</text:span> <text:span text:style-name="T4">(Strom)</text:span> – rozšíření hvězdy, nejpoužívanější v LAN, vlastnosti jako STAR, využívá se u služeb <text:span text:style-name="T5">kabelové televize, Ethernet</text:span>, velkých firem a ve školách, <text:span text:style-name="T5">UTP/FTP, optika, bezdrát</text:span></text:p>
      <text:p text:style-name="P12"><text:span text:style-name="T3">+:</text:span> snadno rozšiřitelná o další větve, vyšší bezpečnost, při výpadku se síť rozpadne na více podsítí, ve kterých funguje komunikace, snadné hledání závad, nižší počet kabelů</text:p>
      <text:p text:style-name="Standard"><text:span text:style-name="T3">-:</text:span> havárie kořenu = zástava celé sítě, zůstanou bez komunikace větve, které z něj vycházejí</text:p>
      <text:p text:style-name="P17"><draw:frame draw:style-name="fr2" draw:name="Obrázek 5" text:anchor-type="char" svg:x="16.088cm" svg:y="0.494cm" svg:width="3.425cm" svg:height="1.545cm" draw:z-index="5"><draw:image xlink:href="Pictures/10019FF40000188700000C8C92FF6EF6248BB5E6.emf" xlink:type="simple" xlink:show="embed" xlink:actuate="onLoad" draw:mime-type="image/x-emf"/><draw:image xlink:href="Pictures/10000001000001170000008F7BC6D56B2C155994.png" xlink:type="simple" xlink:show="embed" xlink:actuate="onLoad" draw:mime-type="image/png"/><draw:contour-polygon svg:width="5.592cm" svg:height="3.092cm" svg:viewBox="0 0 5592 3092" draw:points="265,0 265,3092 5857,3092 5857,0" draw:recreate-on-edit="false"/></draw:frame><text:span text:style-name="T3">MESH/FULL MESH </text:span>– více cestná topologie, každá stanice je propojena alespoň se 2, v praxi málo používaná, UTP/FTP, optika, bezdrát, použití pro speciální sítě v průmyslu, telekomunikace, Internet<text:line-break/><text:span text:style-name="T3">+:</text:span> velká spolehlivost, žádný centrální prvek, snadné rozšíření</text:p>
      <text:p text:style-name="Standard"><text:span text:style-name="T3">-:</text:span> vyžaduje velký počet kabelů a složité propojení, ochrana proti nekonečné smyčce (STP)</text:p>
      <text:p text:style-name="Standard"><text:soft-page-break/><text:span text:style-name="T1">Rozdělení podle architektury: </text:span><text:span text:style-name="T1"/></text:p>
      <text:p text:style-name="P12"><text:span text:style-name="T3">Vodorovná</text:span> <text:span text:style-name="T4">(horizontální)</text:span> – PEER TO PEER, neexistuje nadřazený PC (klient a server zároveň-střídání rolí)</text:p>
      <text:p text:style-name="P18"><text:span text:style-name="T3">+:</text:span> nemá žádný server, každý uzel může být klient/server, jednoduchost při stavbě, není potřeba správce</text:p>
      <text:p text:style-name="P19"><text:span text:style-name="T3">-:</text:span> neexistence centrálního uložiště dat, zabezpečení ani přihlášení</text:p>
      <text:p text:style-name="P20"><text:span text:style-name="T3">Svislá</text:span> <text:span text:style-name="T4">(vertikální)</text:span> – CLIENT SERVER, jedná se o funkci serveru a ostatní pracovní stanice, střední a větší sítě</text:p>
      <text:p text:style-name="P21"><text:span text:style-name="T3">+:</text:span> centrální umístění dat, centrální přihlašování, záloha dat, jednoduchost správy</text:p>
      <text:p text:style-name="P22"><text:span text:style-name="T3">-:</text:span> dražší varianta, potřeba serveru a specializovaného správce</text:p>
      <text:p text:style-name="Standard"><text:span text:style-name="T1">Rozdělení podle přenosového média:</text:span><text:span text:style-name="T2"> </text:span><text:span text:style-name="T2"/></text:p>
      <text:p text:style-name="P16">1) KABEL – optický (světelný paprsek – vlnová délka), metalický (elektrický signál – napětí a proud)</text:p>
      <text:p text:style-name="Standard">2) BEZ KABELU – světlo (viditelné a neviditelné – infračervené), elektromagnetické vlnění</text:p>
      <text:p text:style-name="P16"><text:span text:style-name="T3">Koaxiální kabel</text:span> <text:span text:style-name="T4">(Coax-Common Axis)</text:span>: dobré přenosové vlastnosti při frekvenci pod 1 GHz (Ethernet 10Mb/s), různé druhy (tlustý-500m bez regenerace, tenký-185m bez reg.), použití ve sběrnicové technologii, dnes kabel. TV a měření</text:p>
      <text:p text:style-name="P16"><text:span text:style-name="T3">+:</text:span> velká odolnost proti elmag. Rušení, snadná instalace, lze přenášet hlas i video, přiměřená cena</text:p>
      <text:p text:style-name="Standard"><text:span text:style-name="T3">-:</text:span> náchylnost k poškození, nepoužitelný v TokenRing, kolize signálu, problémy s ukončením (nezbytný Terminátor)</text:p>
      <text:p text:style-name="P15"><text:span text:style-name="T3">Kroucená dvojlinka</text:span> <text:span text:style-name="T4">(Twisted Pair)</text:span>: nejpoužívanější v sítích LAN, rychlost až 10Gb/s, vhodným způsobem jsou <text:line-break/>2 vodiče obtočené kolem sebe a tím eliminují přeslechy, snižuje se elmag. Rušení a ztráty, v strukturované kabeláži</text:p>
      <text:section text:style-name="Sect1" text:name="TextSection">
        <text:list xml:id="list1026871690" text:style-name="WWNum5">
          <text:list-item>
            <text:p text:style-name="P1">Kat 1 - přenos hlasu</text:p>
          </text:list-item>
          <text:list-item>
            <text:p text:style-name="P1">Kat 2 - data do 4Mb/s, </text:p>
          </text:list-item>
          <text:list-item>
            <text:p text:style-name="P1">Kat 3 - do 10Mb/s + Ethernet</text:p>
          </text:list-item>
          <text:list-item>
            <text:p text:style-name="P1">Kat 4 - do 20Mb/s + TokenRing</text:p>
          </text:list-item>
        </text:list>
        <text:p text:style-name="P23"/>
        <text:list xml:id="list201407778087095" text:continue-numbering="true" text:style-name="WWNum5">
          <text:list-item>
            <text:p text:style-name="P2">Kat 5 - do 100Mb/s + Fast Ethernet, ATM</text:p>
          </text:list-item>
          <text:list-item>
            <text:p text:style-name="P3">Kat 5e - do 1Gb/s, Ethernet, využívá 4 páry, pásmo 125 MHz</text:p>
          </text:list-item>
          <text:list-item>
            <text:p text:style-name="P3">Kat 6 - do 10Gb/s, Ethernet, využívá 4 páry, pásmo 250 MHz</text:p>
          </text:list-item>
          <text:list-item>
            <text:p text:style-name="P4">Kat 7 - do 10Gb/s, Ethernet, všechny 4 páry, pásmo 600 MHz</text:p>
          </text:list-item>
        </text:list>
      </text:section>
      <text:section text:style-name="Sect1" text:name="Section1">
        <text:list text:style-name="WWNum4">
          <text:list-item>
            <text:p text:style-name="P5">FTP <text:span text:style-name="T4">(Foiled Twisted Pair)</text:span> - stíněná kroucená dvojlinka</text:p>
          </text:list-item>
          <text:list-item>
            <text:p text:style-name="P6">STP <text:span text:style-name="T4">(Shielded TP)</text:span> – S.K.D.</text:p>
          </text:list-item>
          <text:list-item>
            <text:p text:style-name="P7">ScTP <text:span text:style-name="T4">(Screened TP)</text:span> – částečně S.K.D. (kolem kabelu)</text:p>
          </text:list-item>
          <text:list-item>
            <text:p text:style-name="P8">UTP <text:span text:style-name="T4">(Unshielded TP) </text:span>– nestíněná K.D</text:p>
          </text:list-item>
        </text:list>
      </text:section>
      <text:section text:style-name="Sect2" text:name="Section2">
        <text:p text:style-name="P24"><text:span text:style-name="T3">+: </text:span>snadné připojování zařízení, pro telefoní rozvody, dobrá ochrana proti elmag. Rušení (FTP/STP), nízká cena</text:p>
        <text:p text:style-name="Standard"><text:span text:style-name="T3">-:</text:span> FTP je silný, horší manipulace, UTP je citlivější na šum, omezená vzdálenost 100m, pak se musí zesílit</text:p>
        <text:p text:style-name="P25"><text:span text:style-name="T3">Optický kabel</text:span> <text:span text:style-name="T4">(Fiber Optic)</text:span>: signály přenáší pomocí světla, potřebuje vysílač (laser, LED dioda) a přijímač (fotodioda) světelného paprsku, skládá se z optických vláken (přenáší informace), použití v LAN, MAN, WAN, v automobilovém a leteckém průmyslu, různé kategorie podle vlnové délky (850, 1310, 1550 nm)</text:p>
        <text:list text:style-name="WWNum3">
          <text:list-item>
            <text:p text:style-name="P9">Mnohovidové <text:span text:style-name="T4">(MMF- Multi Mode Fiber)</text:span> – více světelných paprsků, menší vzdálenosti, levnější, pro LAN, Ethernet</text:p>
          </text:list-item>
          <text:list-item>
            <text:p text:style-name="P10">Jednovidové <text:span text:style-name="T4">(SMF – Single Mode Fiber)</text:span> – 1 paprsek, minimum ohybů a lomů, větší vzdálenosti, dražší, pro WAN</text:p>
          </text:list-item>
        </text:list>
        <text:p text:style-name="P24"><text:span text:style-name="T3">+:</text:span> velká přenosová kapacita (až 10Tb/s), odolnost proti elmag. rušení, horší odposlech, velké vzdálenosti (až 30km)</text:p>
        <text:p text:style-name="Standard"><text:span text:style-name="T3">-:</text:span> náročnější výroba, horší manipulace u skleněných kabelů, cenově dražší</text:p>
        <text:p text:style-name="P14"><text:span text:style-name="T3">Bezdrátové spojení</text:span>: zde patří WiFi, Bluetooth, IrDA, laser<text:span text:style-name="T7">;</text:span> <text:span text:style-name="T3">WiFi (Wireless Fidelity)</text:span> – elektromagnetické vlnění s frekvenčním pásmem 2,4/5 GHz, vysílání a příjem pomocí antény, rychlost až 600 Mb/s, v LAN, MAN, WAN</text:p>
        <text:p text:style-name="P14"><text:span text:style-name="T3">+:</text:span> bezdrátový přístup, mobilita zařízení, jednoduché připojení, dostupnost</text:p>
        <text:p text:style-name="P14"><text:span text:style-name="T3">-:</text:span> malá přenosová rychlost, snadnější odposlech kvůli šifrování, náchylné na elektromagnetické rušení/stínění</text:p>
        <text:p text:style-name="P13"><text:bookmark-start text:name="_GoBack"/><draw:frame draw:style-name="fr1" draw:name="Obrázek 11" text:anchor-type="char" svg:y="0.684cm" svg:width="12.099cm" svg:height="4.593cm" draw:z-index="7"><draw:image xlink:href="Pictures/1000000000000256000000E32F2042E7F648ADBA.png" xlink:type="simple" xlink:show="embed" xlink:actuate="onLoad" draw:mime-type="image/png"/><draw:contour-polygon svg:width="15.751cm" svg:height="5.959cm" svg:viewBox="0 0 15751 5959" draw:points="24,0 24,5959 15775,5959 15775,0" draw:recreate-on-edit="false"/></draw:frame><text:bookmark-end text:name="_GoBack"/></text:p>
      </text:section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Courier New1" svg:font-family="'Courier New'" style:font-adornments="Regular" style:font-family-generic="modern" style:font-pitch="fixed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  <style:font-face style:name="Symbol" svg:font-family="Symbol" style:font-adornments="Regular" style:font-pitch="variable"/>
    <style:font-face style:name="Wingdings" svg:font-family="Wingdings" style:font-adornments="Regular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Regular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Regular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Regular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ukáš Duka</meta:initial-creator>
    <dc:creator>Lukáš Duka</dc:creator>
    <meta:editing-cycles>8</meta:editing-cycles>
    <meta:creation-date>2021-02-21T16:02:00</meta:creation-date>
    <dc:date>2021-03-01T13:24:00</dc:date>
    <meta:editing-duration>PT6H16M</meta:editing-duration>
    <meta:generator>LibreOffice/7.5.1.2$MacOSX_X86_64 LibreOffice_project/fcbaee479e84c6cd81291587d2ee68cba099e129</meta:generator>
    <meta:document-statistic meta:table-count="0" meta:image-count="7" meta:object-count="0" meta:page-count="2" meta:paragraph-count="61" meta:word-count="1046" meta:character-count="7195" meta:non-whitespace-character-count="6192"/>
    <meta:user-defined meta:name="AppVersion">16.0000</meta:user-defined>
    <meta:template xlink:type="simple" xlink:actuate="onRequest" xlink:title="Normal.dotm" xlink:href=""/>
  </office:meta>
</office:document-meta>
</file>